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001000000014C77D75F6DC67A52.png" manifest:media-type="image/png"/>
  <manifest:file-entry manifest:full-path="Pictures/10000201000000E60000002F75C7440CACB03169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4896in" fo:margin-left="0.1028in" fo:margin-top="0in" fo:margin-bottom="0in" fo:break-before="auto" fo:break-after="auto" table:align="left"/>
    </style:style>
    <style:style style:name="Table1.A" style:family="table-column">
      <style:table-column-properties style:column-width="1.8465in"/>
    </style:style>
    <style:style style:name="Table1.B" style:family="table-column">
      <style:table-column-properties style:column-width="0.8in"/>
    </style:style>
    <style:style style:name="Table1.C" style:family="table-column">
      <style:table-column-properties style:column-width="0.759in"/>
    </style:style>
    <style:style style:name="Table1.D" style:family="table-column">
      <style:table-column-properties style:column-width="0.7563in"/>
    </style:style>
    <style:style style:name="Table1.E" style:family="table-column">
      <style:table-column-properties style:column-width="0.8146in"/>
    </style:style>
    <style:style style:name="Table1.F" style:family="table-column">
      <style:table-column-properties style:column-width="0.7569in"/>
    </style:style>
    <style:style style:name="Table1.G" style:family="table-column">
      <style:table-column-properties style:column-width="0.7556in"/>
    </style:style>
    <style:style style:name="Table1.1" style:family="table-row">
      <style:table-row-properties style:min-row-height="0.2563in" fo:keep-together="auto"/>
    </style:style>
    <style:style style:name="Table1.A1" style:family="table-cell">
      <style:table-cell-properties style:vertical-align="" fo:padding="0.0694in" fo:border="1pt solid #000000"/>
    </style:style>
    <style:style style:name="Table2" style:family="table">
      <style:table-properties style:width="6.4896in" fo:margin-left="0.1028in" fo:margin-top="0in" fo:margin-bottom="0in" fo:break-before="auto" fo:break-after="auto" table:align="left"/>
    </style:style>
    <style:style style:name="Table2.A" style:family="table-column">
      <style:table-column-properties style:column-width="1.8465in"/>
    </style:style>
    <style:style style:name="Table2.B" style:family="table-column">
      <style:table-column-properties style:column-width="0.8in"/>
    </style:style>
    <style:style style:name="Table2.C" style:family="table-column">
      <style:table-column-properties style:column-width="0.759in"/>
    </style:style>
    <style:style style:name="Table2.D" style:family="table-column">
      <style:table-column-properties style:column-width="0.7563in"/>
    </style:style>
    <style:style style:name="Table2.E" style:family="table-column">
      <style:table-column-properties style:column-width="0.8146in"/>
    </style:style>
    <style:style style:name="Table2.F" style:family="table-column">
      <style:table-column-properties style:column-width="0.7569in"/>
    </style:style>
    <style:style style:name="Table2.G" style:family="table-column">
      <style:table-column-properties style:column-width="0.7556in"/>
    </style:style>
    <style:style style:name="Table2.1" style:family="table-row">
      <style:table-row-properties style:min-row-height="0.225in" fo:keep-together="auto"/>
    </style:style>
    <style:style style:name="Table2.A1" style:family="table-cell">
      <style:table-cell-properties style:vertical-align="" fo:padding="0.0694in" fo:border="1pt solid #000000"/>
    </style:style>
    <style:style style:name="Table3" style:family="table">
      <style:table-properties style:width="6.5743in" fo:margin-left="0.0181in" fo:margin-top="0in" fo:margin-bottom="0in" fo:break-before="auto" fo:break-after="auto" table:align="left"/>
    </style:style>
    <style:style style:name="Table3.A" style:family="table-column">
      <style:table-column-properties style:column-width="1.3813in"/>
    </style:style>
    <style:style style:name="Table3.B" style:family="table-column">
      <style:table-column-properties style:column-width="0.8875in"/>
    </style:style>
    <style:style style:name="Table3.C" style:family="table-column">
      <style:table-column-properties style:column-width="0.8847in"/>
    </style:style>
    <style:style style:name="Table3.D" style:family="table-column">
      <style:table-column-properties style:column-width="0.8868in"/>
    </style:style>
    <style:style style:name="Table3.E" style:family="table-column">
      <style:table-column-properties style:column-width="0.8611in"/>
    </style:style>
    <style:style style:name="Table3.F" style:family="table-column">
      <style:table-column-properties style:column-width="0.8729in"/>
    </style:style>
    <style:style style:name="Table3.G" style:family="table-column">
      <style:table-column-properties style:column-width="0.7993in"/>
    </style:style>
    <style:style style:name="Table3.1" style:family="table-row">
      <style:table-row-properties style:min-row-height="0.2576in" fo:keep-together="auto"/>
    </style:style>
    <style:style style:name="Table3.A1" style:family="table-cell">
      <style:table-cell-properties style:vertical-align="" fo:padding="0.0694in" fo:border="1pt solid #000000"/>
    </style:style>
    <style:style style:name="Table4" style:family="table">
      <style:table-properties style:width="6.5132in" fo:margin-left="0.0799in" fo:margin-top="0in" fo:margin-bottom="0in" fo:break-before="auto" fo:break-after="auto" table:align="left"/>
    </style:style>
    <style:style style:name="Table4.A" style:family="table-column">
      <style:table-column-properties style:column-width="1.3813in"/>
    </style:style>
    <style:style style:name="Table4.B" style:family="table-column">
      <style:table-column-properties style:column-width="0.8861in"/>
    </style:style>
    <style:style style:name="Table4.C" style:family="table-column">
      <style:table-column-properties style:column-width="0.8854in"/>
    </style:style>
    <style:style style:name="Table4.E" style:family="table-column">
      <style:table-column-properties style:column-width="0.8007in"/>
    </style:style>
    <style:style style:name="Table4.F" style:family="table-column">
      <style:table-column-properties style:column-width="0.8736in"/>
    </style:style>
    <style:style style:name="Table4.G" style:family="table-column">
      <style:table-column-properties style:column-width="0.7993in"/>
    </style:style>
    <style:style style:name="Table4.1" style:family="table-row">
      <style:table-row-properties style:min-row-height="0.2583in" fo:keep-together="auto"/>
    </style:style>
    <style:style style:name="Table4.A1" style:family="table-cell">
      <style:table-cell-properties style:vertical-align="" fo:padding="0.0694in" fo:border="1pt solid #000000"/>
    </style:style>
    <style:style style:name="Table5" style:family="table">
      <style:table-properties style:width="6.5132in" fo:margin-left="0.0917in" fo:margin-top="0in" fo:margin-bottom="0in" fo:break-before="auto" fo:break-after="auto" table:align="left"/>
    </style:style>
    <style:style style:name="Table5.A" style:family="table-column">
      <style:table-column-properties style:column-width="1.3813in"/>
    </style:style>
    <style:style style:name="Table5.B" style:family="table-column">
      <style:table-column-properties style:column-width="0.8861in"/>
    </style:style>
    <style:style style:name="Table5.C" style:family="table-column">
      <style:table-column-properties style:column-width="0.8854in"/>
    </style:style>
    <style:style style:name="Table5.E" style:family="table-column">
      <style:table-column-properties style:column-width="0.8007in"/>
    </style:style>
    <style:style style:name="Table5.F" style:family="table-column">
      <style:table-column-properties style:column-width="0.8736in"/>
    </style:style>
    <style:style style:name="Table5.G" style:family="table-column">
      <style:table-column-properties style:column-width="0.7993in"/>
    </style:style>
    <style:style style:name="Table5.1" style:family="table-row">
      <style:table-row-properties style:min-row-height="0.2563in" fo:keep-together="auto"/>
    </style:style>
    <style:style style:name="Table5.A1" style:family="table-cell">
      <style:table-cell-properties style:vertical-align="" fo:padding="0.0694in" fo:border="1pt solid #000000"/>
    </style:style>
    <style:style style:name="Table6" style:family="table">
      <style:table-properties style:width="6.5132in" fo:margin-left="0.0917in" fo:margin-top="0in" fo:margin-bottom="0in" fo:break-before="auto" fo:break-after="auto" table:align="left"/>
    </style:style>
    <style:style style:name="Table6.A" style:family="table-column">
      <style:table-column-properties style:column-width="1.3813in"/>
    </style:style>
    <style:style style:name="Table6.B" style:family="table-column">
      <style:table-column-properties style:column-width="0.8861in"/>
    </style:style>
    <style:style style:name="Table6.C" style:family="table-column">
      <style:table-column-properties style:column-width="0.8854in"/>
    </style:style>
    <style:style style:name="Table6.E" style:family="table-column">
      <style:table-column-properties style:column-width="0.8007in"/>
    </style:style>
    <style:style style:name="Table6.F" style:family="table-column">
      <style:table-column-properties style:column-width="0.8736in"/>
    </style:style>
    <style:style style:name="Table6.G" style:family="table-column">
      <style:table-column-properties style:column-width="0.7993in"/>
    </style:style>
    <style:style style:name="Table6.1" style:family="table-row">
      <style:table-row-properties style:min-row-height="0.2563in" fo:keep-together="auto"/>
    </style:style>
    <style:style style:name="Table6.A1" style:family="table-cell">
      <style:table-cell-properties style:vertical-align="" fo:padding="0.0694in" fo:border="1pt solid #000000"/>
    </style:style>
    <style:style style:name="Table7" style:family="table">
      <style:table-properties style:width="6.5132in" fo:margin-left="0.0799in" fo:margin-top="0in" fo:margin-bottom="0in" fo:break-before="auto" fo:break-after="auto" table:align="left"/>
    </style:style>
    <style:style style:name="Table7.A" style:family="table-column">
      <style:table-column-properties style:column-width="1.3813in"/>
    </style:style>
    <style:style style:name="Table7.B" style:family="table-column">
      <style:table-column-properties style:column-width="0.8861in"/>
    </style:style>
    <style:style style:name="Table7.C" style:family="table-column">
      <style:table-column-properties style:column-width="0.8854in"/>
    </style:style>
    <style:style style:name="Table7.E" style:family="table-column">
      <style:table-column-properties style:column-width="0.8007in"/>
    </style:style>
    <style:style style:name="Table7.F" style:family="table-column">
      <style:table-column-properties style:column-width="0.8736in"/>
    </style:style>
    <style:style style:name="Table7.G" style:family="table-column">
      <style:table-column-properties style:column-width="0.7993in"/>
    </style:style>
    <style:style style:name="Table7.1" style:family="table-row">
      <style:table-row-properties style:min-row-height="0.2563in" fo:keep-together="auto"/>
    </style:style>
    <style:style style:name="Table7.A1" style:family="table-cell">
      <style:table-cell-properties style:vertical-align="" fo:padding="0.0694in" fo:border="1pt solid #000000"/>
    </style:style>
    <style:style style:name="Table8" style:family="table">
      <style:table-properties style:width="6.5132in" fo:margin-left="0.0799in" fo:margin-top="0in" fo:margin-bottom="0in" fo:break-before="auto" fo:break-after="auto" table:align="left"/>
    </style:style>
    <style:style style:name="Table8.A" style:family="table-column">
      <style:table-column-properties style:column-width="1.3813in"/>
    </style:style>
    <style:style style:name="Table8.B" style:family="table-column">
      <style:table-column-properties style:column-width="0.8861in"/>
    </style:style>
    <style:style style:name="Table8.C" style:family="table-column">
      <style:table-column-properties style:column-width="0.8854in"/>
    </style:style>
    <style:style style:name="Table8.E" style:family="table-column">
      <style:table-column-properties style:column-width="0.8007in"/>
    </style:style>
    <style:style style:name="Table8.F" style:family="table-column">
      <style:table-column-properties style:column-width="0.8736in"/>
    </style:style>
    <style:style style:name="Table8.G" style:family="table-column">
      <style:table-column-properties style:column-width="0.7993in"/>
    </style:style>
    <style:style style:name="Table8.1" style:family="table-row">
      <style:table-row-properties style:min-row-height="0.3049in" fo:keep-together="auto"/>
    </style:style>
    <style:style style:name="Table8.A1" style:family="table-cell">
      <style:table-cell-properties style:vertical-align="" fo:padding="0.0694in" fo:border="1pt solid #000000"/>
    </style:style>
    <style:style style:name="Table9" style:family="table">
      <style:table-properties style:width="6.5132in" fo:margin-left="0.0799in" fo:margin-top="0in" fo:margin-bottom="0in" fo:break-before="auto" fo:break-after="auto" table:align="left"/>
    </style:style>
    <style:style style:name="Table9.A" style:family="table-column">
      <style:table-column-properties style:column-width="1.3813in"/>
    </style:style>
    <style:style style:name="Table9.B" style:family="table-column">
      <style:table-column-properties style:column-width="0.8861in"/>
    </style:style>
    <style:style style:name="Table9.C" style:family="table-column">
      <style:table-column-properties style:column-width="0.8854in"/>
    </style:style>
    <style:style style:name="Table9.E" style:family="table-column">
      <style:table-column-properties style:column-width="0.8007in"/>
    </style:style>
    <style:style style:name="Table9.F" style:family="table-column">
      <style:table-column-properties style:column-width="0.8736in"/>
    </style:style>
    <style:style style:name="Table9.G" style:family="table-column">
      <style:table-column-properties style:column-width="0.7993in"/>
    </style:style>
    <style:style style:name="Table9.1" style:family="table-row">
      <style:table-row-properties style:min-row-height="0.2243in" fo:keep-together="auto"/>
    </style:style>
    <style:style style:name="Table9.A1" style:family="table-cell">
      <style:table-cell-properties style:vertical-align="" fo:padding="0.0694in" fo:border="1pt solid #000000"/>
    </style:style>
    <style:style style:name="Table10" style:family="table">
      <style:table-properties style:width="6.5931in" fo:margin-left="0in" fo:margin-top="0in" fo:margin-bottom="0in" fo:break-before="auto" fo:break-after="auto" table:align="left"/>
    </style:style>
    <style:style style:name="Table10.A" style:family="table-column">
      <style:table-column-properties style:column-width="1.2194in"/>
    </style:style>
    <style:style style:name="Table10.B" style:family="table-column">
      <style:table-column-properties style:column-width="0.9424in"/>
    </style:style>
    <style:style style:name="Table10.C" style:family="table-column">
      <style:table-column-properties style:column-width="0.8868in"/>
    </style:style>
    <style:style style:name="Table10.D" style:family="table-column">
      <style:table-column-properties style:column-width="0.8861in"/>
    </style:style>
    <style:style style:name="Table10.F" style:family="table-column">
      <style:table-column-properties style:column-width="0.8833in"/>
    </style:style>
    <style:style style:name="Table10.G" style:family="table-column">
      <style:table-column-properties style:column-width="0.8875in"/>
    </style:style>
    <style:style style:name="Table10.1" style:family="table-row">
      <style:table-row-properties style:min-row-height="0.2563in" fo:keep-together="auto"/>
    </style:style>
    <style:style style:name="Table10.A1" style:family="table-cell">
      <style:table-cell-properties style:vertical-align="" fo:padding="0.0694in" fo:border="1pt solid #000000"/>
    </style:style>
    <style:style style:name="Table11" style:family="table">
      <style:table-properties style:width="6.5931in" fo:margin-left="0in" fo:margin-top="0in" fo:margin-bottom="0in" fo:break-before="auto" fo:break-after="auto" table:align="left"/>
    </style:style>
    <style:style style:name="Table11.A" style:family="table-column">
      <style:table-column-properties style:column-width="1.2194in"/>
    </style:style>
    <style:style style:name="Table11.B" style:family="table-column">
      <style:table-column-properties style:column-width="0.9424in"/>
    </style:style>
    <style:style style:name="Table11.C" style:family="table-column">
      <style:table-column-properties style:column-width="0.8868in"/>
    </style:style>
    <style:style style:name="Table11.D" style:family="table-column">
      <style:table-column-properties style:column-width="0.8861in"/>
    </style:style>
    <style:style style:name="Table11.F" style:family="table-column">
      <style:table-column-properties style:column-width="0.8833in"/>
    </style:style>
    <style:style style:name="Table11.G" style:family="table-column">
      <style:table-column-properties style:column-width="0.8875in"/>
    </style:style>
    <style:style style:name="Table11.1" style:family="table-row">
      <style:table-row-properties style:min-row-height="0.2729in" fo:keep-together="auto"/>
    </style:style>
    <style:style style:name="Table11.A1" style:family="table-cell">
      <style:table-cell-properties style:vertical-align="" fo:padding="0.0694in" fo:border="1pt solid #000000"/>
    </style:style>
    <style:style style:name="Table12" style:family="table">
      <style:table-properties style:width="6.5931in" fo:margin-left="0in" fo:margin-top="0in" fo:margin-bottom="0in" fo:break-before="auto" fo:break-after="auto" table:align="left"/>
    </style:style>
    <style:style style:name="Table12.A" style:family="table-column">
      <style:table-column-properties style:column-width="1.2764in"/>
    </style:style>
    <style:style style:name="Table12.B" style:family="table-column">
      <style:table-column-properties style:column-width="0.8854in"/>
    </style:style>
    <style:style style:name="Table12.C" style:family="table-column">
      <style:table-column-properties style:column-width="0.8868in"/>
    </style:style>
    <style:style style:name="Table12.D" style:family="table-column">
      <style:table-column-properties style:column-width="0.8861in"/>
    </style:style>
    <style:style style:name="Table12.F" style:family="table-column">
      <style:table-column-properties style:column-width="0.8833in"/>
    </style:style>
    <style:style style:name="Table12.G" style:family="table-column">
      <style:table-column-properties style:column-width="0.8875in"/>
    </style:style>
    <style:style style:name="Table12.1" style:family="table-row">
      <style:table-row-properties style:min-row-height="0.2563in" fo:keep-together="auto"/>
    </style:style>
    <style:style style:name="Table12.A1" style:family="table-cell">
      <style:table-cell-properties style:vertical-align="" fo:padding="0.0694in" fo:border="1pt solid #000000"/>
    </style:style>
    <style:style style:name="Table13" style:family="table">
      <style:table-properties style:width="6.5931in" fo:margin-left="0in" fo:margin-top="0in" fo:margin-bottom="0in" fo:break-before="auto" fo:break-after="auto" table:align="left"/>
    </style:style>
    <style:style style:name="Table13.A" style:family="table-column">
      <style:table-column-properties style:column-width="1.2764in"/>
    </style:style>
    <style:style style:name="Table13.B" style:family="table-column">
      <style:table-column-properties style:column-width="0.8854in"/>
    </style:style>
    <style:style style:name="Table13.C" style:family="table-column">
      <style:table-column-properties style:column-width="0.8868in"/>
    </style:style>
    <style:style style:name="Table13.D" style:family="table-column">
      <style:table-column-properties style:column-width="0.8861in"/>
    </style:style>
    <style:style style:name="Table13.F" style:family="table-column">
      <style:table-column-properties style:column-width="0.8833in"/>
    </style:style>
    <style:style style:name="Table13.G" style:family="table-column">
      <style:table-column-properties style:column-width="0.8875in"/>
    </style:style>
    <style:style style:name="Table13.1" style:family="table-row">
      <style:table-row-properties style:min-row-height="0.2729in" fo:keep-together="auto"/>
    </style:style>
    <style:style style:name="Table13.A1" style:family="table-cell">
      <style:table-cell-properties style:vertical-align="" fo:padding="0.0694in" fo:border="1pt solid #000000"/>
    </style:style>
    <style:style style:name="Table14" style:family="table">
      <style:table-properties style:width="6.4896in" fo:margin-left="0.1028in" fo:margin-top="0in" fo:margin-bottom="0in" fo:break-before="auto" fo:break-after="auto" table:align="left"/>
    </style:style>
    <style:style style:name="Table14.A" style:family="table-column">
      <style:table-column-properties style:column-width="2.1611in"/>
    </style:style>
    <style:style style:name="Table14.B" style:family="table-column">
      <style:table-column-properties style:column-width="0.8868in"/>
    </style:style>
    <style:style style:name="Table14.C" style:family="table-column">
      <style:table-column-properties style:column-width="1.1813in"/>
    </style:style>
    <style:style style:name="Table14.D" style:family="table-column">
      <style:table-column-properties style:column-width="1.0833in"/>
    </style:style>
    <style:style style:name="Table14.E" style:family="table-column">
      <style:table-column-properties style:column-width="1.1771in"/>
    </style:style>
    <style:style style:name="Table14.1" style:family="table-row">
      <style:table-row-properties style:min-row-height="0.225in" fo:keep-together="auto"/>
    </style:style>
    <style:style style:name="Table14.A1" style:family="table-cell">
      <style:table-cell-properties style:vertical-align="" fo:padding="0.0694in" fo:border="1pt solid #000000"/>
    </style:style>
    <style:style style:name="Table15" style:family="table">
      <style:table-properties style:width="6.4965in" fo:margin-left="0.0944in" fo:margin-top="0in" fo:margin-bottom="0in" fo:break-before="auto" fo:break-after="auto" table:align="left"/>
    </style:style>
    <style:style style:name="Table15.A" style:family="table-column">
      <style:table-column-properties style:column-width="1.3799in"/>
    </style:style>
    <style:style style:name="Table15.B" style:family="table-column">
      <style:table-column-properties style:column-width="0.8535in"/>
    </style:style>
    <style:style style:name="Table15.C" style:family="table-column">
      <style:table-column-properties style:column-width="0.8528in"/>
    </style:style>
    <style:style style:name="Table15.D" style:family="table-column">
      <style:table-column-properties style:column-width="0.8521in"/>
    </style:style>
    <style:style style:name="Table15.1" style:family="table-row">
      <style:table-row-properties style:min-row-height="0.275in" fo:keep-together="auto"/>
    </style:style>
    <style:style style:name="Table15.A1" style:family="table-cell">
      <style:table-cell-properties style:vertical-align="" fo:padding="0.0694in" fo:border="1pt solid #000000"/>
    </style:style>
    <style:style style:name="Table16" style:family="table">
      <style:table-properties style:width="6.4896in" fo:margin-left="0.1028in" fo:margin-top="0in" fo:margin-bottom="0in" fo:break-before="auto" fo:break-after="auto" table:align="left"/>
    </style:style>
    <style:style style:name="Table16.A" style:family="table-column">
      <style:table-column-properties style:column-width="1.3715in"/>
    </style:style>
    <style:style style:name="Table16.B" style:family="table-column">
      <style:table-column-properties style:column-width="0.8667in"/>
    </style:style>
    <style:style style:name="Table16.C" style:family="table-column">
      <style:table-column-properties style:column-width="0.8465in"/>
    </style:style>
    <style:style style:name="Table16.D" style:family="table-column">
      <style:table-column-properties style:column-width="0.825in"/>
    </style:style>
    <style:style style:name="Table16.E" style:family="table-column">
      <style:table-column-properties style:column-width="0.8931in"/>
    </style:style>
    <style:style style:name="Table16.F" style:family="table-column">
      <style:table-column-properties style:column-width="0.8264in"/>
    </style:style>
    <style:style style:name="Table16.G" style:family="table-column">
      <style:table-column-properties style:column-width="0.8597in"/>
    </style:style>
    <style:style style:name="Table16.1" style:family="table-row">
      <style:table-row-properties style:min-row-height="0.2563in" fo:keep-together="auto"/>
    </style:style>
    <style:style style:name="Table16.A1" style:family="table-cell">
      <style:table-cell-properties style:vertical-align="" fo:padding="0.0694in" fo:border="1pt solid #000000"/>
    </style:style>
    <style:style style:name="Table17" style:family="table">
      <style:table-properties style:width="6.4896in" fo:margin-left="0.1028in" fo:margin-top="0in" fo:margin-bottom="0in" fo:break-before="auto" fo:break-after="auto" table:align="left"/>
    </style:style>
    <style:style style:name="Table17.A" style:family="table-column">
      <style:table-column-properties style:column-width="1.3715in"/>
    </style:style>
    <style:style style:name="Table17.B" style:family="table-column">
      <style:table-column-properties style:column-width="0.8667in"/>
    </style:style>
    <style:style style:name="Table17.C" style:family="table-column">
      <style:table-column-properties style:column-width="0.8465in"/>
    </style:style>
    <style:style style:name="Table17.D" style:family="table-column">
      <style:table-column-properties style:column-width="0.825in"/>
    </style:style>
    <style:style style:name="Table17.E" style:family="table-column">
      <style:table-column-properties style:column-width="0.8931in"/>
    </style:style>
    <style:style style:name="Table17.F" style:family="table-column">
      <style:table-column-properties style:column-width="0.8264in"/>
    </style:style>
    <style:style style:name="Table17.G" style:family="table-column">
      <style:table-column-properties style:column-width="0.8597in"/>
    </style:style>
    <style:style style:name="Table17.1" style:family="table-row">
      <style:table-row-properties style:min-row-height="0.225in" fo:keep-together="auto"/>
    </style:style>
    <style:style style:name="Table17.A1" style:family="table-cell">
      <style:table-cell-properties style:vertical-align="" fo:padding="0.0694in" fo:border="1pt solid #000000"/>
    </style:style>
    <style:style style:name="Table18" style:family="table">
      <style:table-properties style:width="6.4896in" fo:margin-left="0.1028in" fo:margin-top="0in" fo:margin-bottom="0in" fo:break-before="auto" fo:break-after="auto" table:align="left"/>
    </style:style>
    <style:style style:name="Table18.A" style:family="table-column">
      <style:table-column-properties style:column-width="1.3757in"/>
    </style:style>
    <style:style style:name="Table18.B" style:family="table-column">
      <style:table-column-properties style:column-width="0.8521in"/>
    </style:style>
    <style:style style:name="Table18.C" style:family="table-column">
      <style:table-column-properties style:column-width="0.8528in"/>
    </style:style>
    <style:style style:name="Table18.G" style:family="table-column">
      <style:table-column-properties style:column-width="0.8514in"/>
    </style:style>
    <style:style style:name="Table18.1" style:family="table-row">
      <style:table-row-properties style:min-row-height="0.2563in" fo:keep-together="auto"/>
    </style:style>
    <style:style style:name="Table18.A1" style:family="table-cell">
      <style:table-cell-properties style:vertical-align="" fo:padding="0.0694in" fo:border="1pt solid #000000"/>
    </style:style>
    <style:style style:name="Table19" style:family="table">
      <style:table-properties style:width="6.4896in" fo:margin-left="0.1028in" fo:margin-top="0in" fo:margin-bottom="0in" fo:break-before="auto" fo:break-after="auto" table:align="left"/>
    </style:style>
    <style:style style:name="Table19.A" style:family="table-column">
      <style:table-column-properties style:column-width="1.3757in"/>
    </style:style>
    <style:style style:name="Table19.B" style:family="table-column">
      <style:table-column-properties style:column-width="0.8521in"/>
    </style:style>
    <style:style style:name="Table19.C" style:family="table-column">
      <style:table-column-properties style:column-width="0.8528in"/>
    </style:style>
    <style:style style:name="Table19.G" style:family="table-column">
      <style:table-column-properties style:column-width="0.8514in"/>
    </style:style>
    <style:style style:name="Table19.1" style:family="table-row">
      <style:table-row-properties style:min-row-height="0.2563in" fo:keep-together="auto"/>
    </style:style>
    <style:style style:name="Table19.A1" style:family="table-cell">
      <style:table-cell-properties style:vertical-align="" fo:padding="0.0694in" fo:border="1pt solid #000000"/>
    </style:style>
    <style:style style:name="Table20" style:family="table">
      <style:table-properties style:width="6.4896in" fo:margin-left="0.1028in" fo:margin-top="0in" fo:margin-bottom="0in" fo:break-before="auto" fo:break-after="auto" table:align="left"/>
    </style:style>
    <style:style style:name="Table20.A" style:family="table-column">
      <style:table-column-properties style:column-width="1.3757in"/>
    </style:style>
    <style:style style:name="Table20.B" style:family="table-column">
      <style:table-column-properties style:column-width="0.8521in"/>
    </style:style>
    <style:style style:name="Table20.C" style:family="table-column">
      <style:table-column-properties style:column-width="0.8528in"/>
    </style:style>
    <style:style style:name="Table20.G" style:family="table-column">
      <style:table-column-properties style:column-width="0.8514in"/>
    </style:style>
    <style:style style:name="Table20.1" style:family="table-row">
      <style:table-row-properties style:min-row-height="0.2563in" fo:keep-together="auto"/>
    </style:style>
    <style:style style:name="Table20.A1" style:family="table-cell">
      <style:table-cell-properties style:vertical-align="" fo:padding="0.0694in" fo:border="1pt solid #000000"/>
    </style:style>
    <style:style style:name="Table21" style:family="table">
      <style:table-properties style:width="6.4896in" fo:margin-left="0.1028in" fo:margin-top="0in" fo:margin-bottom="0in" fo:break-before="auto" fo:break-after="auto" table:align="left"/>
    </style:style>
    <style:style style:name="Table21.A" style:family="table-column">
      <style:table-column-properties style:column-width="1.3757in"/>
    </style:style>
    <style:style style:name="Table21.B" style:family="table-column">
      <style:table-column-properties style:column-width="0.8521in"/>
    </style:style>
    <style:style style:name="Table21.C" style:family="table-column">
      <style:table-column-properties style:column-width="0.8528in"/>
    </style:style>
    <style:style style:name="Table21.G" style:family="table-column">
      <style:table-column-properties style:column-width="0.8514in"/>
    </style:style>
    <style:style style:name="Table21.1" style:family="table-row">
      <style:table-row-properties style:min-row-height="0.2583in" fo:keep-together="auto"/>
    </style:style>
    <style:style style:name="Table21.A1" style:family="table-cell">
      <style:table-cell-properties style:vertical-align="" fo:padding="0.0694in" fo:border="1pt solid #000000"/>
    </style:style>
    <style:style style:name="Table22" style:family="table">
      <style:table-properties style:width="6.4896in" fo:margin-left="0.1028in" fo:margin-top="0in" fo:margin-bottom="0in" fo:break-before="auto" fo:break-after="auto" table:align="left"/>
    </style:style>
    <style:style style:name="Table22.A" style:family="table-column">
      <style:table-column-properties style:column-width="1.3757in"/>
    </style:style>
    <style:style style:name="Table22.B" style:family="table-column">
      <style:table-column-properties style:column-width="0.8521in"/>
    </style:style>
    <style:style style:name="Table22.C" style:family="table-column">
      <style:table-column-properties style:column-width="0.8528in"/>
    </style:style>
    <style:style style:name="Table22.G" style:family="table-column">
      <style:table-column-properties style:column-width="0.8514in"/>
    </style:style>
    <style:style style:name="Table22.1" style:family="table-row">
      <style:table-row-properties style:min-row-height="0.225in" fo:keep-together="auto"/>
    </style:style>
    <style:style style:name="Table22.A1" style:family="table-cell">
      <style:table-cell-properties style:vertical-align="" fo:padding="0.0694in" fo:border="1pt solid #000000"/>
    </style:style>
    <style:style style:name="Table23" style:family="table">
      <style:table-properties style:width="6.4896in" fo:margin-left="0.1028in" fo:margin-top="0in" fo:margin-bottom="0in" fo:break-before="auto" fo:break-after="auto" table:align="left"/>
    </style:style>
    <style:style style:name="Table23.A" style:family="table-column">
      <style:table-column-properties style:column-width="1.4729in"/>
    </style:style>
    <style:style style:name="Table23.B" style:family="table-column">
      <style:table-column-properties style:column-width="0.8361in"/>
    </style:style>
    <style:style style:name="Table23.C" style:family="table-column">
      <style:table-column-properties style:column-width="0.8354in"/>
    </style:style>
    <style:style style:name="Table23.D" style:family="table-column">
      <style:table-column-properties style:column-width="0.8368in"/>
    </style:style>
    <style:style style:name="Table23.1" style:family="table-row">
      <style:table-row-properties style:min-row-height="0.2729in" fo:keep-together="auto"/>
    </style:style>
    <style:style style:name="Table23.A1" style:family="table-cell">
      <style:table-cell-properties style:vertical-align="" fo:padding="0.0694in" fo:border="1pt solid #000000"/>
    </style:style>
    <style:style style:name="Table24" style:family="table">
      <style:table-properties style:width="6.4313in" fo:margin-left="0.1028in" fo:margin-top="0in" fo:margin-bottom="0in" fo:break-before="auto" fo:break-after="auto" table:align="left"/>
    </style:style>
    <style:style style:name="Table24.A" style:family="table-column">
      <style:table-column-properties style:column-width="1.4979in"/>
    </style:style>
    <style:style style:name="Table24.B" style:family="table-column">
      <style:table-column-properties style:column-width="0.8222in"/>
    </style:style>
    <style:style style:name="Table24.C" style:family="table-column">
      <style:table-column-properties style:column-width="0.8229in"/>
    </style:style>
    <style:style style:name="Table24.E" style:family="table-column">
      <style:table-column-properties style:column-width="0.8215in"/>
    </style:style>
    <style:style style:name="Table24.F" style:family="table-column">
      <style:table-column-properties style:column-width="0.8236in"/>
    </style:style>
    <style:style style:name="Table24.G" style:family="table-column">
      <style:table-column-properties style:column-width="0.8201in"/>
    </style:style>
    <style:style style:name="Table24.1" style:family="table-row">
      <style:table-row-properties style:min-row-height="0.2563in" fo:keep-together="auto"/>
    </style:style>
    <style:style style:name="Table24.A1" style:family="table-cell">
      <style:table-cell-properties style:vertical-align="" fo:padding="0.0694in" fo:border="1pt solid #000000"/>
    </style:style>
    <style:style style:name="Table25" style:family="table">
      <style:table-properties style:width="6.4896in" fo:margin-left="0.1028in" fo:margin-top="0in" fo:margin-bottom="0in" fo:break-before="auto" fo:break-after="auto" table:align="left"/>
    </style:style>
    <style:style style:name="Table25.A" style:family="table-column">
      <style:table-column-properties style:column-width="1.275in"/>
    </style:style>
    <style:style style:name="Table25.B" style:family="table-column">
      <style:table-column-properties style:column-width="0.8882in"/>
    </style:style>
    <style:style style:name="Table25.C" style:family="table-column">
      <style:table-column-properties style:column-width="0.9174in"/>
    </style:style>
    <style:style style:name="Table25.D" style:family="table-column">
      <style:table-column-properties style:column-width="0.8528in"/>
    </style:style>
    <style:style style:name="Table25.E" style:family="table-column">
      <style:table-column-properties style:column-width="0.8514in"/>
    </style:style>
    <style:style style:name="Table25.1" style:family="table-row">
      <style:table-row-properties style:min-row-height="0.2743in" fo:keep-together="auto"/>
    </style:style>
    <style:style style:name="Table25.A1" style:family="table-cell">
      <style:table-cell-properties style:vertical-align="" fo:padding="0.0694in" fo:border="1pt solid #000000"/>
    </style:style>
    <style:style style:name="Table26" style:family="table">
      <style:table-properties style:width="6.4896in" fo:margin-left="0.1028in" fo:margin-top="0in" fo:margin-bottom="0in" fo:break-before="auto" fo:break-after="auto" table:align="left"/>
    </style:style>
    <style:style style:name="Table26.A" style:family="table-column">
      <style:table-column-properties style:column-width="1.2764in"/>
    </style:style>
    <style:style style:name="Table26.B" style:family="table-column">
      <style:table-column-properties style:column-width="0.95in"/>
    </style:style>
    <style:style style:name="Table26.C" style:family="table-column">
      <style:table-column-properties style:column-width="0.8528in"/>
    </style:style>
    <style:style style:name="Table26.E" style:family="table-column">
      <style:table-column-properties style:column-width="0.8521in"/>
    </style:style>
    <style:style style:name="Table26.1" style:family="table-row">
      <style:table-row-properties style:min-row-height="0.2743in" fo:keep-together="auto"/>
    </style:style>
    <style:style style:name="Table26.A1" style:family="table-cell">
      <style:table-cell-properties style:vertical-align="" fo:padding="0.0694in" fo:border="1pt solid #000000"/>
    </style:style>
    <style:style style:name="Table27" style:family="table">
      <style:table-properties style:width="6.5417in" fo:margin-left="0.0764in" fo:margin-top="0in" fo:margin-bottom="0in" fo:break-before="auto" fo:break-after="auto" table:align="left"/>
    </style:style>
    <style:style style:name="Table27.A" style:family="table-column">
      <style:table-column-properties style:column-width="1.0806in"/>
    </style:style>
    <style:style style:name="Table27.B" style:family="table-column">
      <style:table-column-properties style:column-width="0.8861in"/>
    </style:style>
    <style:style style:name="Table27.C" style:family="table-column">
      <style:table-column-properties style:column-width="0.8854in"/>
    </style:style>
    <style:style style:name="Table27.G" style:family="table-column">
      <style:table-column-properties style:column-width="1.0313in"/>
    </style:style>
    <style:style style:name="Table27.1" style:family="table-row">
      <style:table-row-properties style:min-row-height="0.441in" fo:keep-together="auto"/>
    </style:style>
    <style:style style:name="Table27.A1" style:family="table-cell">
      <style:table-cell-properties style:vertical-align="" fo:padding="0.0694in" fo:border="1pt solid #000000"/>
    </style:style>
    <style:style style:name="Table28" style:family="table">
      <style:table-properties style:width="6.4896in" fo:margin-left="0.1028in" fo:margin-top="0in" fo:margin-bottom="0in" fo:break-before="auto" fo:break-after="auto" table:align="left"/>
    </style:style>
    <style:style style:name="Table28.A" style:family="table-column">
      <style:table-column-properties style:column-width="1.0778in"/>
    </style:style>
    <style:style style:name="Table28.B" style:family="table-column">
      <style:table-column-properties style:column-width="0.9313in"/>
    </style:style>
    <style:style style:name="Table28.C" style:family="table-column">
      <style:table-column-properties style:column-width="0.9333in"/>
    </style:style>
    <style:style style:name="Table28.D" style:family="table-column">
      <style:table-column-properties style:column-width="0.934in"/>
    </style:style>
    <style:style style:name="Table28.E" style:family="table-column">
      <style:table-column-properties style:column-width="0.8715in"/>
    </style:style>
    <style:style style:name="Table28.F" style:family="table-column">
      <style:table-column-properties style:column-width="0.8694in"/>
    </style:style>
    <style:style style:name="Table28.1" style:family="table-row">
      <style:table-row-properties style:min-row-height="0.4194in" fo:keep-together="auto"/>
    </style:style>
    <style:style style:name="Table28.A1" style:family="table-cell">
      <style:table-cell-properties style:vertical-align="" fo:padding="0.0694in" fo:border="1pt solid #000000"/>
    </style:style>
    <style:style style:name="Table29" style:family="table">
      <style:table-properties style:width="6.4896in" fo:margin-left="0.1028in" fo:margin-top="0in" fo:margin-bottom="0in" fo:break-before="auto" fo:break-after="auto" table:align="left"/>
    </style:style>
    <style:style style:name="Table29.A" style:family="table-column">
      <style:table-column-properties style:column-width="1.0785in"/>
    </style:style>
    <style:style style:name="Table29.B" style:family="table-column">
      <style:table-column-properties style:column-width="0.9326in"/>
    </style:style>
    <style:style style:name="Table29.C" style:family="table-column">
      <style:table-column-properties style:column-width="0.9333in"/>
    </style:style>
    <style:style style:name="Table29.D" style:family="table-column">
      <style:table-column-properties style:column-width="0.934in"/>
    </style:style>
    <style:style style:name="Table29.E" style:family="table-column">
      <style:table-column-properties style:column-width="0.8722in"/>
    </style:style>
    <style:style style:name="Table29.F" style:family="table-column">
      <style:table-column-properties style:column-width="0.8694in"/>
    </style:style>
    <style:style style:name="Table29.G" style:family="table-column">
      <style:table-column-properties style:column-width="0.8688in"/>
    </style:style>
    <style:style style:name="Table29.1" style:family="table-row">
      <style:table-row-properties style:min-row-height="0.1965in" fo:keep-together="auto"/>
    </style:style>
    <style:style style:name="Table29.A1" style:family="table-cell">
      <style:table-cell-properties style:vertical-align="" fo:padding="0.0694in" fo:border="1pt solid #000000"/>
    </style:style>
    <style:style style:name="Table30" style:family="table">
      <style:table-properties style:width="6.4896in" fo:margin-left="0.1028in" fo:margin-top="0in" fo:margin-bottom="0in" fo:break-before="auto" fo:break-after="auto" table:align="left"/>
    </style:style>
    <style:style style:name="Table30.A" style:family="table-column">
      <style:table-column-properties style:column-width="1.0785in"/>
    </style:style>
    <style:style style:name="Table30.B" style:family="table-column">
      <style:table-column-properties style:column-width="0.9326in"/>
    </style:style>
    <style:style style:name="Table30.C" style:family="table-column">
      <style:table-column-properties style:column-width="0.9333in"/>
    </style:style>
    <style:style style:name="Table30.D" style:family="table-column">
      <style:table-column-properties style:column-width="0.934in"/>
    </style:style>
    <style:style style:name="Table30.E" style:family="table-column">
      <style:table-column-properties style:column-width="0.8722in"/>
    </style:style>
    <style:style style:name="Table30.F" style:family="table-column">
      <style:table-column-properties style:column-width="0.8694in"/>
    </style:style>
    <style:style style:name="Table30.G" style:family="table-column">
      <style:table-column-properties style:column-width="0.8688in"/>
    </style:style>
    <style:style style:name="Table30.1" style:family="table-row">
      <style:table-row-properties style:min-row-height="0.4083in" fo:keep-together="auto"/>
    </style:style>
    <style:style style:name="Table30.A1" style:family="table-cell">
      <style:table-cell-properties style:vertical-align="" fo:padding="0.0694in" fo:border="1pt solid #000000"/>
    </style:style>
    <style:style style:name="Table31" style:family="table">
      <style:table-properties style:width="6.4896in" fo:margin-left="0.1028in" fo:margin-top="0in" fo:margin-bottom="0in" fo:break-before="auto" fo:break-after="auto" table:align="left"/>
    </style:style>
    <style:style style:name="Table31.A" style:family="table-column">
      <style:table-column-properties style:column-width="1.1764in"/>
    </style:style>
    <style:style style:name="Table31.B" style:family="table-column">
      <style:table-column-properties style:column-width="0.8944in"/>
    </style:style>
    <style:style style:name="Table31.C" style:family="table-column">
      <style:table-column-properties style:column-width="0.9306in"/>
    </style:style>
    <style:style style:name="Table31.D" style:family="table-column">
      <style:table-column-properties style:column-width="0.9493in"/>
    </style:style>
    <style:style style:name="Table31.E" style:family="table-column">
      <style:table-column-properties style:column-width="0.8465in"/>
    </style:style>
    <style:style style:name="Table31.F" style:family="table-column">
      <style:table-column-properties style:column-width="0.8472in"/>
    </style:style>
    <style:style style:name="Table31.G" style:family="table-column">
      <style:table-column-properties style:column-width="0.8444in"/>
    </style:style>
    <style:style style:name="Table31.1" style:family="table-row">
      <style:table-row-properties style:min-row-height="0.4194in" fo:keep-together="auto"/>
    </style:style>
    <style:style style:name="Table31.A1" style:family="table-cell">
      <style:table-cell-properties style:vertical-align="" fo:padding="0.0694in" fo:border="1pt solid #000000"/>
    </style:style>
    <style:style style:name="P1" style:family="paragraph" style:parent-style-name="Standard">
      <style:paragraph-properties fo:margin-left="0in" fo:margin-right="1.6957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" style:family="paragraph" style:parent-style-name="Standard" style:master-page-name="Standard">
      <style:paragraph-properties fo:margin-left="0in" fo:margin-right="1.6957in" fo:margin-top="0in" fo:margin-bottom="0in" loext:contextual-spacing="false" fo:line-height="100%" fo:text-align="end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3" style:family="paragraph" style:parent-style-name="Standard">
      <style:paragraph-properties fo:margin-left="0.1173in" fo:margin-right="0.0402in" fo:margin-top="0.2819in" fo:margin-bottom="0in" loext:contextual-spacing="false" fo:line-height="237%" fo:text-align="start" style:justify-single-word="false" fo:keep-together="auto" fo:orphans="0" fo:widows="0" fo:text-indent="0.6654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.1091in" fo:margin-right="-0.0035in" fo:margin-top="0.0453in" fo:margin-bottom="0in" loext:contextual-spacing="false" fo:line-height="150%" fo:text-align="justify" style:justify-single-word="false" fo:keep-together="auto" fo:orphans="0" fo:widows="0" fo:text-indent="0.498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.1091in" fo:margin-right="-0.0035in" fo:margin-top="0.1717in" fo:margin-bottom="0in" loext:contextual-spacing="false" fo:line-height="150%" fo:text-align="justify" style:justify-single-word="false" fo:keep-together="auto" fo:orphans="0" fo:widows="0" fo:text-indent="0.498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.1091in" fo:margin-right="-0.0035in" fo:margin-top="0.1882in" fo:margin-bottom="0in" loext:contextual-spacing="false" fo:line-height="150%" fo:text-align="justify" style:justify-single-word="false" fo:keep-together="auto" fo:orphans="0" fo:widows="0" fo:text-indent="0.498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.1091in" fo:margin-right="-0.0035in" fo:margin-top="0.2736in" fo:margin-bottom="0in" loext:contextual-spacing="false" fo:line-height="150%" fo:text-align="justify" style:justify-single-word="false" fo:keep-together="auto" fo:orphans="0" fo:widows="0" fo:text-indent="0.498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.1091in" fo:margin-right="-0.0035in" fo:margin-top="0.1902in" fo:margin-bottom="0in" loext:contextual-spacing="false" fo:line-height="150%" fo:text-align="justify" style:justify-single-word="false" fo:keep-together="auto" fo:orphans="0" fo:widows="0" fo:text-indent="0.498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0.6071in" fo:margin-right="0in" fo:margin-top="0.188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.6071in" fo:margin-right="0in" fo:margin-top="0.196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.1063in" fo:margin-right="-0.0028in" fo:margin-top="0.2783in" fo:margin-bottom="0in" loext:contextual-spacing="false" fo:line-height="151%" fo:text-align="start" style:justify-single-word="false" fo:keep-together="auto" fo:orphans="0" fo:widows="0" fo:text-indent="0.5047in" style:auto-text-indent="false" fo:break-before="auto" fo:break-after="auto" fo:padding="0in" fo:border="none" fo:keep-with-next="auto"/>
    </style:style>
    <style:style style:name="P12" style:family="paragraph" style:parent-style-name="Standard">
      <style:paragraph-properties fo:margin-left="0.1146in" fo:margin-right="-0.002in" fo:margin-top="0.1945in" fo:margin-bottom="0in" loext:contextual-spacing="false" fo:line-height="150%" fo:text-align="start" style:justify-single-word="false" fo:keep-together="auto" fo:orphans="0" fo:widows="0" fo:text-indent="0.4898in" style:auto-text-indent="false" fo:break-before="auto" fo:break-after="auto" fo:padding="0in" fo:border="none" fo:keep-with-next="auto"/>
    </style:style>
    <style:style style:name="P13" style:family="paragraph" style:parent-style-name="Standard">
      <style:paragraph-properties fo:margin-left="0in" fo:margin-right="0.4626in" fo:margin-top="0.1957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" style:family="paragraph" style:parent-style-name="Standard">
      <style:paragraph-properties fo:margin-left="0.1098in" fo:margin-right="-0.0035in" fo:margin-top="0.2752in" fo:margin-bottom="0in" loext:contextual-spacing="false" fo:line-height="149%" fo:text-align="start" style:justify-single-word="false" fo:keep-together="auto" fo:orphans="0" fo:widows="0" fo:text-indent="0.5055in" style:auto-text-indent="false" fo:break-before="auto" fo:break-after="auto" fo:padding="0in" fo:border="none" fo:keep-with-next="auto"/>
    </style:style>
    <style:style style:name="P15" style:family="paragraph" style:parent-style-name="Standard">
      <style:paragraph-properties fo:margin-left="0in" fo:margin-right="0.0283in" fo:margin-top="0.1839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" style:family="paragraph" style:parent-style-name="Standard">
      <style:paragraph-properties fo:margin-left="0.1083in" fo:margin-right="-0.0028in" fo:margin-top="0.2665in" fo:margin-bottom="0in" loext:contextual-spacing="false" fo:line-height="145%" fo:text-align="justify" style:justify-single-word="false" fo:keep-together="auto" fo:orphans="0" fo:widows="0" fo:text-indent="0.5071in" style:auto-text-indent="false" fo:break-before="auto" fo:break-after="auto" fo:padding="0in" fo:border="none" fo:keep-with-next="auto"/>
    </style:style>
    <style:style style:name="P17" style:family="paragraph" style:parent-style-name="Standard">
      <style:paragraph-properties fo:margin-left="0.1091in" fo:margin-right="-0.0028in" fo:margin-top="0.1866in" fo:margin-bottom="0in" loext:contextual-spacing="false" fo:line-height="146%" fo:text-align="start" style:justify-single-word="false" fo:keep-together="auto" fo:orphans="0" fo:widows="0" fo:text-indent="0.5063in" style:auto-text-indent="false" fo:break-before="auto" fo:break-after="auto" fo:padding="0in" fo:border="none" fo:keep-with-next="auto"/>
    </style:style>
    <style:style style:name="P18" style:family="paragraph" style:parent-style-name="Standard">
      <style:paragraph-properties fo:margin-left="0.1091in" fo:margin-right="-0.0028in" fo:margin-top="0.2752in" fo:margin-bottom="0in" loext:contextual-spacing="false" fo:line-height="150%" fo:text-align="justify" style:justify-single-word="false" fo:keep-together="auto" fo:orphans="0" fo:widows="0" fo:text-indent="0.5063in" style:auto-text-indent="false" fo:break-before="auto" fo:break-after="auto" fo:padding="0in" fo:border="none" fo:keep-with-next="auto"/>
    </style:style>
    <style:style style:name="P19" style:family="paragraph" style:parent-style-name="Standard">
      <style:paragraph-properties fo:margin-left="0.1091in" fo:margin-right="-0.0028in" fo:margin-top="0.1874in" fo:margin-bottom="0in" loext:contextual-spacing="false" fo:line-height="150%" fo:text-align="justify" style:justify-single-word="false" fo:keep-together="auto" fo:orphans="0" fo:widows="0" fo:text-indent="0.5063in" style:auto-text-indent="false" fo:break-before="auto" fo:break-after="auto" fo:padding="0in" fo:border="none" fo:keep-with-next="auto"/>
    </style:style>
    <style:style style:name="P20" style:family="paragraph" style:parent-style-name="Standard">
      <style:paragraph-properties fo:margin-left="0.1091in" fo:margin-right="-0.0028in" fo:margin-top="0in" fo:margin-bottom="0in" loext:contextual-spacing="false" fo:line-height="150%" fo:text-align="justify" style:justify-single-word="false" fo:keep-together="auto" fo:orphans="0" fo:widows="0" fo:text-indent="0.5063in" style:auto-text-indent="false" fo:break-before="auto" fo:break-after="auto" fo:padding="0in" fo:border="none" fo:keep-with-next="auto"/>
    </style:style>
    <style:style style:name="P21" style:family="paragraph" style:parent-style-name="Standard">
      <style:paragraph-properties fo:margin-left="0.6339in" fo:margin-right="0.5189in" fo:margin-top="0.4209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2" style:family="paragraph" style:parent-style-name="Standard">
      <style:paragraph-properties fo:margin-left="0.6339in" fo:margin-right="0.5189in" fo:margin-top="0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3" style:family="paragraph" style:parent-style-name="Standard">
      <style:paragraph-properties fo:margin-left="0.6339in" fo:margin-right="0.5189in" fo:margin-top="0.3102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4" style:family="paragraph" style:parent-style-name="Standard">
      <style:paragraph-properties fo:margin-left="0.6339in" fo:margin-right="0.5189in" fo:margin-top="0.0965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5" style:family="paragraph" style:parent-style-name="Standard">
      <style:paragraph-properties fo:margin-left="0.6339in" fo:margin-right="0.5189in" fo:margin-top="0.9236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6" style:family="paragraph" style:parent-style-name="Standard">
      <style:paragraph-properties fo:margin-left="0.6339in" fo:margin-right="0.5189in" fo:margin-top="0.5417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7" style:family="paragraph" style:parent-style-name="Standard">
      <style:paragraph-properties fo:margin-left="0.6339in" fo:margin-right="0.5189in" fo:margin-top="0.3035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8" style:family="paragraph" style:parent-style-name="Standard">
      <style:paragraph-properties fo:margin-left="0.6339in" fo:margin-right="0.5189in" fo:margin-top="0.3854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9" style:family="paragraph" style:parent-style-name="Standard">
      <style:paragraph-properties fo:margin-left="0.6339in" fo:margin-right="0.5189in" fo:margin-top="0.2665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0" style:family="paragraph" style:parent-style-name="Standard">
      <style:paragraph-properties fo:margin-left="0.6339in" fo:margin-right="0.5189in" fo:margin-top="0.2181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1" style:family="paragraph" style:parent-style-name="Standard">
      <style:paragraph-properties fo:margin-left="0.6339in" fo:margin-right="0.5189in" fo:margin-top="0.6272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2" style:family="paragraph" style:parent-style-name="Standard">
      <style:paragraph-properties fo:margin-left="0.6339in" fo:margin-right="0.5189in" fo:margin-top="1.0252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3" style:family="paragraph" style:parent-style-name="Standard">
      <style:paragraph-properties fo:margin-left="0.6339in" fo:margin-right="0.5189in" fo:margin-top="0.4319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4" style:family="paragraph" style:parent-style-name="Standard">
      <style:paragraph-properties fo:margin-left="0.6339in" fo:margin-right="0.5189in" fo:margin-top="0.3398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5" style:family="paragraph" style:parent-style-name="Standard">
      <style:paragraph-properties fo:margin-left="0.6339in" fo:margin-right="0.5189in" fo:margin-top="0.3602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6" style:family="paragraph" style:parent-style-name="Standard">
      <style:paragraph-properties fo:margin-left="0.6339in" fo:margin-right="0.5189in" fo:margin-top="0.3417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7" style:family="paragraph" style:parent-style-name="Standard">
      <style:paragraph-properties fo:margin-left="0.6339in" fo:margin-right="0.5189in" fo:margin-top="0.6252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8" style:family="paragraph" style:parent-style-name="Standard">
      <style:paragraph-properties fo:margin-left="0.6339in" fo:margin-right="0.5189in" fo:margin-top="0.389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9" style:family="paragraph" style:parent-style-name="Standard">
      <style:paragraph-properties fo:margin-left="0in" fo:margin-right="2.7465in" fo:margin-top="0.004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0" style:family="paragraph" style:parent-style-name="Standard">
      <style:paragraph-properties fo:margin-left="0.1091in" fo:margin-right="-0.002in" fo:margin-top="0.1035in" fo:margin-bottom="0in" loext:contextual-spacing="false" fo:line-height="145%" fo:text-align="start" style:justify-single-word="false" fo:keep-together="auto" fo:orphans="0" fo:widows="0" fo:text-indent="0.5063in" style:auto-text-indent="false" fo:break-before="auto" fo:break-after="auto" fo:padding="0in" fo:border="none" fo:keep-with-next="auto"/>
    </style:style>
    <style:style style:name="P41" style:family="paragraph" style:parent-style-name="Standard">
      <style:paragraph-properties fo:margin-left="0.1055in" fo:margin-right="-0.0016in" fo:margin-top="0.1874in" fo:margin-bottom="0in" loext:contextual-spacing="false" fo:line-height="146%" fo:text-align="start" style:justify-single-word="false" fo:keep-together="auto" fo:orphans="0" fo:widows="0" fo:text-indent="0.498in" style:auto-text-indent="false" fo:break-before="auto" fo:break-after="auto" fo:padding="0in" fo:border="none" fo:keep-with-next="auto"/>
    </style:style>
    <style:style style:name="P42" style:family="paragraph" style:parent-style-name="Standard">
      <style:paragraph-properties fo:margin-left="0.1102in" fo:margin-right="0in" fo:margin-top="0.19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3" style:family="paragraph" style:parent-style-name="Standard">
      <style:paragraph-properties fo:margin-left="0.1102in" fo:margin-right="0in" fo:margin-top="0.281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4" style:family="paragraph" style:parent-style-name="Standard">
      <style:paragraph-properties fo:margin-left="0.1091in" fo:margin-right="0in" fo:margin-top="0.194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5" style:family="paragraph" style:parent-style-name="Standard">
      <style:paragraph-properties fo:margin-left="0.1091in" fo:margin-right="0in" fo:margin-top="0.197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6" style:family="paragraph" style:parent-style-name="Standard">
      <style:paragraph-properties fo:margin-left="0.109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7" style:family="paragraph" style:parent-style-name="Standard">
      <style:paragraph-properties fo:margin-left="0.1091in" fo:margin-right="0in" fo:margin-top="0.196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8" style:family="paragraph" style:parent-style-name="Standard">
      <style:paragraph-properties fo:margin-left="0.1091in" fo:margin-right="0in" fo:margin-top="0.1134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9" style:family="paragraph" style:parent-style-name="Standard">
      <style:paragraph-properties fo:margin-left="0.1091in" fo:margin-right="0in" fo:margin-top="0.1154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0" style:family="paragraph" style:parent-style-name="Standard">
      <style:paragraph-properties fo:margin-left="0.1091in" fo:margin-right="0in" fo:margin-top="0.195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1" style:family="paragraph" style:parent-style-name="Standard">
      <style:paragraph-properties fo:margin-left="0.1091in" fo:margin-right="-0.0028in" fo:margin-top="0.2752in" fo:margin-bottom="0in" loext:contextual-spacing="false" fo:line-height="149%" fo:text-align="justify" style:justify-single-word="false" fo:keep-together="auto" fo:orphans="0" fo:widows="0" fo:text-indent="-0.0055in" style:auto-text-indent="false" fo:break-before="auto" fo:break-after="auto" fo:padding="0in" fo:border="none" fo:keep-with-next="auto"/>
    </style:style>
    <style:style style:name="P52" style:family="paragraph" style:parent-style-name="Standard">
      <style:paragraph-properties fo:margin-left="0in" fo:margin-right="3.1173in" fo:margin-top="0.3752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3" style:family="paragraph" style:parent-style-name="Standard">
      <style:paragraph-properties fo:margin-left="0in" fo:margin-right="0in" fo:margin-top="0.218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4" style:family="paragraph" style:parent-style-name="Standard">
      <style:paragraph-properties fo:margin-left="0in" fo:margin-right="0in" fo:margin-top="0in" fo:margin-bottom="0in" loext:contextual-spacing="false" fo:line-height="12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5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6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7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58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59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ffffff" style:text-line-through-style="none" style:text-line-through-type="none" style:text-position="0% 100%" style:font-name="Arial" fo:font-size="8pt" fo:font-style="normal" style:text-underline-style="none" fo:font-weight="normal" fo:background-color="#244061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60" style:family="paragraph" style:parent-style-name="Standard">
      <style:paragraph-properties fo:margin-left="0in" fo:margin-right="0in" fo:margin-top="0in" fo:margin-bottom="0in" loext:contextual-spacing="false" fo:line-height="88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1" style:family="paragraph" style:parent-style-name="Standard">
      <style:paragraph-properties fo:margin-left="0in" fo:margin-right="0in" fo:margin-top="0in" fo:margin-bottom="0in" loext:contextual-spacing="false" fo:line-height="91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2" style:family="paragraph" style:parent-style-name="Standard">
      <style:paragraph-properties fo:margin-left="0in" fo:margin-right="0in" fo:margin-top="0in" fo:margin-bottom="0in" loext:contextual-spacing="false" fo:line-height="143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3" style:family="paragraph" style:parent-style-name="Standard">
      <style:paragraph-properties fo:margin-left="0in" fo:margin-right="0in" fo:margin-top="0in" fo:margin-bottom="0in" loext:contextual-spacing="false" fo:line-height="92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4" style:family="paragraph" style:parent-style-name="Standard">
      <style:paragraph-properties fo:margin-left="0in" fo:margin-right="0in" fo:margin-top="0in" fo:margin-bottom="0in" loext:contextual-spacing="false" fo:line-height="103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5" style:family="paragraph" style:parent-style-name="Standard">
      <style:paragraph-properties fo:margin-left="0in" fo:margin-right="0in" fo:margin-top="0in" fo:margin-bottom="0in" loext:contextual-spacing="false" fo:line-height="279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6" style:family="paragraph" style:parent-style-name="Standard">
      <style:paragraph-properties fo:margin-left="0in" fo:margin-right="0in" fo:margin-top="0in" fo:margin-bottom="0in" loext:contextual-spacing="false" fo:line-height="367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7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padding="0in" fo:border="none" fo:keep-with-next="auto"/>
    </style:style>
    <style:style style:name="P68" style:family="paragraph" style:parent-style-name="Standard">
      <style:paragraph-properties fo:margin-left="0in" fo:margin-right="0in" fo:margin-top="0.0236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9" style:family="paragraph" style:parent-style-name="Standard">
      <style:paragraph-properties fo:margin-left="0in" fo:margin-right="0in" fo:margin-top="0.05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0" style:family="paragraph" style:parent-style-name="Standard">
      <style:paragraph-properties fo:margin-left="0in" fo:margin-right="0in" fo:margin-top="0.072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1" style:family="paragraph" style:parent-style-name="Standard">
      <style:paragraph-properties fo:margin-left="0in" fo:margin-right="0in" fo:margin-top="0.0736in" fo:margin-bottom="0in" loext:contextual-spacing="false" fo:line-height="107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2" style:family="paragraph" style:parent-style-name="Standard">
      <style:paragraph-properties fo:margin-left="0in" fo:margin-right="0in" fo:margin-top="0.0366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3" style:family="paragraph" style:parent-style-name="Standard">
      <style:paragraph-properties fo:margin-left="0in" fo:margin-right="0in" fo:margin-top="0.022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4" style:family="paragraph" style:parent-style-name="Standard">
      <style:paragraph-properties fo:margin-left="0in" fo:margin-right="0in" fo:margin-top="0.4154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5" style:family="paragraph" style:parent-style-name="Standard">
      <style:paragraph-properties fo:margin-left="0in" fo:margin-right="0in" fo:margin-top="0.002in" fo:margin-bottom="0in" loext:contextual-spacing="false" fo:line-height="100%" fo:text-align="center" style:justify-single-word="false" fo:keep-together="auto" fo:orphans="0" fo:widows="0" fo:text-indent="0in" style:auto-text-indent="false" fo:padding="0in" fo:border="none" fo:keep-with-next="auto"/>
    </style:style>
    <style:style style:name="P76" style:family="paragraph" style:parent-style-name="Standard">
      <style:paragraph-properties fo:margin-left="0in" fo:margin-right="0in" fo:margin-top="0.022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7" style:family="paragraph" style:parent-style-name="Standard">
      <style:paragraph-properties fo:margin-left="0in" fo:margin-right="0in" fo:margin-top="0.009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8" style:family="paragraph" style:parent-style-name="Standard">
      <style:paragraph-properties fo:margin-left="0.1571in" fo:margin-right="0.0744in" fo:margin-top="0.0571in" fo:margin-bottom="0in" loext:contextual-spacing="false" fo:line-height="170%" fo:text-align="justify" style:justify-single-word="false" fo:keep-together="auto" fo:orphans="0" fo:widows="0" fo:text-indent="0.0008in" style:auto-text-indent="false" fo:break-before="auto" fo:break-after="auto" fo:padding="0in" fo:border="none" fo:keep-with-next="auto"/>
    </style:style>
    <style:style style:name="P79" style:family="paragraph" style:parent-style-name="Standard">
      <style:paragraph-properties fo:margin-left="0.059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0" style:family="paragraph" style:parent-style-name="Standard">
      <style:paragraph-properties fo:margin-left="0.059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81" style:family="paragraph" style:parent-style-name="Standard">
      <style:paragraph-properties fo:margin-left="0.0591in" fo:margin-right="0in" fo:margin-top="0.0138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82" style:family="paragraph" style:parent-style-name="Standard">
      <style:paragraph-properties fo:margin-left="0.0591in" fo:margin-right="0in" fo:margin-top="0.0055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83" style:family="paragraph" style:parent-style-name="Standard">
      <style:paragraph-properties fo:margin-left="0.1563in" fo:margin-right="0.0744in" fo:margin-top="0.1598in" fo:margin-bottom="0in" loext:contextual-spacing="false" fo:line-height="170%" fo:text-align="start" style:justify-single-word="false" fo:keep-together="auto" fo:orphans="0" fo:widows="0" fo:text-indent="0.0016in" style:auto-text-indent="false" fo:break-before="auto" fo:break-after="auto" fo:padding="0in" fo:border="none" fo:keep-with-next="auto"/>
    </style:style>
    <style:style style:name="P84" style:family="paragraph" style:parent-style-name="Standard">
      <style:paragraph-properties fo:margin-left="0.1028in" fo:margin-right="-0.0028in" fo:margin-top="0.2047in" fo:margin-bottom="0in" loext:contextual-spacing="false" fo:line-height="150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5" style:family="paragraph" style:parent-style-name="Standard">
      <style:paragraph-properties fo:margin-left="1.6811in" fo:margin-right="0.2555in" fo:margin-top="0.2016in" fo:margin-bottom="0in" loext:contextual-spacing="false" fo:line-height="98%" fo:text-align="start" style:justify-single-word="false" fo:keep-together="auto" fo:orphans="0" fo:widows="0" fo:text-indent="-1.252in" style:auto-text-indent="false" fo:break-before="auto" fo:break-after="auto" fo:padding="0in" fo:border="none" fo:keep-with-next="auto"/>
    </style:style>
    <style:style style:name="P86" style:family="paragraph" style:parent-style-name="Standard">
      <style:paragraph-properties fo:margin-left="0.0736in" fo:margin-right="0.078in" fo:margin-top="0.0717in" fo:margin-bottom="0in" loext:contextual-spacing="false" fo:line-height="170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7" style:family="paragraph" style:parent-style-name="Standard">
      <style:paragraph-properties fo:margin-left="0.0543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88" style:family="paragraph" style:parent-style-name="Standard">
      <style:paragraph-properties fo:margin-left="0.0543in" fo:margin-right="0in" fo:margin-top="0.0008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89" style:family="paragraph" style:parent-style-name="Standard">
      <style:paragraph-properties fo:margin-left="0.1146in" fo:margin-right="-0.0028in" fo:margin-top="0.2752in" fo:margin-bottom="0in" loext:contextual-spacing="false" fo:line-height="149%" fo:text-align="start" style:justify-single-word="false" fo:keep-together="auto" fo:orphans="0" fo:widows="0" fo:text-indent="0.5008in" style:auto-text-indent="false" fo:break-before="auto" fo:break-after="auto" fo:padding="0in" fo:border="none" fo:keep-with-next="auto"/>
    </style:style>
    <style:style style:name="P90" style:family="paragraph" style:parent-style-name="Standard">
      <style:paragraph-properties fo:margin-left="0.1146in" fo:margin-right="-0.0028in" fo:margin-top="0.1882in" fo:margin-bottom="0in" loext:contextual-spacing="false" fo:line-height="150%" fo:text-align="justify" style:justify-single-word="false" fo:keep-together="auto" fo:orphans="0" fo:widows="0" fo:text-indent="0.5008in" style:auto-text-indent="false" fo:break-before="auto" fo:break-after="auto" fo:padding="0in" fo:border="none" fo:keep-with-next="auto"/>
    </style:style>
    <style:style style:name="P91" style:family="paragraph" style:parent-style-name="Standard">
      <style:paragraph-properties fo:margin-left="0.1091in" fo:margin-right="-0.0035in" fo:margin-top="0.1083in" fo:margin-bottom="0in" loext:contextual-spacing="false" fo:line-height="149%" fo:text-align="justify" style:justify-single-word="false" fo:keep-together="auto" fo:orphans="0" fo:widows="0" fo:text-indent="0.0055in" style:auto-text-indent="false" fo:break-before="auto" fo:break-after="auto" fo:padding="0in" fo:border="none" fo:keep-with-next="auto"/>
    </style:style>
    <style:style style:name="P92" style:family="paragraph" style:parent-style-name="Standard">
      <style:paragraph-properties fo:margin-left="0.1071in" fo:margin-right="-0.0035in" fo:margin-top="0.1902in" fo:margin-bottom="0in" loext:contextual-spacing="false" fo:line-height="149%" fo:text-align="justify" style:justify-single-word="false" fo:keep-together="auto" fo:orphans="0" fo:widows="0" fo:text-indent="0.5083in" style:auto-text-indent="false" fo:break-before="auto" fo:break-after="auto" fo:padding="0in" fo:border="none" fo:keep-with-next="auto"/>
    </style:style>
    <style:style style:name="P93" style:family="paragraph" style:parent-style-name="Standard">
      <style:paragraph-properties fo:margin-left="0.1071in" fo:margin-right="-0.0035in" fo:margin-top="0.1882in" fo:margin-bottom="0in" loext:contextual-spacing="false" fo:line-height="150%" fo:text-align="justify" style:justify-single-word="false" fo:keep-together="auto" fo:orphans="0" fo:widows="0" fo:text-indent="0.5083in" style:auto-text-indent="false" fo:break-before="auto" fo:break-after="auto" fo:padding="0in" fo:border="none" fo:keep-with-next="auto"/>
    </style:style>
    <style:style style:name="P94" style:family="paragraph" style:parent-style-name="Standard">
      <style:paragraph-properties fo:margin-left="1.7618in" fo:margin-right="0.2665in" fo:margin-top="0.189in" fo:margin-bottom="0in" loext:contextual-spacing="false" fo:line-height="103%" fo:text-align="start" style:justify-single-word="false" fo:keep-together="auto" fo:orphans="0" fo:widows="0" fo:text-indent="-1.2717in" style:auto-text-indent="false" fo:break-before="auto" fo:break-after="auto" fo:padding="0in" fo:border="none" fo:keep-with-next="auto"/>
    </style:style>
    <style:style style:name="P95" style:family="paragraph" style:parent-style-name="Standard">
      <style:paragraph-properties fo:margin-left="1.7618in" fo:margin-right="0.2665in" fo:margin-top="0.2075in" fo:margin-bottom="0in" loext:contextual-spacing="false" fo:line-height="95%" fo:text-align="start" style:justify-single-word="false" fo:keep-together="auto" fo:orphans="0" fo:widows="0" fo:text-indent="-1.2717in" style:auto-text-indent="false" fo:break-before="auto" fo:break-after="auto" fo:padding="0in" fo:border="none" fo:keep-with-next="auto"/>
    </style:style>
    <style:style style:name="P96" style:family="paragraph" style:parent-style-name="Standard">
      <style:paragraph-properties fo:margin-left="1.7618in" fo:margin-right="0.2665in" fo:margin-top="0.2217in" fo:margin-bottom="0in" loext:contextual-spacing="false" fo:line-height="90%" fo:text-align="start" style:justify-single-word="false" fo:keep-together="auto" fo:orphans="0" fo:widows="0" fo:text-indent="-1.2717in" style:auto-text-indent="false" fo:break-before="auto" fo:break-after="auto" fo:padding="0in" fo:border="none" fo:keep-with-next="auto"/>
    </style:style>
    <style:style style:name="P97" style:family="paragraph" style:parent-style-name="Standard">
      <style:paragraph-properties fo:margin-left="1.7618in" fo:margin-right="0.2665in" fo:margin-top="0.2252in" fo:margin-bottom="0in" loext:contextual-spacing="false" fo:line-height="89%" fo:text-align="start" style:justify-single-word="false" fo:keep-together="auto" fo:orphans="0" fo:widows="0" fo:text-indent="-1.2717in" style:auto-text-indent="false" fo:break-before="auto" fo:break-after="auto" fo:padding="0in" fo:border="none" fo:keep-with-next="auto"/>
    </style:style>
    <style:style style:name="P98" style:family="paragraph" style:parent-style-name="Standard">
      <style:paragraph-properties fo:margin-left="0.0598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99" style:family="paragraph" style:parent-style-name="Standard">
      <style:paragraph-properties fo:margin-left="0.0598in" fo:margin-right="0in" fo:margin-top="0.022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0" style:family="paragraph" style:parent-style-name="Standard">
      <style:paragraph-properties fo:margin-left="0.0598in" fo:margin-right="0in" fo:margin-top="0.0028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01" style:family="paragraph" style:parent-style-name="Standard">
      <style:paragraph-properties fo:margin-left="0.1047in" fo:margin-right="-0.0035in" fo:margin-top="0in" fo:margin-bottom="0in" loext:contextual-spacing="false" fo:line-height="150%" fo:text-align="justify" style:justify-single-word="false" fo:keep-together="auto" fo:orphans="0" fo:widows="0" fo:text-indent="0.5016in" style:auto-text-indent="false" fo:break-before="auto" fo:break-after="auto" fo:padding="0in" fo:border="none" fo:keep-with-next="auto"/>
    </style:style>
    <style:style style:name="P102" style:family="paragraph" style:parent-style-name="Standard">
      <style:paragraph-properties fo:margin-left="0.1071in" fo:margin-right="-0.0028in" fo:margin-top="0.2752in" fo:margin-bottom="0in" loext:contextual-spacing="false" fo:line-height="149%" fo:text-align="justify" style:justify-single-word="false" fo:keep-together="auto" fo:orphans="0" fo:widows="0" fo:text-indent="0.5in" style:auto-text-indent="false" fo:break-before="auto" fo:break-after="auto" fo:padding="0in" fo:border="none" fo:keep-with-next="auto"/>
    </style:style>
    <style:style style:name="P103" style:family="paragraph" style:parent-style-name="Standard">
      <style:paragraph-properties fo:margin-left="0.1146in" fo:margin-right="-0.0028in" fo:margin-top="0.0236in" fo:margin-bottom="0in" loext:contextual-spacing="false" fo:line-height="149%" fo:text-align="justify" style:justify-single-word="false" fo:keep-together="auto" fo:orphans="0" fo:widows="0" fo:text-indent="-0.0047in" style:auto-text-indent="false" fo:break-before="auto" fo:break-after="auto" fo:padding="0in" fo:border="none" fo:keep-with-next="auto"/>
    </style:style>
    <style:style style:name="P104" style:family="paragraph" style:parent-style-name="Standard">
      <style:paragraph-properties fo:margin-left="1.7736in" fo:margin-right="0.2535in" fo:margin-top="0.2272in" fo:margin-bottom="0in" loext:contextual-spacing="false" fo:line-height="90%" fo:text-align="start" style:justify-single-word="false" fo:keep-together="auto" fo:orphans="0" fo:widows="0" fo:text-indent="-1.2717in" style:auto-text-indent="false" fo:break-before="auto" fo:break-after="auto" fo:padding="0in" fo:border="none" fo:keep-with-next="auto"/>
    </style:style>
    <style:style style:name="P105" style:family="paragraph" style:parent-style-name="Standard">
      <style:paragraph-properties fo:margin-left="0in" fo:margin-right="0.061in" fo:margin-top="0.0791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6" style:family="paragraph" style:parent-style-name="Standard">
      <style:paragraph-properties fo:margin-left="0.0555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7" style:family="paragraph" style:parent-style-name="Standard">
      <style:paragraph-properties fo:margin-left="0.0555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08" style:family="paragraph" style:parent-style-name="Standard">
      <style:paragraph-properties fo:margin-left="0.0555in" fo:margin-right="0in" fo:margin-top="0.067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9" style:family="paragraph" style:parent-style-name="Standard">
      <style:paragraph-properties fo:margin-left="0in" fo:margin-right="0.022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110" style:family="paragraph" style:parent-style-name="Standard">
      <style:paragraph-properties fo:margin-left="0in" fo:margin-right="0.0228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111" style:family="paragraph" style:parent-style-name="Standard">
      <style:paragraph-properties fo:margin-left="0in" fo:margin-right="0.0217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112" style:family="paragraph" style:parent-style-name="Standard">
      <style:paragraph-properties fo:margin-left="0in" fo:margin-right="0.0319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113" style:family="paragraph" style:parent-style-name="Standard">
      <style:paragraph-properties fo:margin-left="0in" fo:margin-right="0.0339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114" style:family="paragraph" style:parent-style-name="Standard">
      <style:paragraph-properties fo:margin-left="0in" fo:margin-right="0.0472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115" style:family="paragraph" style:parent-style-name="Standard">
      <style:paragraph-properties fo:margin-left="0.1091in" fo:margin-right="-0.0028in" fo:margin-top="0.2752in" fo:margin-bottom="0in" loext:contextual-spacing="false" fo:line-height="150%" fo:text-align="justify" style:justify-single-word="false" fo:keep-together="auto" fo:orphans="0" fo:widows="0" fo:text-indent="-0.0063in" style:auto-text-indent="false" fo:break-before="auto" fo:break-after="auto" fo:padding="0in" fo:border="none" fo:keep-with-next="auto"/>
    </style:style>
    <style:style style:name="P116" style:family="paragraph" style:parent-style-name="Standard">
      <style:paragraph-properties fo:margin-left="0.1091in" fo:margin-right="-0.0028in" fo:margin-top="0in" fo:margin-bottom="0in" loext:contextual-spacing="false" fo:line-height="149%" fo:text-align="justify" style:justify-single-word="false" fo:keep-together="auto" fo:orphans="0" fo:widows="0" fo:text-indent="-0.0063in" style:auto-text-indent="false" fo:break-before="auto" fo:break-after="auto" fo:padding="0in" fo:border="none" fo:keep-with-next="auto"/>
    </style:style>
    <style:style style:name="P117" style:family="paragraph" style:parent-style-name="Standard">
      <style:paragraph-properties fo:margin-left="0.1354in" fo:margin-right="0in" fo:margin-top="0.001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8" style:family="paragraph" style:parent-style-name="Standard">
      <style:paragraph-properties fo:margin-left="0.1146in" fo:margin-right="-0.0035in" fo:margin-top="0.2752in" fo:margin-bottom="0in" loext:contextual-spacing="false" fo:line-height="150%" fo:text-align="justify" style:justify-single-word="false" fo:keep-together="auto" fo:orphans="0" fo:widows="0" fo:text-indent="0.5008in" style:auto-text-indent="false" fo:break-before="auto" fo:break-after="auto" fo:padding="0in" fo:border="none" fo:keep-with-next="auto"/>
    </style:style>
    <style:style style:name="P119" style:family="paragraph" style:parent-style-name="Standard">
      <style:paragraph-properties fo:margin-left="0.1146in" fo:margin-right="-0.0035in" fo:margin-top="0in" fo:margin-bottom="0in" loext:contextual-spacing="false" fo:line-height="150%" fo:text-align="justify" style:justify-single-word="false" fo:keep-together="auto" fo:orphans="0" fo:widows="0" fo:text-indent="0.5008in" style:auto-text-indent="false" fo:break-before="auto" fo:break-after="auto" fo:padding="0in" fo:border="none" fo:keep-with-next="auto"/>
    </style:style>
    <style:style style:name="P120" style:family="paragraph" style:parent-style-name="Standard">
      <style:paragraph-properties fo:margin-left="0.139in" fo:margin-right="0in" fo:margin-top="0.056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1" style:family="paragraph" style:parent-style-name="Standard">
      <style:paragraph-properties fo:margin-left="0in" fo:margin-right="0.0665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2" style:family="paragraph" style:parent-style-name="Standard">
      <style:paragraph-properties fo:margin-left="0.0598in" fo:margin-right="0.0409in" fo:margin-top="0in" fo:margin-bottom="0in" loext:contextual-spacing="false" fo:line-height="98%" fo:text-align="start" style:justify-single-word="false" fo:keep-together="auto" fo:orphans="0" fo:widows="0" fo:text-indent="0in" style:auto-text-indent="false" fo:padding="0in" fo:border="none" fo:keep-with-next="auto"/>
    </style:style>
    <style:style style:name="P123" style:family="paragraph" style:parent-style-name="Standard">
      <style:paragraph-properties fo:margin-left="0in" fo:margin-right="0.0209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124" style:family="paragraph" style:parent-style-name="Standard">
      <style:paragraph-properties fo:margin-left="0.116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5" style:family="paragraph" style:parent-style-name="Standard">
      <style:paragraph-properties fo:margin-left="0.1063in" fo:margin-right="-0.0035in" fo:margin-top="0.2752in" fo:margin-bottom="0in" loext:contextual-spacing="false" fo:line-height="150%" fo:text-align="justify" style:justify-single-word="false" fo:keep-together="auto" fo:orphans="0" fo:widows="0" fo:text-indent="0.5091in" style:auto-text-indent="false" fo:break-before="auto" fo:break-after="auto" fo:padding="0in" fo:border="none" fo:keep-with-next="auto"/>
    </style:style>
    <style:style style:name="P126" style:family="paragraph" style:parent-style-name="Standard">
      <style:paragraph-properties fo:margin-left="0.1063in" fo:margin-right="-0.0035in" fo:margin-top="0.1083in" fo:margin-bottom="0in" loext:contextual-spacing="false" fo:line-height="149%" fo:text-align="justify" style:justify-single-word="false" fo:keep-together="auto" fo:orphans="0" fo:widows="0" fo:text-indent="0.5091in" style:auto-text-indent="false" fo:break-before="auto" fo:break-after="auto" fo:padding="0in" fo:border="none" fo:keep-with-next="auto"/>
    </style:style>
    <style:style style:name="P127" style:family="paragraph" style:parent-style-name="Standard">
      <style:paragraph-properties fo:margin-left="0.1091in" fo:margin-right="-0.0028in" fo:margin-top="0.2752in" fo:margin-bottom="0in" loext:contextual-spacing="false" fo:line-height="149%" fo:text-align="start" style:justify-single-word="false" fo:keep-together="auto" fo:orphans="0" fo:widows="0" fo:text-indent="0.5917in" style:auto-text-indent="false" fo:break-before="auto" fo:break-after="auto" fo:padding="0in" fo:border="none" fo:keep-with-next="auto"/>
    </style:style>
    <style:style style:name="P128" style:family="paragraph" style:parent-style-name="Standard">
      <style:paragraph-properties fo:margin-left="0.107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9" style:family="paragraph" style:parent-style-name="Standard">
      <style:paragraph-properties fo:margin-left="0.1071in" fo:margin-right="0in" fo:margin-top="0.197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0" style:family="paragraph" style:parent-style-name="Standard">
      <style:paragraph-properties fo:margin-left="0.1071in" fo:margin-right="0in" fo:margin-top="0.196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1" style:family="paragraph" style:parent-style-name="Standard">
      <style:paragraph-properties fo:margin-left="0.1071in" fo:margin-right="0in" fo:margin-top="0.194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2" style:family="paragraph" style:parent-style-name="Standard">
      <style:paragraph-properties fo:margin-left="0.1071in" fo:margin-right="0in" fo:margin-top="0.200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3" style:family="paragraph" style:parent-style-name="Standard">
      <style:paragraph-properties fo:margin-left="0.1071in" fo:margin-right="0in" fo:margin-top="0.195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4" style:family="paragraph" style:parent-style-name="Standard">
      <style:paragraph-properties fo:margin-left="1.5508in" fo:margin-right="0.3102in" fo:margin-top="0.2772in" fo:margin-bottom="0in" loext:contextual-spacing="false" fo:line-height="101%" fo:text-align="start" style:justify-single-word="false" fo:keep-together="auto" fo:orphans="0" fo:widows="0" fo:text-indent="-1.2193in" style:auto-text-indent="false" fo:break-before="auto" fo:break-after="auto" fo:padding="0in" fo:border="none" fo:keep-with-next="auto"/>
    </style:style>
    <style:style style:name="P135" style:family="paragraph" style:parent-style-name="Standard">
      <style:paragraph-properties fo:margin-left="0.0591in" fo:margin-right="0.111in" fo:margin-top="0.0681in" fo:margin-bottom="0in" loext:contextual-spacing="false" fo:line-height="136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6" style:family="paragraph" style:parent-style-name="Standard">
      <style:paragraph-properties fo:margin-left="0.0598in" fo:margin-right="0.1425in" fo:margin-top="0in" fo:margin-bottom="0in" loext:contextual-spacing="false" fo:line-height="89%" fo:text-align="start" style:justify-single-word="false" fo:keep-together="auto" fo:orphans="0" fo:widows="0" fo:text-indent="-0.0008in" style:auto-text-indent="false" fo:break-before="auto" fo:break-after="auto" fo:padding="0in" fo:border="none" fo:keep-with-next="auto"/>
    </style:style>
    <style:style style:name="P137" style:family="paragraph" style:parent-style-name="Standard">
      <style:paragraph-properties fo:margin-left="0.0598in" fo:margin-right="0.2102in" fo:margin-top="0.1866in" fo:margin-bottom="0in" loext:contextual-spacing="false" fo:line-height="132%" fo:text-align="start" style:justify-single-word="false" fo:keep-together="auto" fo:orphans="0" fo:widows="0" fo:text-indent="-0.0043in" style:auto-text-indent="false" fo:break-before="auto" fo:break-after="auto" fo:padding="0in" fo:border="none" fo:keep-with-next="auto"/>
    </style:style>
    <style:style style:name="P138" style:family="paragraph" style:parent-style-name="Standard">
      <style:paragraph-properties fo:margin-left="0.0598in" fo:margin-right="0.2102in" fo:margin-top="0.1854in" fo:margin-bottom="0in" loext:contextual-spacing="false" fo:line-height="132%" fo:text-align="start" style:justify-single-word="false" fo:keep-together="auto" fo:orphans="0" fo:widows="0" fo:text-indent="-0.0043in" style:auto-text-indent="false" fo:break-before="auto" fo:break-after="auto" fo:padding="0in" fo:border="none" fo:keep-with-next="auto"/>
    </style:style>
    <style:style style:name="P139" style:family="paragraph" style:parent-style-name="Standard">
      <style:paragraph-properties fo:margin-left="0.0598in" fo:margin-right="0.2173in" fo:margin-top="0.1634in" fo:margin-bottom="0in" loext:contextual-spacing="false" fo:line-height="130%" fo:text-align="start" style:justify-single-word="false" fo:keep-together="auto" fo:orphans="0" fo:widows="0" fo:text-indent="-0.0008in" style:auto-text-indent="false" fo:break-before="auto" fo:break-after="auto" fo:padding="0in" fo:border="none" fo:keep-with-next="auto"/>
    </style:style>
    <style:style style:name="P140" style:family="paragraph" style:parent-style-name="Standard">
      <style:paragraph-properties fo:margin-left="0.0598in" fo:margin-right="0.239in" fo:margin-top="0in" fo:margin-bottom="0in" loext:contextual-spacing="false" fo:line-height="9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1" style:family="paragraph" style:parent-style-name="Standard">
      <style:paragraph-properties fo:margin-left="0.0591in" fo:margin-right="0.1425in" fo:margin-top="0in" fo:margin-bottom="0in" loext:contextual-spacing="false" fo:line-height="115%" fo:text-align="start" style:justify-single-word="false" fo:keep-together="auto" fo:orphans="0" fo:widows="0" fo:text-indent="0.0008in" style:auto-text-indent="false" fo:break-before="auto" fo:break-after="auto" fo:padding="0in" fo:border="none" fo:keep-with-next="auto"/>
    </style:style>
    <style:style style:name="P142" style:family="paragraph" style:parent-style-name="Standard">
      <style:paragraph-properties fo:margin-left="0.0583in" fo:margin-right="0.1425in" fo:margin-top="0.1102in" fo:margin-bottom="0in" loext:contextual-spacing="false" fo:line-height="132%" fo:text-align="start" style:justify-single-word="false" fo:keep-together="auto" fo:orphans="0" fo:widows="0" fo:text-indent="0.0008in" style:auto-text-indent="false" fo:break-before="auto" fo:break-after="auto" fo:padding="0in" fo:border="none" fo:keep-with-next="auto"/>
    </style:style>
    <style:style style:name="P143" style:family="paragraph" style:parent-style-name="Standard">
      <style:paragraph-properties fo:margin-left="0.0591in" fo:margin-right="0.1102in" fo:margin-top="0in" fo:margin-bottom="0in" loext:contextual-spacing="false" fo:line-height="115%" fo:text-align="start" style:justify-single-word="false" fo:keep-together="auto" fo:orphans="0" fo:widows="0" fo:text-indent="-0.0043in" style:auto-text-indent="false" fo:break-before="auto" fo:break-after="auto" fo:padding="0in" fo:border="none" fo:keep-with-next="auto"/>
    </style:style>
    <style:style style:name="P144" style:family="paragraph" style:parent-style-name="Standard">
      <style:paragraph-properties fo:margin-left="0.0555in" fo:margin-right="0.1417in" fo:margin-top="0.0673in" fo:margin-bottom="0in" loext:contextual-spacing="false" fo:line-height="132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5" style:family="paragraph" style:parent-style-name="Standard">
      <style:paragraph-properties fo:margin-left="0.0583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46" style:family="paragraph" style:parent-style-name="Standard">
      <style:paragraph-properties fo:margin-left="0.1055in" fo:margin-right="-0.0035in" fo:margin-top="0in" fo:margin-bottom="0in" loext:contextual-spacing="false" fo:line-height="150%" fo:text-align="justify" style:justify-single-word="false" fo:keep-together="auto" fo:orphans="0" fo:widows="0" fo:text-indent="0.5035in" style:auto-text-indent="false" fo:break-before="auto" fo:break-after="auto" fo:padding="0in" fo:border="none" fo:keep-with-next="auto"/>
    </style:style>
    <style:style style:name="P147" style:family="paragraph" style:parent-style-name="Standard">
      <style:paragraph-properties fo:margin-left="1.5772in" fo:margin-right="0.3102in" fo:margin-top="0.2752in" fo:margin-bottom="0in" loext:contextual-spacing="false" fo:line-height="104%" fo:text-align="start" style:justify-single-word="false" fo:keep-together="auto" fo:orphans="0" fo:widows="0" fo:text-indent="-1.2193in" style:auto-text-indent="false" fo:break-before="auto" fo:break-after="auto" fo:padding="0in" fo:border="none" fo:keep-with-next="auto"/>
    </style:style>
    <style:style style:name="P148" style:family="paragraph" style:parent-style-name="Standard">
      <style:paragraph-properties fo:margin-left="1.5772in" fo:margin-right="0.3102in" fo:margin-top="0.2772in" fo:margin-bottom="0in" loext:contextual-spacing="false" fo:line-height="103%" fo:text-align="start" style:justify-single-word="false" fo:keep-together="auto" fo:orphans="0" fo:widows="0" fo:text-indent="-1.2193in" style:auto-text-indent="false" fo:break-before="auto" fo:break-after="auto" fo:padding="0in" fo:border="none" fo:keep-with-next="auto"/>
    </style:style>
    <style:style style:name="P149" style:family="paragraph" style:parent-style-name="Standard">
      <style:paragraph-properties fo:margin-left="0.1028in" fo:margin-right="-0.0035in" fo:margin-top="0.1083in" fo:margin-bottom="0in" loext:contextual-spacing="false" fo:line-height="150%" fo:text-align="justify" style:justify-single-word="false" fo:keep-together="auto" fo:orphans="0" fo:widows="0" fo:text-indent="-0.002in" style:auto-text-indent="false" fo:break-before="auto" fo:break-after="auto" fo:padding="0in" fo:border="none" fo:keep-with-next="auto"/>
    </style:style>
    <style:style style:name="P150" style:family="paragraph" style:parent-style-name="Standard">
      <style:paragraph-properties fo:margin-left="0.0953in" fo:margin-right="-0.0043in" fo:margin-top="0.2736in" fo:margin-bottom="0in" loext:contextual-spacing="false" fo:line-height="150%" fo:text-align="justify" style:justify-single-word="false" fo:keep-together="auto" fo:orphans="0" fo:widows="0" fo:text-indent="0.5201in" style:auto-text-indent="false" fo:break-before="auto" fo:break-after="auto" fo:padding="0in" fo:border="none" fo:keep-with-next="auto"/>
    </style:style>
    <style:style style:name="P151" style:family="paragraph" style:parent-style-name="Standard">
      <style:paragraph-properties fo:margin-left="0.0555in" fo:margin-right="0.1425in" fo:margin-top="0.0516in" fo:margin-bottom="0in" loext:contextual-spacing="false" fo:line-height="169%" fo:text-align="start" style:justify-single-word="false" fo:keep-together="auto" fo:orphans="0" fo:widows="0" fo:text-indent="0.0028in" style:auto-text-indent="false" fo:break-before="auto" fo:break-after="auto" fo:padding="0in" fo:border="none" fo:keep-with-next="auto"/>
    </style:style>
    <style:style style:name="P152" style:family="paragraph" style:parent-style-name="Standard">
      <style:paragraph-properties fo:margin-left="0.1091in" fo:margin-right="-0.0035in" fo:margin-top="0in" fo:margin-bottom="0in" loext:contextual-spacing="false" fo:line-height="150%" fo:text-align="justify" style:justify-single-word="false" fo:keep-together="auto" fo:orphans="0" fo:widows="0" fo:text-indent="0.5in" style:auto-text-indent="false" fo:break-before="auto" fo:break-after="auto" fo:padding="0in" fo:border="none" fo:keep-with-next="auto"/>
    </style:style>
    <style:style style:name="P153" style:family="paragraph" style:parent-style-name="Standard">
      <style:paragraph-properties fo:margin-left="0.1091in" fo:margin-right="-0.0035in" fo:margin-top="0.1083in" fo:margin-bottom="0in" loext:contextual-spacing="false" fo:line-height="150%" fo:text-align="justify" style:justify-single-word="false" fo:keep-together="auto" fo:orphans="0" fo:widows="0" fo:text-indent="0.5in" style:auto-text-indent="false" fo:break-before="auto" fo:break-after="auto" fo:padding="0in" fo:border="none" fo:keep-with-next="auto"/>
    </style:style>
    <style:style style:name="P154" style:family="paragraph" style:parent-style-name="Standard">
      <style:paragraph-properties fo:margin-left="0.1091in" fo:margin-right="-0.0035in" fo:margin-top="0.1083in" fo:margin-bottom="0in" loext:contextual-spacing="false" fo:line-height="150%" fo:text-align="justify" style:justify-single-word="false" fo:keep-together="auto" fo:orphans="0" fo:widows="0" fo:text-indent="0.4972in" style:auto-text-indent="false" fo:break-before="auto" fo:break-after="auto" fo:padding="0in" fo:border="none" fo:keep-with-next="auto"/>
    </style:style>
    <style:style style:name="P155" style:family="paragraph" style:parent-style-name="Standard">
      <style:paragraph-properties fo:margin-left="0.1091in" fo:margin-right="-0.0035in" fo:margin-top="0.2717in" fo:margin-bottom="0in" loext:contextual-spacing="false" fo:line-height="150%" fo:text-align="justify" style:justify-single-word="false" fo:keep-together="auto" fo:orphans="0" fo:widows="0" fo:text-indent="0.4972in" style:auto-text-indent="false" fo:break-before="auto" fo:break-after="auto" fo:padding="0in" fo:border="none" fo:keep-with-next="auto"/>
    </style:style>
    <style:style style:name="P156" style:family="paragraph" style:parent-style-name="Standard">
      <style:paragraph-properties fo:margin-left="0.1091in" fo:margin-right="-0.0035in" fo:margin-top="0.1902in" fo:margin-bottom="0in" loext:contextual-spacing="false" fo:line-height="150%" fo:text-align="justify" style:justify-single-word="false" fo:keep-together="auto" fo:orphans="0" fo:widows="0" fo:text-indent="0.4972in" style:auto-text-indent="false" fo:break-before="auto" fo:break-after="auto" fo:padding="0in" fo:border="none" fo:keep-with-next="auto"/>
    </style:style>
    <style:style style:name="P157" style:family="paragraph" style:parent-style-name="Standard">
      <style:paragraph-properties fo:margin-left="0.1063in" fo:margin-right="-0.002in" fo:margin-top="0.1882in" fo:margin-bottom="0in" loext:contextual-spacing="false" fo:line-height="150%" fo:text-align="justify" style:justify-single-word="false" fo:keep-together="auto" fo:orphans="0" fo:widows="0" fo:text-indent="0.5008in" style:auto-text-indent="false" fo:break-before="auto" fo:break-after="auto" fo:padding="0in" fo:border="none" fo:keep-with-next="auto"/>
    </style:style>
    <style:style style:name="P158" style:family="paragraph" style:parent-style-name="Standard">
      <style:paragraph-properties fo:margin-left="0.152in" fo:margin-right="0.411in" fo:margin-top="0.1835in" fo:margin-bottom="0in" loext:contextual-spacing="false" fo:line-height="145%" fo:text-align="justify" style:justify-single-word="false" fo:keep-together="auto" fo:orphans="0" fo:widows="0" fo:text-indent="0.0091in" style:auto-text-indent="false" fo:break-before="auto" fo:break-after="auto" fo:padding="0in" fo:border="none" fo:keep-with-next="auto"/>
    </style:style>
    <style:style style:name="P159" style:family="paragraph" style:parent-style-name="Standard">
      <style:paragraph-properties fo:margin-left="0.1091in" fo:margin-right="0in" fo:margin-top="0.1945in" fo:margin-bottom="0in" loext:contextual-spacing="false" fo:line-height="154%" fo:text-align="start" style:justify-single-word="false" fo:keep-together="auto" fo:orphans="0" fo:widows="0" fo:text-indent="0.3937in" style:auto-text-indent="false" fo:break-before="auto" fo:break-after="auto" fo:padding="0in" fo:border="none" fo:keep-with-next="auto"/>
    </style:style>
    <style:style style:name="P160" style:family="paragraph" style:parent-style-name="Standard">
      <style:paragraph-properties fo:margin-left="0.1098in" fo:margin-right="-0.002in" fo:margin-top="0.1835in" fo:margin-bottom="0in" loext:contextual-spacing="false" fo:line-height="149%" fo:text-align="start" style:justify-single-word="false" fo:keep-together="auto" fo:orphans="0" fo:widows="0" fo:text-indent="0.5028in" style:auto-text-indent="false" fo:break-before="auto" fo:break-after="auto" fo:padding="0in" fo:border="none" fo:keep-with-next="auto"/>
    </style:style>
    <style:style style:name="P161" style:family="paragraph" style:parent-style-name="Standard">
      <style:paragraph-properties fo:margin-left="0.1063in" fo:margin-right="0in" fo:margin-top="0.1953in" fo:margin-bottom="0in" loext:contextual-spacing="false" fo:line-height="154%" fo:text-align="start" style:justify-single-word="false" fo:keep-together="auto" fo:orphans="0" fo:widows="0" fo:text-indent="0.3957in" style:auto-text-indent="false" fo:break-before="auto" fo:break-after="auto" fo:padding="0in" fo:border="none" fo:keep-with-next="auto"/>
    </style:style>
    <style:style style:name="P162" style:family="paragraph" style:parent-style-name="Standard">
      <style:paragraph-properties fo:margin-left="0.1146in" fo:margin-right="-0.0035in" fo:margin-top="0.1835in" fo:margin-bottom="0in" loext:contextual-spacing="false" fo:line-height="149%" fo:text-align="start" style:justify-single-word="false" fo:keep-together="auto" fo:orphans="0" fo:widows="0" fo:text-indent="0.498in" style:auto-text-indent="false" fo:break-before="auto" fo:break-after="auto" fo:padding="0in" fo:border="none" fo:keep-with-next="auto"/>
    </style:style>
    <style:style style:name="P163" style:family="paragraph" style:parent-style-name="Standard">
      <style:paragraph-properties fo:margin-left="0.1138in" fo:margin-right="-0.0016in" fo:margin-top="0.1953in" fo:margin-bottom="0in" loext:contextual-spacing="false" fo:line-height="154%" fo:text-align="start" style:justify-single-word="false" fo:keep-together="auto" fo:orphans="0" fo:widows="0" fo:text-indent="0.3874in" style:auto-text-indent="false" fo:break-before="auto" fo:break-after="auto" fo:padding="0in" fo:border="none" fo:keep-with-next="auto"/>
    </style:style>
    <style:style style:name="P164" style:family="paragraph" style:parent-style-name="Standard">
      <style:paragraph-properties fo:margin-left="0.1091in" fo:margin-right="-0.0035in" fo:margin-top="0.1083in" fo:margin-bottom="0in" loext:contextual-spacing="false" fo:line-height="149%" fo:text-align="start" style:justify-single-word="false" fo:keep-together="auto" fo:orphans="0" fo:widows="0" fo:text-indent="0.5028in" style:auto-text-indent="false" fo:break-before="auto" fo:break-after="auto" fo:padding="0in" fo:border="none" fo:keep-with-next="auto"/>
    </style:style>
    <style:style style:name="P165" style:family="paragraph" style:parent-style-name="Standard">
      <style:paragraph-properties fo:margin-left="0.1091in" fo:margin-right="-0.0035in" fo:margin-top="0.2752in" fo:margin-bottom="0in" loext:contextual-spacing="false" fo:line-height="150%" fo:text-align="start" style:justify-single-word="false" fo:keep-together="auto" fo:orphans="0" fo:widows="0" fo:text-indent="0.5028in" style:auto-text-indent="false" fo:break-before="auto" fo:break-after="auto" fo:padding="0in" fo:border="none" fo:keep-with-next="auto"/>
    </style:style>
    <style:style style:name="P166" style:family="paragraph" style:parent-style-name="Standard">
      <style:paragraph-properties fo:margin-left="0.5028in" fo:margin-right="0in" fo:margin-top="0.195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7" style:family="paragraph" style:parent-style-name="Standard">
      <style:paragraph-properties fo:margin-left="0in" fo:margin-right="1.6402in" fo:margin-top="0.2272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8" style:family="paragraph" style:parent-style-name="Standard">
      <style:paragraph-properties fo:margin-left="0.1583in" fo:margin-right="0.2047in" fo:margin-top="0.0866in" fo:margin-bottom="0in" loext:contextual-spacing="false" fo:line-height="150%" fo:text-align="justify" style:justify-single-word="false" fo:keep-together="auto" fo:orphans="0" fo:widows="0" fo:text-indent="-0.0035in" style:auto-text-indent="false" fo:break-before="auto" fo:break-after="auto" fo:padding="0in" fo:border="none" fo:keep-with-next="auto"/>
    </style:style>
    <style:style style:name="P169" style:family="paragraph" style:parent-style-name="Standard">
      <style:paragraph-properties fo:margin-left="0in" fo:margin-right="0.1402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170" style:family="paragraph" style:parent-style-name="Standard">
      <style:paragraph-properties fo:margin-left="0in" fo:margin-right="0.1807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171" style:family="paragraph" style:parent-style-name="Standard">
      <style:paragraph-properties fo:margin-left="0in" fo:margin-right="0.1634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172" style:family="paragraph" style:parent-style-name="Standard">
      <style:paragraph-properties fo:margin-left="0.1091in" fo:margin-right="-0.0028in" fo:margin-top="0in" fo:margin-bottom="0in" loext:contextual-spacing="false" fo:line-height="150%" fo:text-align="justify" style:justify-single-word="false" fo:keep-together="auto" fo:orphans="0" fo:widows="0" fo:text-indent="0.498in" style:auto-text-indent="false" fo:break-before="auto" fo:break-after="auto" fo:padding="0in" fo:border="none" fo:keep-with-next="auto"/>
    </style:style>
    <style:style style:name="P173" style:family="paragraph" style:parent-style-name="Standard">
      <style:paragraph-properties fo:margin-left="0.1091in" fo:margin-right="-0.0028in" fo:margin-top="0.1882in" fo:margin-bottom="0in" loext:contextual-spacing="false" fo:line-height="150%" fo:text-align="justify" style:justify-single-word="false" fo:keep-together="auto" fo:orphans="0" fo:widows="0" fo:text-indent="0.498in" style:auto-text-indent="false" fo:break-before="auto" fo:break-after="auto" fo:padding="0in" fo:border="none" fo:keep-with-next="auto"/>
    </style:style>
    <style:style style:name="P174" style:family="paragraph" style:parent-style-name="Standard">
      <style:paragraph-properties fo:margin-left="0.1154in" fo:margin-right="-0.0028in" fo:margin-top="0.2752in" fo:margin-bottom="0in" loext:contextual-spacing="false" fo:line-height="149%" fo:text-align="justify" style:justify-single-word="false" fo:keep-together="auto" fo:orphans="0" fo:widows="0" fo:text-indent="0.5in" style:auto-text-indent="false" fo:break-before="auto" fo:break-after="auto" fo:padding="0in" fo:border="none" fo:keep-with-next="auto"/>
    </style:style>
    <style:style style:name="P175" style:family="paragraph" style:parent-style-name="Standard">
      <style:paragraph-properties fo:margin-left="0.1146in" fo:margin-right="-0.002in" fo:margin-top="0.189in" fo:margin-bottom="0in" loext:contextual-spacing="false" fo:line-height="150%" fo:text-align="start" style:justify-single-word="false" fo:keep-together="auto" fo:orphans="0" fo:widows="0" fo:text-indent="0.5008in" style:auto-text-indent="false" fo:break-before="auto" fo:break-after="auto" fo:padding="0in" fo:border="none" fo:keep-with-next="auto"/>
    </style:style>
    <style:style style:name="P176" style:family="paragraph" style:parent-style-name="Standard">
      <style:paragraph-properties fo:margin-left="0.3618in" fo:margin-right="-0.0028in" fo:margin-top="0.1181in" fo:margin-bottom="0in" loext:contextual-spacing="false" fo:line-height="151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7" style:family="paragraph" style:parent-style-name="Standard">
      <style:paragraph-properties fo:margin-left="0.3618in" fo:margin-right="-0.0028in" fo:margin-top="0.0299in" fo:margin-bottom="0in" loext:contextual-spacing="false" fo:line-height="151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8" style:family="paragraph" style:parent-style-name="Standard">
      <style:paragraph-properties fo:margin-left="0.6146in" fo:margin-right="-0.0035in" fo:margin-top="0.0291in" fo:margin-bottom="0in" loext:contextual-spacing="false" fo:line-height="148%" fo:text-align="start" style:justify-single-word="false" fo:keep-together="auto" fo:orphans="0" fo:widows="0" fo:text-indent="-0.2528in" style:auto-text-indent="false" fo:break-before="auto" fo:break-after="auto" fo:padding="0in" fo:border="none" fo:keep-with-next="auto"/>
    </style:style>
    <style:style style:name="P179" style:family="paragraph" style:parent-style-name="Standard">
      <style:paragraph-properties fo:margin-left="0.6091in" fo:margin-right="-0.0028in" fo:margin-top="0.0346in" fo:margin-bottom="0in" loext:contextual-spacing="false" fo:line-height="149%" fo:text-align="justify" style:justify-single-word="false" fo:keep-together="auto" fo:orphans="0" fo:widows="0" fo:text-indent="-0.2465in" style:auto-text-indent="false" fo:break-before="auto" fo:break-after="auto" fo:padding="0in" fo:border="none" fo:keep-with-next="auto"/>
    </style:style>
    <style:style style:name="P180" style:family="paragraph" style:parent-style-name="Standard">
      <style:paragraph-properties fo:margin-left="0.6098in" fo:margin-right="-0.0028in" fo:margin-top="0.0319in" fo:margin-bottom="0in" loext:contextual-spacing="false" fo:line-height="150%" fo:text-align="justify" style:justify-single-word="false" fo:keep-together="auto" fo:orphans="0" fo:widows="0" fo:text-indent="-0.248in" style:auto-text-indent="false" fo:break-before="auto" fo:break-after="auto" fo:padding="0in" fo:border="none" fo:keep-with-next="auto"/>
    </style:style>
    <style:style style:name="P181" style:family="paragraph" style:parent-style-name="Standard">
      <style:paragraph-properties fo:margin-left="0.1091in" fo:margin-right="-0.0035in" fo:margin-top="0.2752in" fo:margin-bottom="0in" loext:contextual-spacing="false" fo:line-height="150%" fo:text-align="justify" style:justify-single-word="false" fo:keep-together="auto" fo:orphans="0" fo:widows="0" fo:text-indent="0.4992in" style:auto-text-indent="false" fo:break-before="auto" fo:break-after="auto" fo:padding="0in" fo:border="none" fo:keep-with-next="auto"/>
    </style:style>
    <style:style style:name="P182" style:family="paragraph" style:parent-style-name="Standard">
      <style:paragraph-properties fo:margin-left="0.1091in" fo:margin-right="-0.0035in" fo:margin-top="0.1902in" fo:margin-bottom="0in" loext:contextual-spacing="false" fo:line-height="149%" fo:text-align="justify" style:justify-single-word="false" fo:keep-together="auto" fo:orphans="0" fo:widows="0" fo:text-indent="0.4992in" style:auto-text-indent="false" fo:break-before="auto" fo:break-after="auto" fo:padding="0in" fo:border="none" fo:keep-with-next="auto"/>
    </style:style>
    <style:style style:name="P183" style:family="paragraph" style:parent-style-name="Standard">
      <style:paragraph-properties fo:margin-left="0.1091in" fo:margin-right="-0.0035in" fo:margin-top="0.1902in" fo:margin-bottom="0in" loext:contextual-spacing="false" fo:line-height="149%" fo:text-align="start" style:justify-single-word="false" fo:keep-together="auto" fo:orphans="0" fo:widows="0" fo:text-indent="0.4992in" style:auto-text-indent="false" fo:break-before="auto" fo:break-after="auto" fo:padding="0in" fo:border="none" fo:keep-with-next="auto"/>
    </style:style>
    <style:style style:name="P184" style:family="paragraph" style:parent-style-name="Standard">
      <style:paragraph-properties fo:margin-left="0.1091in" fo:margin-right="-0.0035in" fo:margin-top="0in" fo:margin-bottom="0in" loext:contextual-spacing="false" fo:line-height="150%" fo:text-align="justify" style:justify-single-word="false" fo:keep-together="auto" fo:orphans="0" fo:widows="0" fo:text-indent="0.4992in" style:auto-text-indent="false" fo:break-before="auto" fo:break-after="auto" fo:padding="0in" fo:border="none" fo:keep-with-next="auto"/>
    </style:style>
    <style:style style:name="P185" style:family="paragraph" style:parent-style-name="Standard">
      <style:paragraph-properties fo:margin-left="0.1091in" fo:margin-right="-0.0035in" fo:margin-top="0.1882in" fo:margin-bottom="0in" loext:contextual-spacing="false" fo:line-height="150%" fo:text-align="justify" style:justify-single-word="false" fo:keep-together="auto" fo:orphans="0" fo:widows="0" fo:text-indent="0.4992in" style:auto-text-indent="false" fo:break-before="auto" fo:break-after="auto" fo:padding="0in" fo:border="none" fo:keep-with-next="auto"/>
    </style:style>
    <style:style style:name="P186" style:family="paragraph" style:parent-style-name="Standard">
      <style:paragraph-properties fo:margin-left="0.1091in" fo:margin-right="-0.0028in" fo:margin-top="0.1083in" fo:margin-bottom="0in" loext:contextual-spacing="false" fo:line-height="149%" fo:text-align="justify" style:justify-single-word="false" fo:keep-together="auto" fo:orphans="0" fo:widows="0" fo:text-indent="0.5in" style:auto-text-indent="false" fo:break-before="auto" fo:break-after="auto" fo:padding="0in" fo:border="none" fo:keep-with-next="auto"/>
    </style:style>
    <style:style style:name="P187" style:family="paragraph" style:parent-style-name="Standard">
      <style:paragraph-properties fo:margin-left="0.1091in" fo:margin-right="-0.0028in" fo:margin-top="0.1882in" fo:margin-bottom="0in" loext:contextual-spacing="false" fo:line-height="150%" fo:text-align="justify" style:justify-single-word="false" fo:keep-together="auto" fo:orphans="0" fo:widows="0" fo:text-indent="0.5in" style:auto-text-indent="false" fo:break-before="auto" fo:break-after="auto" fo:padding="0in" fo:border="none" fo:keep-with-next="auto"/>
    </style:style>
    <style:style style:name="P188" style:family="paragraph" style:parent-style-name="Standard">
      <style:paragraph-properties fo:margin-left="0.1091in" fo:margin-right="-0.0028in" fo:margin-top="0.1902in" fo:margin-bottom="0in" loext:contextual-spacing="false" fo:line-height="149%" fo:text-align="justify" style:justify-single-word="false" fo:keep-together="auto" fo:orphans="0" fo:widows="0" fo:text-indent="0.5055in" style:auto-text-indent="false" fo:break-before="auto" fo:break-after="auto" fo:padding="0in" fo:border="none" fo:keep-with-next="auto"/>
    </style:style>
    <style:style style:name="P189" style:family="paragraph" style:parent-style-name="Standard">
      <style:paragraph-properties fo:margin-left="0.3618in" fo:margin-right="0in" fo:margin-top="0.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0" style:family="paragraph" style:parent-style-name="Standard">
      <style:paragraph-properties fo:margin-left="0.3618in" fo:margin-right="0in" fo:margin-top="0.1134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1" style:family="paragraph" style:parent-style-name="Standard">
      <style:paragraph-properties fo:margin-left="0.3618in" fo:margin-right="0in" fo:margin-top="0.1154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2" style:family="paragraph" style:parent-style-name="Standard">
      <style:paragraph-properties fo:margin-left="1.7591in" fo:margin-right="0.2917in" fo:margin-top="0.2146in" fo:margin-bottom="0in" loext:contextual-spacing="false" fo:line-height="92%" fo:text-align="start" style:justify-single-word="false" fo:keep-together="auto" fo:orphans="0" fo:widows="0" fo:text-indent="-1.2528in" style:auto-text-indent="false" fo:break-before="auto" fo:break-after="auto" fo:padding="0in" fo:border="none" fo:keep-with-next="auto"/>
    </style:style>
    <style:style style:name="P193" style:family="paragraph" style:parent-style-name="Standard">
      <style:paragraph-properties fo:margin-left="0in" fo:margin-right="0.0945in" fo:margin-top="0.0937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4" style:family="paragraph" style:parent-style-name="Standard">
      <style:paragraph-properties fo:margin-left="0.15in" fo:margin-right="0.1236in" fo:margin-top="0.1091in" fo:margin-bottom="0in" loext:contextual-spacing="false" fo:line-height="132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5" style:family="paragraph" style:parent-style-name="Standard">
      <style:paragraph-properties fo:margin-left="0.1028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6" style:family="paragraph" style:parent-style-name="Standard">
      <style:paragraph-properties fo:margin-left="1.7673in" fo:margin-right="0.2957in" fo:margin-top="0.2882in" fo:margin-bottom="0in" loext:contextual-spacing="false" fo:line-height="97%" fo:text-align="start" style:justify-single-word="false" fo:keep-together="auto" fo:orphans="0" fo:widows="0" fo:text-indent="-1.2583in" style:auto-text-indent="false" fo:break-before="auto" fo:break-after="auto" fo:padding="0in" fo:border="none" fo:keep-with-next="auto"/>
    </style:style>
    <style:style style:name="P197" style:family="paragraph" style:parent-style-name="Standard">
      <style:paragraph-properties fo:margin-left="0.1547in" fo:margin-right="0.0972in" fo:margin-top="0.0791in" fo:margin-bottom="0in" loext:contextual-spacing="false" fo:line-height="17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8" style:family="paragraph" style:parent-style-name="Standard">
      <style:paragraph-properties fo:margin-left="0.1547in" fo:margin-right="0.0972in" fo:margin-top="0.022in" fo:margin-bottom="0in" loext:contextual-spacing="false" fo:line-height="17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9" style:family="paragraph" style:parent-style-name="Standard">
      <style:paragraph-properties fo:margin-left="0.1547in" fo:margin-right="0.1272in" fo:margin-top="0.1618in" fo:margin-bottom="0in" loext:contextual-spacing="false" fo:line-height="17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0" style:family="paragraph" style:parent-style-name="Standard">
      <style:paragraph-properties fo:margin-left="0.1547in" fo:margin-right="0.1717in" fo:margin-top="0.0252in" fo:margin-bottom="0in" loext:contextual-spacing="false" fo:line-height="168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1" style:family="paragraph" style:parent-style-name="Standard">
      <style:paragraph-properties fo:margin-left="0in" fo:margin-right="0.0972in" fo:margin-top="0.0126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2" style:family="paragraph" style:parent-style-name="Standard">
      <style:paragraph-properties fo:margin-left="0.1098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3" style:family="paragraph" style:parent-style-name="Standard">
      <style:paragraph-properties fo:margin-left="0.1098in" fo:margin-right="0in" fo:margin-top="0.197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4" style:family="paragraph" style:parent-style-name="Standard">
      <style:paragraph-properties fo:margin-left="0.1098in" fo:margin-right="0in" fo:margin-top="0.194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5" style:family="paragraph" style:parent-style-name="Standard">
      <style:paragraph-properties fo:margin-left="0.1028in" fo:margin-right="-0.0035in" fo:margin-top="0.2752in" fo:margin-bottom="0in" loext:contextual-spacing="false" fo:line-height="150%" fo:text-align="justify" style:justify-single-word="false" fo:keep-together="auto" fo:orphans="0" fo:widows="0" fo:text-indent="0.5126in" style:auto-text-indent="false" fo:break-before="auto" fo:break-after="auto" fo:padding="0in" fo:border="none" fo:keep-with-next="auto"/>
    </style:style>
    <style:style style:name="P206" style:family="paragraph" style:parent-style-name="Standard">
      <style:paragraph-properties fo:margin-left="0.1028in" fo:margin-right="-0.0035in" fo:margin-top="0in" fo:margin-bottom="0in" loext:contextual-spacing="false" fo:line-height="150%" fo:text-align="justify" style:justify-single-word="false" fo:keep-together="auto" fo:orphans="0" fo:widows="0" fo:text-indent="0.5126in" style:auto-text-indent="false" fo:break-before="auto" fo:break-after="auto" fo:padding="0in" fo:border="none" fo:keep-with-next="auto"/>
    </style:style>
    <style:style style:name="P207" style:family="paragraph" style:parent-style-name="Standard">
      <style:paragraph-properties fo:margin-left="1.7618in" fo:margin-right="0.2909in" fo:margin-top="0.2228in" fo:margin-bottom="0in" loext:contextual-spacing="false" fo:line-height="89%" fo:text-align="start" style:justify-single-word="false" fo:keep-together="auto" fo:orphans="0" fo:widows="0" fo:text-indent="-1.2516in" style:auto-text-indent="false" fo:break-before="auto" fo:break-after="auto" fo:padding="0in" fo:border="none" fo:keep-with-next="auto"/>
    </style:style>
    <style:style style:name="P208" style:family="paragraph" style:parent-style-name="Standard">
      <style:paragraph-properties fo:margin-left="1.7618in" fo:margin-right="0.2909in" fo:margin-top="0.3102in" fo:margin-bottom="0in" loext:contextual-spacing="false" fo:line-height="89%" fo:text-align="start" style:justify-single-word="false" fo:keep-together="auto" fo:orphans="0" fo:widows="0" fo:text-indent="-1.2516in" style:auto-text-indent="false" fo:break-before="auto" fo:break-after="auto" fo:padding="0in" fo:border="none" fo:keep-with-next="auto"/>
    </style:style>
    <style:style style:name="P209" style:family="paragraph" style:parent-style-name="Standard">
      <style:paragraph-properties fo:margin-left="1.7618in" fo:margin-right="0.2909in" fo:margin-top="0.2752in" fo:margin-bottom="0in" loext:contextual-spacing="false" fo:line-height="101%" fo:text-align="start" style:justify-single-word="false" fo:keep-together="auto" fo:orphans="0" fo:widows="0" fo:text-indent="-1.2516in" style:auto-text-indent="false" fo:break-before="auto" fo:break-after="auto" fo:padding="0in" fo:border="none" fo:keep-with-next="auto"/>
    </style:style>
    <style:style style:name="P210" style:family="paragraph" style:parent-style-name="Standard">
      <style:paragraph-properties fo:margin-left="1.7618in" fo:margin-right="0.2909in" fo:margin-top="0.2835in" fo:margin-bottom="0in" loext:contextual-spacing="false" fo:line-height="98%" fo:text-align="start" style:justify-single-word="false" fo:keep-together="auto" fo:orphans="0" fo:widows="0" fo:text-indent="-1.2516in" style:auto-text-indent="false" fo:break-before="auto" fo:break-after="auto" fo:padding="0in" fo:border="none" fo:keep-with-next="auto"/>
    </style:style>
    <style:style style:name="P211" style:family="paragraph" style:parent-style-name="Standard">
      <style:paragraph-properties fo:margin-left="0.1547in" fo:margin-right="0.122in" fo:margin-top="0.0957in" fo:margin-bottom="0in" loext:contextual-spacing="false" fo:line-height="169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12" style:family="paragraph" style:parent-style-name="Standard">
      <style:paragraph-properties fo:margin-left="0.1547in" fo:margin-right="0.122in" fo:margin-top="0.0752in" fo:margin-bottom="0in" loext:contextual-spacing="false" fo:line-height="17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13" style:family="paragraph" style:parent-style-name="Standard">
      <style:paragraph-properties fo:margin-left="0.0516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14" style:family="paragraph" style:parent-style-name="Standard">
      <style:paragraph-properties fo:margin-left="0.0516in" fo:margin-right="0in" fo:margin-top="0.002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15" style:family="paragraph" style:parent-style-name="Standard">
      <style:paragraph-properties fo:margin-left="0.1547in" fo:margin-right="0.0925in" fo:margin-top="0.0957in" fo:margin-bottom="0in" loext:contextual-spacing="false" fo:line-height="169%" fo:text-align="start" style:justify-single-word="false" fo:keep-together="auto" fo:orphans="0" fo:widows="0" fo:text-indent="0.0071in" style:auto-text-indent="false" fo:break-before="auto" fo:break-after="auto" fo:padding="0in" fo:border="none" fo:keep-with-next="auto"/>
    </style:style>
    <style:style style:name="P216" style:family="paragraph" style:parent-style-name="Standard">
      <style:paragraph-properties fo:margin-left="0.1071in" fo:margin-right="-0.0028in" fo:margin-top="0.1083in" fo:margin-bottom="0in" loext:contextual-spacing="false" fo:line-height="149%" fo:text-align="start" style:justify-single-word="false" fo:keep-together="auto" fo:orphans="0" fo:widows="0" fo:text-indent="-0.002in" style:auto-text-indent="false" fo:break-before="auto" fo:break-after="auto" fo:padding="0in" fo:border="none" fo:keep-with-next="auto"/>
    </style:style>
    <style:style style:name="P217" style:family="paragraph" style:parent-style-name="Standard">
      <style:paragraph-properties fo:margin-left="0.1547in" fo:margin-right="0.1665in" fo:margin-top="0.0681in" fo:margin-bottom="0in" loext:contextual-spacing="false" fo:line-height="169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18" style:family="paragraph" style:parent-style-name="Standard">
      <style:paragraph-properties fo:margin-left="0.1063in" fo:margin-right="-0.0028in" fo:margin-top="0in" fo:margin-bottom="0in" loext:contextual-spacing="false" fo:line-height="150%" fo:text-align="justify" style:justify-single-word="false" fo:keep-together="auto" fo:orphans="0" fo:widows="0" fo:text-indent="0.5091in" style:auto-text-indent="false" fo:break-before="auto" fo:break-after="auto" fo:padding="0in" fo:border="none" fo:keep-with-next="auto"/>
    </style:style>
    <style:style style:name="P219" style:family="paragraph" style:parent-style-name="Standard">
      <style:paragraph-properties fo:margin-left="0.1063in" fo:margin-right="-0.0028in" fo:margin-top="0.1882in" fo:margin-bottom="0in" loext:contextual-spacing="false" fo:line-height="150%" fo:text-align="justify" style:justify-single-word="false" fo:keep-together="auto" fo:orphans="0" fo:widows="0" fo:text-indent="0.5091in" style:auto-text-indent="false" fo:break-before="auto" fo:break-after="auto" fo:padding="0in" fo:border="none" fo:keep-with-next="auto"/>
    </style:style>
    <style:style style:name="P220" style:family="paragraph" style:parent-style-name="Standard">
      <style:paragraph-properties fo:margin-left="0.1091in" fo:margin-right="-0.0028in" fo:margin-top="0.1902in" fo:margin-bottom="0in" loext:contextual-spacing="false" fo:line-height="149%" fo:text-align="justify" style:justify-single-word="false" fo:keep-together="auto" fo:orphans="0" fo:widows="0" fo:text-indent="0.4992in" style:auto-text-indent="false" fo:break-before="auto" fo:break-after="auto" fo:padding="0in" fo:border="none" fo:keep-with-next="auto"/>
    </style:style>
    <style:style style:name="P221" style:family="paragraph" style:parent-style-name="Standard">
      <style:paragraph-properties fo:margin-left="0.1091in" fo:margin-right="-0.0028in" fo:margin-top="0in" fo:margin-bottom="0in" loext:contextual-spacing="false" fo:line-height="150%" fo:text-align="justify" style:justify-single-word="false" fo:keep-together="auto" fo:orphans="0" fo:widows="0" fo:text-indent="0.4992in" style:auto-text-indent="false" fo:break-before="auto" fo:break-after="auto" fo:padding="0in" fo:border="none" fo:keep-with-next="auto"/>
    </style:style>
    <style:style style:name="P222" style:family="paragraph" style:parent-style-name="Standard">
      <style:paragraph-properties fo:margin-left="0in" fo:margin-right="0.0925in" fo:margin-top="0.0535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23" style:family="paragraph" style:parent-style-name="Standard">
      <style:paragraph-properties fo:margin-left="0.1083in" fo:margin-right="0in" fo:margin-top="0.194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24" style:family="paragraph" style:parent-style-name="Standard">
      <style:paragraph-properties fo:margin-left="0.1083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25" style:family="paragraph" style:parent-style-name="Standard">
      <style:paragraph-properties fo:margin-left="0.1083in" fo:margin-right="0in" fo:margin-top="0.197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26" style:family="paragraph" style:parent-style-name="Standard">
      <style:paragraph-properties fo:margin-left="0.1083in" fo:margin-right="0in" fo:margin-top="0.195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27" style:family="paragraph" style:parent-style-name="Standard">
      <style:paragraph-properties fo:margin-left="1.852in" fo:margin-right="0.2835in" fo:margin-top="0.3102in" fo:margin-bottom="0in" loext:contextual-spacing="false" fo:line-height="89%" fo:text-align="start" style:justify-single-word="false" fo:keep-together="auto" fo:orphans="0" fo:widows="0" fo:text-indent="-1.2929in" style:auto-text-indent="false" fo:break-before="auto" fo:break-after="auto" fo:padding="0in" fo:border="none" fo:keep-with-next="auto"/>
    </style:style>
    <style:style style:name="P228" style:family="paragraph" style:parent-style-name="Standard">
      <style:paragraph-properties fo:margin-left="0.1547in" fo:margin-right="0.0862in" fo:margin-top="0.0957in" fo:margin-bottom="0in" loext:contextual-spacing="false" fo:line-height="17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29" style:family="paragraph" style:parent-style-name="Standard">
      <style:paragraph-properties fo:margin-left="0.1827in" fo:margin-right="0.1154in" fo:margin-top="0.0201in" fo:margin-bottom="0in" loext:contextual-spacing="false" fo:line-height="132%" fo:text-align="start" style:justify-single-word="false" fo:keep-together="auto" fo:orphans="0" fo:widows="0" fo:text-indent="-0.028in" style:auto-text-indent="false" fo:break-before="auto" fo:break-after="auto" fo:padding="0in" fo:border="none" fo:keep-with-next="auto"/>
    </style:style>
    <style:style style:name="P230" style:family="paragraph" style:parent-style-name="Standard">
      <style:paragraph-properties fo:margin-left="0.1547in" fo:margin-right="0.1445in" fo:margin-top="0in" fo:margin-bottom="0in" loext:contextual-spacing="false" fo:line-height="122%" fo:text-align="start" style:justify-single-word="false" fo:keep-together="auto" fo:orphans="0" fo:widows="0" fo:text-indent="0.0035in" style:auto-text-indent="false" fo:break-before="auto" fo:break-after="auto" fo:padding="0in" fo:border="none" fo:keep-with-next="auto"/>
    </style:style>
    <style:style style:name="P231" style:family="paragraph" style:parent-style-name="Standard">
      <style:paragraph-properties fo:margin-left="0.1575in" fo:margin-right="0.4193in" fo:margin-top="0in" fo:margin-bottom="0in" loext:contextual-spacing="false" fo:line-height="89%" fo:text-align="start" style:justify-single-word="false" fo:keep-together="auto" fo:orphans="0" fo:widows="0" fo:text-indent="-0.0008in" style:auto-text-indent="false" fo:break-before="auto" fo:break-after="auto" fo:padding="0in" fo:border="none" fo:keep-with-next="auto"/>
    </style:style>
    <style:style style:name="P232" style:family="paragraph" style:parent-style-name="Standard">
      <style:paragraph-properties fo:margin-left="0.1618in" fo:margin-right="0.4189in" fo:margin-top="0in" fo:margin-bottom="0in" loext:contextual-spacing="false" fo:line-height="116%" fo:text-align="start" style:justify-single-word="false" fo:keep-together="auto" fo:orphans="0" fo:widows="0" fo:text-indent="-0.0043in" style:auto-text-indent="false" fo:break-before="auto" fo:break-after="auto" fo:padding="0in" fo:border="none" fo:keep-with-next="auto"/>
    </style:style>
    <style:style style:name="P233" style:family="paragraph" style:parent-style-name="Standard">
      <style:paragraph-properties fo:margin-left="0.0547in" fo:margin-right="0.0472in" fo:margin-top="0in" fo:margin-bottom="0in" loext:contextual-spacing="false" fo:line-height="99%" fo:text-align="start" style:justify-single-word="false" fo:keep-together="auto" fo:orphans="0" fo:widows="0" fo:text-indent="0.0008in" style:auto-text-indent="false" fo:padding="0in" fo:border="none" fo:keep-with-next="auto"/>
    </style:style>
    <style:style style:name="P234" style:family="paragraph" style:parent-style-name="Standard">
      <style:paragraph-properties fo:margin-left="0.1098in" fo:margin-right="-0.0043in" fo:margin-top="0.1083in" fo:margin-bottom="0in" loext:contextual-spacing="false" fo:line-height="149%" fo:text-align="justify" style:justify-single-word="false" fo:keep-together="auto" fo:orphans="0" fo:widows="0" fo:text-indent="0.5055in" style:auto-text-indent="false" fo:break-before="auto" fo:break-after="auto" fo:padding="0in" fo:border="none" fo:keep-with-next="auto"/>
    </style:style>
    <style:style style:name="P235" style:family="paragraph" style:parent-style-name="Standard">
      <style:paragraph-properties fo:margin-left="0.1047in" fo:margin-right="-0.0028in" fo:margin-top="0.1902in" fo:margin-bottom="0in" loext:contextual-spacing="false" fo:line-height="149%" fo:text-align="justify" style:justify-single-word="false" fo:keep-together="auto" fo:orphans="0" fo:widows="0" fo:text-indent="0.5035in" style:auto-text-indent="false" fo:break-before="auto" fo:break-after="auto" fo:padding="0in" fo:border="none" fo:keep-with-next="auto"/>
    </style:style>
    <style:style style:name="P236" style:family="paragraph" style:parent-style-name="Standard">
      <style:paragraph-properties fo:margin-left="0.1091in" fo:margin-right="-0.0028in" fo:margin-top="0.2752in" fo:margin-bottom="0in" loext:contextual-spacing="false" fo:line-height="149%" fo:text-align="justify" style:justify-single-word="false" fo:keep-together="auto" fo:orphans="0" fo:widows="0" fo:text-indent="0.4937in" style:auto-text-indent="false" fo:break-before="auto" fo:break-after="auto" fo:padding="0in" fo:border="none" fo:keep-with-next="auto"/>
    </style:style>
    <style:style style:name="P237" style:family="paragraph" style:parent-style-name="Standard">
      <style:paragraph-properties fo:margin-left="0.1091in" fo:margin-right="-0.0043in" fo:margin-top="0.2752in" fo:margin-bottom="0in" loext:contextual-spacing="false" fo:line-height="150%" fo:text-align="start" style:justify-single-word="false" fo:keep-together="auto" fo:orphans="0" fo:widows="0" fo:text-indent="-0.0055in" style:auto-text-indent="false" fo:break-before="auto" fo:break-after="auto" fo:padding="0in" fo:border="none" fo:keep-with-next="auto"/>
    </style:style>
    <style:style style:name="P238" style:family="paragraph" style:parent-style-name="Standard">
      <style:paragraph-properties fo:margin-left="0.111in" fo:margin-right="0in" fo:margin-top="0.194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39" style:family="paragraph" style:parent-style-name="Standard">
      <style:paragraph-properties fo:margin-left="0.111in" fo:margin-right="0in" fo:margin-top="0.195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40" style:family="paragraph" style:parent-style-name="Standard">
      <style:paragraph-properties fo:margin-left="0.1547in" fo:margin-right="0.1555in" fo:margin-top="0.0362in" fo:margin-bottom="0in" loext:contextual-spacing="false" fo:line-height="170%" fo:text-align="justify" style:justify-single-word="false" fo:keep-together="auto" fo:orphans="0" fo:widows="0" fo:text-indent="0.0063in" style:auto-text-indent="false" fo:break-before="auto" fo:break-after="auto" fo:padding="0in" fo:border="none" fo:keep-with-next="auto"/>
    </style:style>
    <style:style style:name="P241" style:family="paragraph" style:parent-style-name="Standard">
      <style:paragraph-properties fo:margin-left="0.1547in" fo:margin-right="0.4709in" fo:margin-top="0.0244in" fo:margin-bottom="0in" loext:contextual-spacing="false" fo:line-height="170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42" style:family="paragraph" style:parent-style-name="Standard">
      <style:paragraph-properties fo:margin-left="1.6693in" fo:margin-right="0.2902in" fo:margin-top="0.3071in" fo:margin-bottom="0in" loext:contextual-spacing="false" fo:line-height="91%" fo:text-align="start" style:justify-single-word="false" fo:keep-together="auto" fo:orphans="0" fo:widows="0" fo:text-indent="-1.2091in" style:auto-text-indent="false" fo:break-before="auto" fo:break-after="auto" fo:padding="0in" fo:border="none" fo:keep-with-next="auto"/>
    </style:style>
    <style:style style:name="P243" style:family="paragraph" style:parent-style-name="Standard">
      <style:paragraph-properties fo:margin-left="0.1547in" fo:margin-right="0.0866in" fo:margin-top="0.0965in" fo:margin-bottom="0in" loext:contextual-spacing="false" fo:line-height="170%" fo:text-align="justify" style:justify-single-word="false" fo:keep-together="auto" fo:orphans="0" fo:widows="0" fo:text-indent="0.0071in" style:auto-text-indent="false" fo:break-before="auto" fo:break-after="auto" fo:padding="0in" fo:border="none" fo:keep-with-next="auto"/>
    </style:style>
    <style:style style:name="P244" style:family="paragraph" style:parent-style-name="Standard">
      <style:paragraph-properties fo:margin-left="0.0783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45" style:family="paragraph" style:parent-style-name="Standard">
      <style:paragraph-properties fo:margin-left="0.1091in" fo:margin-right="-0.0028in" fo:margin-top="0.1882in" fo:margin-bottom="0in" loext:contextual-spacing="false" fo:line-height="150%" fo:text-align="justify" style:justify-single-word="false" fo:keep-together="auto" fo:orphans="0" fo:widows="0" fo:text-indent="0.4972in" style:auto-text-indent="false" fo:break-before="auto" fo:break-after="auto" fo:padding="0in" fo:border="none" fo:keep-with-next="auto"/>
    </style:style>
    <style:style style:name="P246" style:family="paragraph" style:parent-style-name="Standard">
      <style:paragraph-properties fo:margin-left="1.6929in" fo:margin-right="0.2783in" fo:margin-top="0.1665in" fo:margin-bottom="0in" loext:contextual-spacing="false" fo:line-height="89%" fo:text-align="start" style:justify-single-word="false" fo:keep-together="auto" fo:orphans="0" fo:widows="0" fo:text-indent="-1.2319in" style:auto-text-indent="false" fo:break-before="auto" fo:break-after="auto" fo:padding="0in" fo:border="none" fo:keep-with-next="auto"/>
    </style:style>
    <style:style style:name="P247" style:family="paragraph" style:parent-style-name="Standard">
      <style:paragraph-properties fo:margin-left="0.1547in" fo:margin-right="0in" fo:margin-top="0.097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48" style:family="paragraph" style:parent-style-name="Standard">
      <style:paragraph-properties fo:margin-left="0.079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49" style:family="paragraph" style:parent-style-name="Standard">
      <style:paragraph-properties fo:margin-left="0.1047in" fo:margin-right="-0.0028in" fo:margin-top="0in" fo:margin-bottom="0in" loext:contextual-spacing="false" fo:line-height="150%" fo:text-align="justify" style:justify-single-word="false" fo:keep-together="auto" fo:orphans="0" fo:widows="0" fo:text-indent="0.5102in" style:auto-text-indent="false" fo:break-before="auto" fo:break-after="auto" fo:padding="0in" fo:border="none" fo:keep-with-next="auto"/>
    </style:style>
    <style:style style:name="P250" style:family="paragraph" style:parent-style-name="Standard">
      <style:paragraph-properties fo:margin-left="1.4571in" fo:margin-right="0.3563in" fo:margin-top="0.2272in" fo:margin-bottom="0in" loext:contextual-spacing="false" fo:line-height="89%" fo:text-align="start" style:justify-single-word="false" fo:keep-together="auto" fo:orphans="0" fo:widows="0" fo:text-indent="-1.1193in" style:auto-text-indent="false" fo:break-before="auto" fo:break-after="auto" fo:padding="0in" fo:border="none" fo:keep-with-next="auto"/>
    </style:style>
    <style:style style:name="P251" style:family="paragraph" style:parent-style-name="Standard">
      <style:paragraph-properties fo:margin-left="0.3984in" fo:margin-right="0in" fo:margin-top="0.207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52" style:family="paragraph" style:parent-style-name="Standard">
      <style:paragraph-properties fo:margin-left="0in" fo:margin-right="0.1299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53" style:family="paragraph" style:parent-style-name="Standard">
      <style:paragraph-properties fo:margin-left="0.1063in" fo:margin-right="-0.0035in" fo:margin-top="0in" fo:margin-bottom="0in" loext:contextual-spacing="false" fo:line-height="150%" fo:text-align="justify" style:justify-single-word="false" fo:keep-together="auto" fo:orphans="0" fo:widows="0" fo:text-indent="0.5028in" style:auto-text-indent="false" fo:break-before="auto" fo:break-after="auto" fo:padding="0in" fo:border="none" fo:keep-with-next="auto"/>
    </style:style>
    <style:style style:name="P254" style:family="paragraph" style:parent-style-name="Standard">
      <style:paragraph-properties fo:margin-left="0in" fo:margin-right="2in" fo:margin-top="0.1846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55" style:family="paragraph" style:parent-style-name="Standard">
      <style:paragraph-properties fo:margin-left="0.1618in" fo:margin-right="0.2898in" fo:margin-top="0.1035in" fo:margin-bottom="0in" loext:contextual-spacing="false" fo:line-height="100%" fo:text-align="start" style:justify-single-word="false" fo:keep-together="auto" fo:orphans="0" fo:widows="0" fo:text-indent="0.2in" style:auto-text-indent="false" fo:break-before="auto" fo:break-after="auto" fo:padding="0in" fo:border="none" fo:keep-with-next="auto"/>
    </style:style>
    <style:style style:name="P256" style:family="paragraph" style:parent-style-name="Standard">
      <style:paragraph-properties fo:margin-left="0.1634in" fo:margin-right="0.1335in" fo:margin-top="0.1602in" fo:margin-bottom="0in" loext:contextual-spacing="false" fo:line-height="121%" fo:text-align="start" style:justify-single-word="false" fo:keep-together="auto" fo:orphans="0" fo:widows="0" fo:text-indent="-0.0075in" style:auto-text-indent="false" fo:break-before="auto" fo:break-after="auto" fo:padding="0in" fo:border="none" fo:keep-with-next="auto"/>
    </style:style>
    <style:style style:name="P257" style:family="paragraph" style:parent-style-name="Standard">
      <style:paragraph-properties fo:margin-left="0.1634in" fo:margin-right="0.4362in" fo:margin-top="0in" fo:margin-bottom="0in" loext:contextual-spacing="false" fo:line-height="9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58" style:family="paragraph" style:parent-style-name="Standard">
      <style:paragraph-properties fo:margin-left="0.1547in" fo:margin-right="0.0984in" fo:margin-top="0.2102in" fo:margin-bottom="0in" loext:contextual-spacing="false" fo:line-height="93%" fo:text-align="start" style:justify-single-word="false" fo:keep-together="auto" fo:orphans="0" fo:widows="0" fo:text-indent="0.0071in" style:auto-text-indent="false" fo:break-before="auto" fo:break-after="auto" fo:padding="0in" fo:border="none" fo:keep-with-next="auto"/>
    </style:style>
    <style:style style:name="P259" style:family="paragraph" style:parent-style-name="Standard">
      <style:paragraph-properties fo:margin-left="0.1547in" fo:margin-right="0.1307in" fo:margin-top="0in" fo:margin-bottom="0in" loext:contextual-spacing="false" fo:line-height="122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60" style:family="paragraph" style:parent-style-name="Standard">
      <style:paragraph-properties fo:margin-left="0.1591in" fo:margin-right="0.1028in" fo:margin-top="0in" fo:margin-bottom="0in" loext:contextual-spacing="false" fo:line-height="93%" fo:text-align="start" style:justify-single-word="false" fo:keep-together="auto" fo:orphans="0" fo:widows="0" fo:text-indent="0.0028in" style:auto-text-indent="false" fo:break-before="auto" fo:break-after="auto" fo:padding="0in" fo:border="none" fo:keep-with-next="auto"/>
    </style:style>
    <style:style style:name="P261" style:family="paragraph" style:parent-style-name="Standard">
      <style:paragraph-properties fo:margin-left="0.1583in" fo:margin-right="0.4374in" fo:margin-top="0in" fo:margin-bottom="0in" loext:contextual-spacing="false" fo:line-height="133%" fo:text-align="start" style:justify-single-word="false" fo:keep-together="auto" fo:orphans="0" fo:widows="0" fo:text-indent="0.0035in" style:auto-text-indent="false" fo:break-before="auto" fo:break-after="auto" fo:padding="0in" fo:border="none" fo:keep-with-next="auto"/>
    </style:style>
    <style:style style:name="P262" style:family="paragraph" style:parent-style-name="Standard">
      <style:paragraph-properties fo:margin-left="0.0591in" fo:margin-right="0.1909in" fo:margin-top="0in" fo:margin-bottom="0in" loext:contextual-spacing="false" fo:line-height="92%" fo:text-align="start" style:justify-single-word="false" fo:keep-together="auto" fo:orphans="0" fo:widows="0" fo:text-indent="-0.0008in" style:auto-text-indent="false" fo:padding="0in" fo:border="none" fo:keep-with-next="auto"/>
    </style:style>
    <style:style style:name="P263" style:family="paragraph" style:parent-style-name="Standard">
      <style:paragraph-properties fo:margin-left="0.1028in" fo:margin-right="-0.0035in" fo:margin-top="0in" fo:margin-bottom="0in" loext:contextual-spacing="false" fo:line-height="150%" fo:text-align="justify" style:justify-single-word="false" fo:keep-together="auto" fo:orphans="0" fo:widows="0" fo:text-indent="0.5055in" style:auto-text-indent="false" fo:break-before="auto" fo:break-after="auto" fo:padding="0in" fo:border="none" fo:keep-with-next="auto"/>
    </style:style>
    <style:style style:name="P264" style:family="paragraph" style:parent-style-name="Standard">
      <style:paragraph-properties fo:margin-left="1.5055in" fo:margin-right="0.3008in" fo:margin-top="0.2146in" fo:margin-bottom="0in" loext:contextual-spacing="false" fo:line-height="92%" fo:text-align="start" style:justify-single-word="false" fo:keep-together="auto" fo:orphans="0" fo:widows="0" fo:text-indent="-1.1429in" style:auto-text-indent="false" fo:break-before="auto" fo:break-after="auto" fo:padding="0in" fo:border="none" fo:keep-with-next="auto"/>
    </style:style>
    <style:style style:name="P265" style:family="paragraph" style:parent-style-name="Standard">
      <style:paragraph-properties fo:margin-left="0.1618in" fo:margin-right="0in" fo:margin-top="0.027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66" style:family="paragraph" style:parent-style-name="Standard">
      <style:paragraph-properties fo:margin-left="0.1634in" fo:margin-right="0in" fo:margin-top="0.116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67" style:family="paragraph" style:parent-style-name="Standard">
      <style:paragraph-properties fo:margin-left="0.1634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68" style:family="paragraph" style:parent-style-name="Standard">
      <style:paragraph-properties fo:margin-left="0.1146in" fo:margin-right="-0.0035in" fo:margin-top="0.1898in" fo:margin-bottom="0in" loext:contextual-spacing="false" fo:line-height="149%" fo:text-align="start" style:justify-single-word="false" fo:keep-together="auto" fo:orphans="0" fo:widows="0" fo:text-indent="0.4925in" style:auto-text-indent="false" fo:break-before="auto" fo:break-after="auto" fo:padding="0in" fo:border="none" fo:keep-with-next="auto"/>
    </style:style>
    <style:style style:name="P269" style:family="paragraph" style:parent-style-name="Standard">
      <style:paragraph-properties fo:margin-left="0.1098in" fo:margin-right="-0.0028in" fo:margin-top="0.1083in" fo:margin-bottom="0in" loext:contextual-spacing="false" fo:line-height="149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70" style:family="paragraph" style:parent-style-name="Standard">
      <style:paragraph-properties fo:margin-left="1.5839in" fo:margin-right="0.2874in" fo:margin-top="0.2272in" fo:margin-bottom="0in" loext:contextual-spacing="false" fo:line-height="89%" fo:text-align="start" style:justify-single-word="false" fo:keep-together="auto" fo:orphans="0" fo:widows="0" fo:text-indent="-1.1728in" style:auto-text-indent="false" fo:break-before="auto" fo:break-after="auto" fo:padding="0in" fo:border="none" fo:keep-with-next="auto"/>
    </style:style>
    <style:style style:name="P271" style:family="paragraph" style:parent-style-name="Standard">
      <style:paragraph-properties fo:margin-left="0.161in" fo:margin-right="0in" fo:margin-top="0.033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72" style:family="paragraph" style:parent-style-name="Standard">
      <style:paragraph-properties fo:margin-left="0.1583in" fo:margin-right="0.4217in" fo:margin-top="0.2319in" fo:margin-bottom="0in" loext:contextual-spacing="false" fo:line-height="133%" fo:text-align="start" style:justify-single-word="false" fo:keep-together="auto" fo:orphans="0" fo:widows="0" fo:text-indent="0.0035in" style:auto-text-indent="false" fo:break-before="auto" fo:break-after="auto" fo:padding="0in" fo:border="none" fo:keep-with-next="auto"/>
    </style:style>
    <style:style style:name="P273" style:family="paragraph" style:parent-style-name="Standard">
      <style:paragraph-properties fo:margin-left="0in" fo:margin-right="1.9701in" fo:margin-top="0.1882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74" style:family="paragraph" style:parent-style-name="Standard">
      <style:paragraph-properties fo:margin-left="0in" fo:margin-right="2.0591in" fo:margin-top="0.4854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75" style:family="paragraph" style:parent-style-name="Standard">
      <style:paragraph-properties fo:margin-left="0in" fo:margin-right="2.7839in" fo:margin-top="0.0071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76" style:family="paragraph" style:parent-style-name="Standard">
      <style:paragraph-properties fo:margin-left="0in" fo:margin-right="0.7654in" fo:margin-top="0.4102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77" style:family="paragraph" style:parent-style-name="Standard">
      <style:paragraph-properties fo:margin-left="0.0252in" fo:margin-right="0.7953in" fo:margin-top="0.6008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78" style:family="paragraph" style:parent-style-name="Standard">
      <style:paragraph-properties fo:margin-left="0in" fo:margin-right="0.4327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79" style:family="paragraph" style:parent-style-name="Standard">
      <style:paragraph-properties fo:margin-left="0in" fo:margin-right="0.0083in" fo:margin-top="0.0071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80" style:family="paragraph" style:parent-style-name="Standard">
      <style:paragraph-properties fo:margin-left="0in" fo:margin-right="0.3992in" fo:margin-top="0.6138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81" style:family="paragraph" style:parent-style-name="Standard">
      <style:paragraph-properties fo:margin-left="0.4492in" fo:margin-right="0.1362in" fo:margin-top="0.0071in" fo:margin-bottom="0in" loext:contextual-spacing="false" fo:line-height="99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Arial" fo:font-size="7.5pt" fo:font-style="normal" style:text-underline-style="none" fo:font-weight="normal" style:font-name-asian="Arial1" style:font-size-asian="7.5pt" style:font-style-asian="normal" style:font-weight-asian="normal" style:font-name-complex="Arial1" style:font-size-complex="7.5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Arial" fo:font-size="7.5pt" fo:font-style="normal" style:text-underline-style="none" fo:font-weight="normal" style:font-name-asian="Arial1" style:font-size-asian="7.5pt" style:font-style-asian="normal" style:font-weight-asian="normal" style:font-name-complex="Arial1" style:font-size-complex="7.5pt" style:font-style-complex="normal" style:font-weight-complex="normal" fo:background-color="#000000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Arial" fo:font-size="7.5pt" fo:font-style="normal" style:text-underline-style="none" fo:font-weight="normal" fo:background-color="#244061" loext:char-shading-value="0" style:font-name-asian="Arial1" style:font-size-asian="7.5pt" style:font-style-asian="normal" style:font-weight-asian="normal" style:font-name-complex="Arial1" style:font-size-complex="7.5pt" style:font-style-complex="normal" style:font-weight-complex="normal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 fo:background-color="#000000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 fo:background-color="#ffffff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normal" fo:background-color="#244061" loext:char-shading-value="0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solid" style:text-underline-width="auto" style:text-underline-color="font-color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 fo:background-color="#000000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solid" style:text-underline-width="auto" style:text-underline-color="font-color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2" style:family="text">
      <style:text-properties fo:font-variant="normal" fo:text-transform="none" fo:color="#0000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13" style:family="text">
      <style:text-properties fo:font-variant="normal" fo:text-transform="none" fo:color="#000000" style:text-line-through-style="none" style:text-line-through-type="none" style:text-position="sub 58%" style:font-name="Arial" fo:font-size="13pt" fo:font-style="normal" style:text-underline-style="none" fo:font-weight="normal" style:font-name-asian="Arial1" style:font-size-asian="13pt" style:font-style-asian="normal" style:font-weight-asian="normal" style:font-name-complex="Arial1" style:font-size-complex="13pt" style:font-style-complex="normal" style:font-weight-complex="normal"/>
    </style:style>
    <style:style style:name="T14" style:family="text">
      <style:text-properties fo:font-variant="normal" fo:text-transform="none" fo:color="#000000" style:text-line-through-style="none" style:text-line-through-type="none" style:text-position="sub 58%" style:font-name="Arial" fo:font-size="13pt" fo:font-style="normal" style:text-underline-style="none" fo:font-weight="normal" style:font-name-asian="Arial1" style:font-size-asian="13pt" style:font-style-asian="normal" style:font-weight-asian="normal" style:font-name-complex="Arial1" style:font-size-complex="13pt" style:font-style-complex="normal" style:font-weight-complex="normal" fo:background-color="#ffffff"/>
    </style:style>
    <style:style style:name="T15" style:family="text">
      <style:text-properties fo:font-variant="normal" fo:text-transform="none" fo:color="#000000" style:text-line-through-style="none" style:text-line-through-type="none" style:text-position="super 58%" style:font-name="Arial" fo:font-size="12.5pt" fo:font-style="normal" style:text-underline-style="none" fo:font-weight="normal" style:font-name-asian="Arial1" style:font-size-asian="12.5pt" style:font-style-asian="normal" style:font-weight-asian="normal" style:font-name-complex="Arial1" style:font-size-complex="12.5pt" style:font-style-complex="normal" style:font-weight-complex="normal"/>
    </style:style>
    <style:style style:name="T16" style:family="text">
      <style:text-properties fo:font-variant="normal" fo:text-transform="none" fo:color="#999999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17" style:family="text">
      <style:text-properties fo:font-variant="normal" fo:text-transform="none" fo:color="#ffffff" style:text-line-through-style="none" style:text-line-through-type="none" style:text-position="0% 100%" style:font-name="Arial" fo:font-size="7.5pt" fo:font-style="normal" style:text-underline-style="none" fo:font-weight="normal" fo:background-color="#244061" loext:char-shading-value="0" style:font-name-asian="Arial1" style:font-size-asian="7.5pt" style:font-style-asian="normal" style:font-weight-asian="normal" style:font-name-complex="Arial1" style:font-size-complex="7.5pt" style:font-style-complex="normal" style:font-weight-complex="normal"/>
    </style:style>
    <style:style style:name="T18" style:family="text">
      <style:text-properties fo:font-variant="normal" fo:text-transform="none" fo:color="#ffffff" style:text-line-through-style="none" style:text-line-through-type="none" style:text-position="0% 100%" style:font-name="Arial" fo:font-size="7.5pt" fo:font-style="normal" style:text-underline-style="none" fo:font-weight="normal" style:font-name-asian="Arial1" style:font-size-asian="7.5pt" style:font-style-asian="normal" style:font-weight-asian="normal" style:font-name-complex="Arial1" style:font-size-complex="7.5pt" style:font-style-complex="normal" style:font-weight-complex="normal"/>
    </style:style>
    <style:style style:name="T19" style:family="text">
      <style:text-properties fo:font-variant="normal" fo:text-transform="none" fo:color="#ffffff" style:text-line-through-style="none" style:text-line-through-type="none" style:text-position="0% 100%" style:font-name="Arial" fo:font-size="8pt" fo:font-style="normal" style:text-underline-style="none" fo:font-weight="normal" fo:background-color="#244061" loext:char-shading-value="0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0" style:family="text">
      <style:text-properties fo:font-variant="normal" fo:text-transform="none" fo:color="#ffffff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1" style:family="text">
      <style:text-properties fo:font-variant="normal" fo:text-transform="none" fo:color="#ffffff" style:text-line-through-style="none" style:text-line-through-type="none" style:text-position="0% 100%" style:font-name="Arial" fo:font-size="8pt" fo:font-style="normal" style:text-underline-style="solid" style:text-underline-width="auto" style:text-underline-color="font-color" fo:font-weight="normal" fo:background-color="#244061" loext:char-shading-value="0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2" style:family="text">
      <style:text-properties fo:font-variant="normal" fo:text-transform="none" fo:color="#ffffff" style:text-line-through-style="none" style:text-line-through-type="none" style:text-position="sub 58%" style:font-name="Arial" fo:font-size="13pt" fo:font-style="normal" style:text-underline-style="none" fo:font-weight="normal" fo:background-color="#244061" loext:char-shading-value="0" style:font-name-asian="Arial1" style:font-size-asian="13pt" style:font-style-asian="normal" style:font-weight-asian="normal" style:font-name-complex="Arial1" style:font-size-complex="13pt" style:font-style-complex="normal" style:font-weight-complex="normal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2">
          <style:column style:rel-width="32769*" fo:start-indent="0in" fo:end-indent="0in"/>
          <style:column style:rel-width="32766*" fo:start-indent="0in" fo:end-indent="0in"/>
        </style:columns>
      </style:section-properties>
    </style:style>
    <style:style style:name="Sect2" style:family="section">
      <style:section-properties style:editable="false">
        <style:columns fo:column-count="1" fo:column-gap="0in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image8.png" text:anchor-type="as-char" svg:width="3.1929in" svg:height="0.6465in" draw:z-index="0"><draw:image xlink:href="Pictures/10000201000000E60000002F75C7440CACB03169.png" xlink:type="simple" xlink:show="embed" xlink:actuate="onLoad" loext:mime-type="image/png"/></draw:frame></text:p>
      <text:p text:style-name="P3"><text:span text:style-name="T2">EMPRESA MATO-GROSSENSE DE TECNOLOGIA DA INFORMAÇÃO - MTI <text:s/>NOTAS EXPLICATIVAS ÀS DEMONSTRAÇÕES CONTÁBEIS EM 31 DE DEZEMBRO DE 2025 <text:s/>1 – CONTEXTO OPERACIONAL <text:s/></text:span></text:p>
      <text:p text:style-name="P4"><text:span text:style-name="T2">A Empresa Mato-Grossense de Tecnologia da Informação (MTI) é uma empresa pública <text:s/>de direito privado, criada pela Lei nº 3.359, de 18 de junho de 1973, e regulamentada pelo <text:s/>Decreto nº 1.664, de 26 de dezembro de 1978. Vinculada à Secretaria de Estado de <text:s/>Planejamento e Gestão, conforme disposto na Lei Complementar nº 566, de 20 de maio de <text:s/>2015, a MTI desempenha um papel estratégico na modernização e inovação tecnológica da <text:s/>administração pública estadual. <text:s/></text:span></text:p>
      <text:p text:style-name="P9"><text:span text:style-name="T2">A empresa tem como premissas fundamentais: <text:s/></text:span></text:p>
      <text:p text:style-name="P11"><text:span text:style-name="T2">MISSÃO - Prover soluções de Tecnologia da Informação e Comunicação (TIC) para a <text:s/>transformação digital do governo e melhoria da vida do cidadão. <text:s/></text:span></text:p>
      <text:p text:style-name="P12"><text:span text:style-name="T2">VISÃO - Ser referência em soluções de Tecnologia da Informação e Comunicação (TIC) <text:s/>para a administração pública estadual. <text:s/></text:span></text:p>
      <text:p text:style-name="P13"><text:span text:style-name="T2">VALORES – Ética, Agilidade, Comprometimento, Trabalho em Equipe, Inovação. <text:s/></text:span></text:p>
      <text:p text:style-name="P14"><text:span text:style-name="T2">De acordo com o Decreto 603/2023, publicado em 30 de novembro de 2023, que aprova <text:s/>seu Estatuto Social, a MTI tem como objetivos: <text:s/></text:span></text:p>
      <text:p text:style-name="P15"><text:span text:style-name="T2">I – Prestar serviços de Infraestrutura de Tecnologia da Informação e Comunicação -TIC; <text:s/></text:span></text:p>
      <text:p text:style-name="P16"><text:span text:style-name="T2">II – Prestar serviços de elaboração de projetos, assessoria, consultoria, suporte, <text:s/>monitoramento, gerenciamento e treinamento na área de Tecnologia da Informação e <text:s/>Comunicação; <text:s/></text:span></text:p>
      <text:p text:style-name="P17"><text:span text:style-name="T2">III – Prestar serviços de desenvolvimento, integração, implementação, manutenção e <text:s/>sustentação de sistemas de informação e aplicativos; </text:span></text:p>
      <text:p text:style-name="P21"><text:span text:style-name="T16">EMPRESA MATO-GROSSENSE DE TECNOLOGIA DA INFORMAÇÃO <text:s/>Palácio Paiaguás - Rua Des. Carlos Avalone, s/n - Centro Político Administrativo <text:s/>CEP 78049-903 | Cuiabá - MT <text:s/></text:span></text:p>
      <text:p text:style-name="P39"><text:span text:style-name="T16">(65) 3613-3003 </text:span></text:p>
      <text:p text:style-name="P1"><draw:frame draw:style-name="fr1" draw:name="image10.png" text:anchor-type="as-char" svg:width="3.1929in" svg:height="0.6465in" draw:z-index="0"><draw:image xlink:href="Pictures/10000201000000E60000002F75C7440CACB03169.png" xlink:type="simple" xlink:show="embed" xlink:actuate="onLoad" loext:mime-type="image/png"/></draw:frame></text:p>
      <text:p text:style-name="P40"><text:span text:style-name="T2">IV – Prestar serviços de processamento e tratamentos de dados, promover a integração <text:s/>entre sistemas de informação e bases de dados por meio de soluções de interoperabilidade; <text:s/></text:span></text:p>
      <text:p text:style-name="P41"><text:span text:style-name="T2">V – Desenvolver atividades de inovação e pesquisa tecnológica, disseminação de novas <text:s/>tecnologias de produtos e serviços relacionados à Tecnologia de Informação e Comunicação. <text:s/></text:span></text:p>
      <text:p text:style-name="P42"><text:span text:style-name="T2">2 – APRESENTAÇÃO DAS DEMONSTRAÇÕES CONTÁBEIS <text:s/></text:span></text:p>
      <text:p text:style-name="P43"><text:span text:style-name="T2">2.1 – Declaração de Conformidade <text:s/></text:span></text:p>
      <text:p text:style-name="P5"><text:span text:style-name="T2">As demonstrações financeiras foram preparadas e apresentadas de acordo com as <text:s/>práticas contábeis adotadas no Brasil, em estrita observância às disposições da Lei das <text:s/>Sociedades por Ações e alterações posteriores. A elaboração considerou, ainda, os <text:s/>pronunciamentos técnicos, orientações e interpretações emitidos pelo Comitê de <text:s/>Pronunciamentos Contábeis, devidamente homologados pelo Conselho Federal de <text:s/>Contabilidade, assegurando aderência ao arcabouço normativo vigente aplicável às entidades <text:s/>societárias no Brasil. <text:s/></text:span></text:p>
      <text:p text:style-name="P44"><text:span text:style-name="T2">3 – PRINCIPAIS PRÁTICAS CONTÁBEIS <text:s/></text:span></text:p>
      <text:p text:style-name="P51"><text:soft-page-break/><text:span text:style-name="T2"><text:s/>Nestas Notas Explicativas, estão apresentados os números obtidos nas demonstrações <text:s/>contábeis referentes aos exercícios de 2020 a 2025, de modo a demonstrar uma visão <text:s/>detalhada da evolução financeira e das práticas contábeis adotadas ao longo desse período. <text:s/></text:span></text:p>
      <text:p text:style-name="P45"><text:span text:style-name="T2">3.1 – ATIVO CIRCULANTE <text:s/></text:span></text:p>
      <text:p text:style-name="P52"><text:span text:style-name="T3">ATIVO <text:s/></text:span></text:p>
      <text:section text:style-name="Sect1" text:name="TextSection">
        <text:p text:style-name="P53"><text:span text:style-name="T3">DESCRIÇÃO <text:s/></text:span></text:p>
        <text:p text:style-name="P54"><text:span text:style-name="T3">2025 2024 2023 2022 2021 2020 </text:span><text:span text:style-name="T4"><text:s/></text:span><text:span text:style-name="T3">Em R$ Em R$ Em R$ Em R$ Em R$ Em R$ <text:s/></text:span></text:p>
      </text:section>
      <text:section text:style-name="Sect2" text:name="Section1">
        <text:p text:style-name="P78"><text:span text:style-name="T17">CIRCULANTE 59.444.001,11 63.941.980,68</text:span><text:span text:style-name="T18"> </text:span><text:span text:style-name="T17">85.388.505,10</text:span><text:span text:style-name="T18"> </text:span><text:span text:style-name="T17">113.851.630,06</text:span><text:span text:style-name="T18"> </text:span><text:span text:style-name="T17">57.325.482,00</text:span><text:span text:style-name="T18"> </text:span><text:span text:style-name="T17">42.265.866,84</text:span><text:span text:style-name="T18"> </text:span><text:span text:style-name="T17">Disponível 37.141.112,29 34.525.652,85</text:span><text:span text:style-name="T18"> </text:span><text:span text:style-name="T17">61.330.008,07</text:span><text:span text:style-name="T18"> </text:span><text:span text:style-name="T17">98.103.656,41 24.746.744,71</text:span><text:span text:style-name="T18"> </text:span><text:span text:style-name="T17">20.647.388,17</text:span><text:span text:style-name="T18"> </text:span><text:span text:style-name="T3">Caixa e Bancos 34.919.674,67 34.019.420,99 60.750.734,49 67.485.760,98 13.484.376,19 19.564.642,38 <text:s/>Aplicações Financeiras 2.221.437,62 506.231,86 579.273,58 30.617.895,43 11.262.368,52 1.082.745,79 <text:s/></text:span></text:p>
        <text:p text:style-name="P68"><text:span text:style-name="T17">Clientes 6.342.464,55 9.077.465,28 4.444.865,23 5.001.010,54 20.330.638,76</text:span><text:span text:style-name="T18"> </text:span><text:span text:style-name="T17">6.510.741,10 </text:span></text:p>
        <table:table table:name="Table1" table:style-name="Table1">
          <table:table-column table:style-name="Table1.A"/>
          <table:table-column table:style-name="Table1.B"/>
          <table:table-column table:style-name="Table1.C"/>
          <table:table-column table:style-name="Table1.D"/>
          <table:table-column table:style-name="Table1.E"/>
          <table:table-column table:style-name="Table1.F"/>
          <table:table-column table:style-name="Table1.G"/>
          <table:table-row table:style-name="Table1.1">
            <table:table-cell table:style-name="Table1.A1" office:value-type="string">
              <text:p text:style-name="P80"><text:span text:style-name="T3">Duplicatas a Receber </text:span></text:p>
            </table:table-cell>
            <table:table-cell table:style-name="Table1.A1" office:value-type="string">
              <text:p text:style-name="P67"><text:span text:style-name="T3">6.342.464,55 </text:span></text:p>
            </table:table-cell>
            <table:table-cell table:style-name="Table1.A1" office:value-type="string">
              <text:p text:style-name="P67"><text:span text:style-name="T3">9.077.465,28 </text:span></text:p>
            </table:table-cell>
            <table:table-cell table:style-name="Table1.A1" office:value-type="string">
              <text:p text:style-name="P67"><text:span text:style-name="T3">4.444.865,23 </text:span></text:p>
            </table:table-cell>
            <table:table-cell table:style-name="Table1.A1" office:value-type="string">
              <text:p text:style-name="P67"><text:span text:style-name="T3">5.001.010,54 </text:span></text:p>
            </table:table-cell>
            <table:table-cell table:style-name="Table1.A1" office:value-type="string">
              <text:p text:style-name="P67"><text:span text:style-name="T3">20.330.638,76 </text:span></text:p>
            </table:table-cell>
            <table:table-cell table:style-name="Table1.A1" office:value-type="string">
              <text:p text:style-name="P67"><text:span text:style-name="T3">6.510.741,10 </text:span></text:p>
            </table:table-cell>
          </table:table-row>
        </table:table>
        <text:p text:style-name="P57"/>
        <text:p text:style-name="P57"/>
        <text:p text:style-name="P22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18.png" text:anchor-type="as-char" svg:width="3.1929in" svg:height="0.6465in" draw:z-index="0"><draw:image xlink:href="Pictures/10000201000000E60000002F75C7440CACB03169.png" xlink:type="simple" xlink:show="embed" xlink:actuate="onLoad" loext:mime-type="image/png"/></draw:frame></text:p>
        <text:p text:style-name="P83"><text:span text:style-name="T17">Outros Créditos 439.192,37 2.581.290,25 6.258.678,69 598.940,71 121.523,43 121.523,43 <text:s/></text:span><text:span text:style-name="T3">Outros Créditos 392.416,32 995.371,39 2.271.810,67 598.940,71 121.523,43 121.523,43 <text:s/>Fundestec - Lei 9916/2013 46.776,05 1.585.918,86 3.986.868,02 - - - <text:s/></text:span><text:span text:style-name="T17">Adiantamento a Fornecedores 10.190,89 33.107,56 31.008,88 - 516,09 41.084,63 <text:s/></text:span><text:span text:style-name="T3">Adiantamento a Fornecedores 10.190,89 33.107,56 31.008,88 - 516,09 41.084,63 <text:s/></text:span><text:span text:style-name="T17">Cauções e Depósitos Judiciais 93.243,63 266.607,82 377.007,58 50.186,37 113.329,23 53.938,55 <text:s/></text:span><text:span text:style-name="T3">Cauções Trabalhistas 93.243,63 266.607,82 377.007,58 50.186,37 113.329,23 53.938,55 <text:s/></text:span><text:span text:style-name="T17">Impostos e Contribuições a Recuperar</text:span><text:span text:style-name="T18"> </text:span><text:span text:style-name="T17">15.364.097,07 17.353.450,61</text:span><text:span text:style-name="T18"> </text:span><text:span text:style-name="T17">12.878.408,53</text:span><text:span text:style-name="T18"> </text:span><text:span text:style-name="T17">10.050.253,45 11.970.365,76</text:span><text:span text:style-name="T18"> </text:span><text:span text:style-name="T17">14.857.222,53</text:span><text:span text:style-name="T18"> </text:span><text:span text:style-name="T3">Impostos e Contribuições a Recuperar 15.364.097,07 17.353.450,61 12.878.408,53 10.050.253,45 11.970.365,76 14.857.222,53 <text:s/></text:span><text:span text:style-name="T17">Estoque 53.700,31 104.406,31 68.528,12 47.582,58 42.364,02 33.968,43 <text:s/></text:span></text:p>
        <table:table table:name="Table2" table:style-name="Table2">
          <table:table-column table:style-name="Table2.A"/>
          <table:table-column table:style-name="Table2.B"/>
          <table:table-column table:style-name="Table2.C"/>
          <table:table-column table:style-name="Table2.D"/>
          <table:table-column table:style-name="Table2.E"/>
          <table:table-column table:style-name="Table2.F"/>
          <table:table-column table:style-name="Table2.G"/>
          <table:table-row table:style-name="Table2.1">
            <table:table-cell table:style-name="Table2.A1" office:value-type="string">
              <text:p text:style-name="P80"><text:span text:style-name="T3">Estoque (Almoxarifado) </text:span></text:p>
            </table:table-cell>
            <table:table-cell table:style-name="Table2.A1" office:value-type="string">
              <text:p text:style-name="P67"><text:span text:style-name="T3">53.700,31 </text:span></text:p>
            </table:table-cell>
            <table:table-cell table:style-name="Table2.A1" office:value-type="string">
              <text:p text:style-name="P67"><text:span text:style-name="T3">104.406,31 </text:span></text:p>
            </table:table-cell>
            <table:table-cell table:style-name="Table2.A1" office:value-type="string">
              <text:p text:style-name="P67"><text:span text:style-name="T3">68.528,12 </text:span></text:p>
            </table:table-cell>
            <table:table-cell table:style-name="Table2.A1" office:value-type="string">
              <text:p text:style-name="P67"><text:span text:style-name="T3">47.582,58 </text:span></text:p>
            </table:table-cell>
            <table:table-cell table:style-name="Table2.A1" office:value-type="string">
              <text:p text:style-name="P67"><text:span text:style-name="T3">42.364,02 </text:span></text:p>
            </table:table-cell>
            <table:table-cell table:style-name="Table2.A1" office:value-type="string">
              <text:p text:style-name="P67"><text:span text:style-name="T3">33.968,43 </text:span></text:p>
            </table:table-cell>
          </table:table-row>
        </table:table>
        <text:p text:style-name="P57"/>
        <text:p text:style-name="P57"/>
        <text:p text:style-name="P46"><text:span text:style-name="T2">3.1.1 – Caixa e Equivalentes de Caixa <text:s/></text:span></text:p>
        <text:p text:style-name="P84"><text:span text:style-name="T2"><text:s/>Caixa e equivalentes de caixa são mantidos com a finalidade de atender compromissos <text:s/>de curto prazo e, por essa razão, são classificados no ativo circulante como disponibilidades. <text:s/>Tais ativos financeiros caracterizam-se por elevada liquidez, pronta conversibilidade em <text:s/>montante conhecido de caixa e insignificante risco de mudança de valor. <text:s/></text:span></text:p>
        <text:p text:style-name="P6"><text:span text:style-name="T2">As aplicações financeiras classificadas na modalidade “Renda Fixa Curto Prazo <text:s/>Diferenciado – Fundo de Investimento em Cotas de Fundos de Investimento”, administradas <text:s/>pelo Banco do Brasil, são reconhecidas como equivalentes de caixa, por atenderem aos critérios <text:s/>de curto prazo de vencimento, liquidez imediata e baixo risco de variação no valor justo, em <text:s/>conformidade com o CPC 03. <text:s/></text:span></text:p>
        <text:p text:style-name="P85"><text:span text:style-name="T13">DESCRIÇÃO </text:span><text:span text:style-name="T6">2025 2024 2023 2022 2021 2020 </text:span><text:span text:style-name="T7"><text:s/></text:span><text:span text:style-name="T6"><text:s/>Em R$ Em R$ Em R$ Em R$ Em R$ Em R$ <text:s/></text:span></text:p>
        <text:p text:style-name="P86"><text:soft-page-break/><text:span text:style-name="T19">CIRCULANTE 59.444.001,11 63.941.980,68 85.388.505,10 113.851.630,06</text:span><text:span text:style-name="T20"> </text:span><text:span text:style-name="T19">57.325.482,00 42.265.866,84</text:span><text:span text:style-name="T20"> </text:span><text:span text:style-name="T19">Disponível 37.141.112,29 34.525.652,85 61.330.008,07 98.103.656,41 24.746.744,71 20.647.388,17</text:span><text:span text:style-name="T20"> </text:span><text:span text:style-name="T6">Caixa e Bancos 34.919.674,67 34.019.420,99 60.750.734,49 67.485.760,98 13.484.376,19 19.564.642,38 <text:s/></text:span></text:p>
        <table:table table:name="Table3" table:style-name="Table3">
          <table:table-column table:style-name="Table3.A"/>
          <table:table-column table:style-name="Table3.B"/>
          <table:table-column table:style-name="Table3.C"/>
          <table:table-column table:style-name="Table3.D"/>
          <table:table-column table:style-name="Table3.E"/>
          <table:table-column table:style-name="Table3.F"/>
          <table:table-column table:style-name="Table3.G"/>
          <table:table-row table:style-name="Table3.1">
            <table:table-cell table:style-name="Table3.A1" office:value-type="string">
              <text:p text:style-name="P87"><text:span text:style-name="T6">Aplicações Financeiras </text:span></text:p>
            </table:table-cell>
            <table:table-cell table:style-name="Table3.A1" office:value-type="string">
              <text:p text:style-name="P67"><text:span text:style-name="T6">2.221.437,62 </text:span></text:p>
            </table:table-cell>
            <table:table-cell table:style-name="Table3.A1" office:value-type="string">
              <text:p text:style-name="P67"><text:span text:style-name="T6">506.231,86 </text:span></text:p>
            </table:table-cell>
            <table:table-cell table:style-name="Table3.A1" office:value-type="string">
              <text:p text:style-name="P67"><text:span text:style-name="T6">579.273,58 </text:span></text:p>
            </table:table-cell>
            <table:table-cell table:style-name="Table3.A1" office:value-type="string">
              <text:p text:style-name="P67"><text:span text:style-name="T6">30.617.895,43 </text:span></text:p>
            </table:table-cell>
            <table:table-cell table:style-name="Table3.A1" office:value-type="string">
              <text:p text:style-name="P67"><text:span text:style-name="T6">11.262.368,52 </text:span></text:p>
            </table:table-cell>
            <table:table-cell table:style-name="Table3.A1" office:value-type="string">
              <text:p text:style-name="P67"><text:span text:style-name="T6">1.082.745,79 </text:span></text:p>
            </table:table-cell>
          </table:table-row>
        </table:table>
        <text:p text:style-name="P57"/>
        <text:p text:style-name="P57"/>
        <text:p text:style-name="P46"><text:span text:style-name="T2">3.1.2 – Duplicatas a receber <text:s/></text:span></text:p>
        <text:p text:style-name="P89"><text:span text:style-name="T2">Na rubrica Duplicatas a Receber são reconhecidos os direitos creditórios decorrentes da <text:s/>prestação de serviços, correspondentes às notas fiscais emitidas e ainda não recebidas na data-</text:span></text:p>
        <text:p text:style-name="P23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22.png" text:anchor-type="as-char" svg:width="3.1929in" svg:height="0.6465in" draw:z-index="0"><draw:image xlink:href="Pictures/10000201000000E60000002F75C7440CACB03169.png" xlink:type="simple" xlink:show="embed" xlink:actuate="onLoad" loext:mime-type="image/png"/></draw:frame></text:p>
        <text:p text:style-name="P91"><text:span text:style-name="T2">base das demonstrações financeiras. Tais valores representam ativos financeiros originados de <text:s/>contratos com clientes, formalizando a obrigação de pagamento por parte do contratante após <text:s/>a transferência do controle dos serviços prestados. <text:s/></text:span></text:p>
        <text:p text:style-name="P92"><text:span text:style-name="T2">Dentre os principais devedores com saldos em aberto destacam-se entes da <text:s/>Administração Pública, especialmente o Poder Executivo Estadual, Prefeituras Municipais e <text:s/>outros órgãos e entidades da administração pública direta e indireta, no âmbito nacional. <text:s/></text:span></text:p>
        <text:p text:style-name="P94"><text:span text:style-name="T14">DESCRIÇÃO </text:span><text:span text:style-name="T10">2025 2024 2023 2022 2021 </text:span><text:span text:style-name="T7">2020</text:span><text:span text:style-name="T10"> </text:span><text:span text:style-name="T8">Em R$ Em R$ Em R$ Em R$ Em R$ Em R$ </text:span><text:span text:style-name="T7"><text:s/></text:span></text:p>
        <text:p text:style-name="P69"><text:span text:style-name="T19">Clientes 6.342.464,55 9.077.465,28 4.444.865,23 5.001.010,54 20.330.638,76 6.510.741,10 <text:s/></text:span></text:p>
        <table:table table:name="Table4" table:style-name="Table4">
          <table:table-column table:style-name="Table4.A"/>
          <table:table-column table:style-name="Table4.B"/>
          <table:table-column table:style-name="Table4.C"/>
          <table:table-column table:style-name="Table4.B"/>
          <table:table-column table:style-name="Table4.E"/>
          <table:table-column table:style-name="Table4.F"/>
          <table:table-column table:style-name="Table4.G"/>
          <table:table-row table:style-name="Table4.1">
            <table:table-cell table:style-name="Table4.A1" office:value-type="string">
              <text:p text:style-name="P98"><text:span text:style-name="T6">Duplicatas a Receber </text:span></text:p>
            </table:table-cell>
            <table:table-cell table:style-name="Table4.A1" office:value-type="string">
              <text:p text:style-name="P67"><text:span text:style-name="T6">6.342.464,55 </text:span></text:p>
            </table:table-cell>
            <table:table-cell table:style-name="Table4.A1" office:value-type="string">
              <text:p text:style-name="P67"><text:span text:style-name="T6">9.077.465,28 </text:span></text:p>
            </table:table-cell>
            <table:table-cell table:style-name="Table4.A1" office:value-type="string">
              <text:p text:style-name="P67"><text:span text:style-name="T6">4.444.865,23 </text:span></text:p>
            </table:table-cell>
            <table:table-cell table:style-name="Table4.A1" office:value-type="string">
              <text:p text:style-name="P67"><text:span text:style-name="T6">5.001.010,54 </text:span></text:p>
            </table:table-cell>
            <table:table-cell table:style-name="Table4.A1" office:value-type="string">
              <text:p text:style-name="P67"><text:span text:style-name="T6">20.330.638,76 </text:span></text:p>
            </table:table-cell>
            <table:table-cell table:style-name="Table4.A1" office:value-type="string">
              <text:p text:style-name="P67"><text:span text:style-name="T6">6.510.741,10 </text:span></text:p>
            </table:table-cell>
          </table:table-row>
        </table:table>
        <text:p text:style-name="P57"/>
        <text:p text:style-name="P57"/>
        <text:p text:style-name="P101"><text:span text:style-name="T2">A rubrica Clientes (Duplicatas a Receber) apresentou redução nominal de R$ 2,73 <text:s/>milhões no exercício de 2025, em comparação ao exercício anterior, correspondendo a uma <text:s/>variação negativa de 30,1%. Tal redução é indicativa de melhora no ciclo financeiro, refletindo <text:s/>a diminuição do prazo médio de recebimento (PMR) e maior eficiência na conversão de receitas <text:s/>em caixa. Sob a ótica da gestão do capital de giro, o desempenho evidencia aprimoramento na <text:s/>administração dos créditos comerciais e na liquidez operacional da companhia, com impacto <text:s/>positivo no fluxo de caixa operacional e na redução da necessidade de capital de giro. </text:span></text:p>
        <text:p text:style-name="P47"><text:span text:style-name="T2">3.1.3 – Outros Créditos <text:s/></text:span></text:p>
        <text:p text:style-name="P102"><text:span text:style-name="T2">A rubrica Outros Créditos engloba direitos a receber decorrentes de faturamento de <text:s/>serviços de parcerias estratégicas, cujos pagamentos são efetuados via Documentos de <text:s/>Arrecadação (DAR) e alocados em fontes de recursos específicas (1.869.0000 e 1.501.0000). <text:s/>Adicionalmente, incluem valores arrecadados pelo Fundo Estadual de Desenvolvimento Sócio </text:span></text:p>
        <text:p text:style-name="P103"><text:span text:style-name="T2">Cultural-Desportivo-Tecnológico (FUNDESTEC), conforme Lei 9.916/2013, que se constitui <text:s/>majoritariamente por um adicional de 50% sobre a contribuição ao Fundo de Desenvolvimento <text:s/>Industrial e Comercial (FUNDEIC) e um adicional de 10% sobre taxas de serviços estaduais. <text:s/></text:span></text:p>
        <text:p text:style-name="P104"><text:span text:style-name="T14">DESCRIÇÃO </text:span><text:span text:style-name="T8">2025 2024 2023 2022 2021 2020 <text:s/></text:span><text:span text:style-name="T7">Em R$ Em R$ Em R$ Em R$ Em R$ Em R$ <text:s/></text:span></text:p>
        <text:p text:style-name="P105"><text:soft-page-break/><text:span text:style-name="T19">Outros Créditos 439.192,37 2.581.290,25 6.258.678,69</text:span><text:span text:style-name="T20"> </text:span><text:span text:style-name="T19">598.940,71</text:span><text:span text:style-name="T20"> </text:span><text:span text:style-name="T19">121.523,43</text:span><text:span text:style-name="T20"> </text:span><text:span text:style-name="T19">121.523,43</text:span><text:span text:style-name="T20"> </text:span></text:p>
        <table:table table:name="Table5" table:style-name="Table5">
          <table:table-column table:style-name="Table5.A"/>
          <table:table-column table:style-name="Table5.B"/>
          <table:table-column table:style-name="Table5.C"/>
          <table:table-column table:style-name="Table5.B"/>
          <table:table-column table:style-name="Table5.E"/>
          <table:table-column table:style-name="Table5.F"/>
          <table:table-column table:style-name="Table5.G"/>
          <table:table-row table:style-name="Table5.1">
            <table:table-cell table:style-name="Table5.A1" office:value-type="string">
              <text:p text:style-name="P107"><text:span text:style-name="T6">Outros Créditos </text:span></text:p>
            </table:table-cell>
            <table:table-cell table:style-name="Table5.A1" office:value-type="string">
              <text:p text:style-name="P67"><text:span text:style-name="T6">392.416,32 </text:span></text:p>
            </table:table-cell>
            <table:table-cell table:style-name="Table5.A1" office:value-type="string">
              <text:p text:style-name="P109"><text:span text:style-name="T6">995.371,39 </text:span></text:p>
            </table:table-cell>
            <table:table-cell table:style-name="Table5.A1" office:value-type="string">
              <text:p text:style-name="P110"><text:span text:style-name="T6">2.271.810,67 </text:span></text:p>
            </table:table-cell>
            <table:table-cell table:style-name="Table5.A1" office:value-type="string">
              <text:p text:style-name="P111"><text:span text:style-name="T6">598.940,71 </text:span></text:p>
            </table:table-cell>
            <table:table-cell table:style-name="Table5.A1" office:value-type="string">
              <text:p text:style-name="P111"><text:span text:style-name="T6">121.523,43 </text:span></text:p>
            </table:table-cell>
            <table:table-cell table:style-name="Table5.A1" office:value-type="string">
              <text:p text:style-name="P111"><text:span text:style-name="T6">121.523,43 </text:span></text:p>
            </table:table-cell>
          </table:table-row>
        </table:table>
        <text:p text:style-name="P57"/>
        <text:p text:style-name="P57"/>
        <text:p text:style-name="P22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20.png" text:anchor-type="as-char" svg:width="3.1929in" svg:height="0.6465in" draw:z-index="0"><draw:image xlink:href="Pictures/10000201000000E60000002F75C7440CACB03169.png" xlink:type="simple" xlink:show="embed" xlink:actuate="onLoad" loext:mime-type="image/png"/></draw:frame></text:p>
        <table:table table:name="Table6" table:style-name="Table6">
          <table:table-column table:style-name="Table6.A"/>
          <table:table-column table:style-name="Table6.B"/>
          <table:table-column table:style-name="Table6.C"/>
          <table:table-column table:style-name="Table6.B"/>
          <table:table-column table:style-name="Table6.E"/>
          <table:table-column table:style-name="Table6.F"/>
          <table:table-column table:style-name="Table6.G"/>
          <table:table-row table:style-name="Table6.1">
            <table:table-cell table:style-name="Table6.A1" office:value-type="string">
              <text:p text:style-name="P67"><text:span text:style-name="T6">Fundestec - Lei 9916/2013 </text:span></text:p>
            </table:table-cell>
            <table:table-cell table:style-name="Table6.A1" office:value-type="string">
              <text:p text:style-name="P67"><text:span text:style-name="T6">46.776,05 </text:span></text:p>
            </table:table-cell>
            <table:table-cell table:style-name="Table6.A1" office:value-type="string">
              <text:p text:style-name="P110"><text:span text:style-name="T6">1.585.918,86 </text:span></text:p>
            </table:table-cell>
            <table:table-cell table:style-name="Table6.A1" office:value-type="string">
              <text:p text:style-name="P109"><text:span text:style-name="T6">3.986.868,02 </text:span></text:p>
            </table:table-cell>
            <table:table-cell table:style-name="Table6.A1" office:value-type="string">
              <text:p text:style-name="P112"><text:span text:style-name="T6">- </text:span></text:p>
            </table:table-cell>
            <table:table-cell table:style-name="Table6.A1" office:value-type="string">
              <text:p text:style-name="P113"><text:span text:style-name="T6">- </text:span></text:p>
            </table:table-cell>
            <table:table-cell table:style-name="Table6.A1" office:value-type="string">
              <text:p text:style-name="P114"><text:span text:style-name="T6">-</text:span></text:p>
            </table:table-cell>
          </table:table-row>
        </table:table>
        <text:p text:style-name="P57"/>
        <text:p text:style-name="P57"/>
        <text:p text:style-name="P46"><text:span text:style-name="T2">3.1.4 – Cauções e Depósitos Judiciais <text:s/></text:span></text:p>
        <text:p text:style-name="P115"><text:span text:style-name="T2"><text:s/>Nesta conta são registrados os valores depositados judicialmente pela empresa como <text:s/>garantia em processos legais. Em caso de decisão favorável, o montante é restituído. Caso <text:s/>contrário, o valor poderá ser convertido em pagamento ao reclamante. <text:s/></text:span></text:p>
        <text:p text:style-name="P95"><text:span text:style-name="T14">DESCRIÇÃO </text:span><text:span text:style-name="T8">2025 2024 2023 2022 2021 2020 </text:span><text:span text:style-name="T7"><text:s/>Em R$ Em R$ Em R$ Em R$ Em R$ Em R$ <text:s/></text:span></text:p>
        <text:p text:style-name="P117"><text:span text:style-name="T19">Cauções e Depósitos <text:s/></text:span></text:p>
        <text:p text:style-name="P55"><text:span text:style-name="T22">Judiciais </text:span><text:span text:style-name="T19">93.243,63 266.607,82 377.007,58 50.186,37 113.329,23 53.938,55 <text:s/></text:span></text:p>
        <table:table table:name="Table7" table:style-name="Table7">
          <table:table-column table:style-name="Table7.A"/>
          <table:table-column table:style-name="Table7.B"/>
          <table:table-column table:style-name="Table7.C"/>
          <table:table-column table:style-name="Table7.B"/>
          <table:table-column table:style-name="Table7.E"/>
          <table:table-column table:style-name="Table7.F"/>
          <table:table-column table:style-name="Table7.G"/>
          <table:table-row table:style-name="Table7.1">
            <table:table-cell table:style-name="Table7.A1" office:value-type="string">
              <text:p text:style-name="P107"><text:span text:style-name="T6">Cauções Trabalhistas </text:span></text:p>
            </table:table-cell>
            <table:table-cell table:style-name="Table7.A1" office:value-type="string">
              <text:p text:style-name="P67"><text:span text:style-name="T6">93.243,63 </text:span></text:p>
            </table:table-cell>
            <table:table-cell table:style-name="Table7.A1" office:value-type="string">
              <text:p text:style-name="P67"><text:span text:style-name="T6">266.607,82 </text:span></text:p>
            </table:table-cell>
            <table:table-cell table:style-name="Table7.A1" office:value-type="string">
              <text:p text:style-name="P67"><text:span text:style-name="T6">377.007,58 </text:span></text:p>
            </table:table-cell>
            <table:table-cell table:style-name="Table7.A1" office:value-type="string">
              <text:p text:style-name="P67"><text:span text:style-name="T6">50.186,37 </text:span></text:p>
            </table:table-cell>
            <table:table-cell table:style-name="Table7.A1" office:value-type="string">
              <text:p text:style-name="P67"><text:span text:style-name="T6">113.329,23 </text:span></text:p>
            </table:table-cell>
            <table:table-cell table:style-name="Table7.A1" office:value-type="string">
              <text:p text:style-name="P67"><text:span text:style-name="T6">53.938,55 </text:span></text:p>
            </table:table-cell>
          </table:table-row>
        </table:table>
        <text:p text:style-name="P57"/>
        <text:p text:style-name="P57"/>
        <text:p text:style-name="P46"><text:span text:style-name="T2">3.1.5 – Impostos e Contribuições a recuperar <text:s/></text:span></text:p>
        <text:p text:style-name="P118"><text:span text:style-name="T2">Neste grupo de contas contábeis são registrados os saldos de tributos a compensar em <text:s/>períodos futuros, provenientes das retenções aplicadas sobre as vendas e demais operações. <text:s/>No decorrer dos exercícios 2019 a 2024, estas rubricas apresentaram os saldos abaixo: <text:s/></text:span></text:p>
        <text:p text:style-name="P96"><text:span text:style-name="T14">DESCRIÇÃO </text:span><text:span text:style-name="T8">2025 2024 2023 2022 2021 2020 <text:s/>Em R$ Em R$ Em R$ Em R$ Em R$ Em R$ <text:s/></text:span></text:p>
        <text:p text:style-name="P120"><text:soft-page-break/><text:span text:style-name="T19">Impostos e Contribuições </text:span><text:span text:style-name="T20"><text:s/></text:span></text:p>
        <text:p text:style-name="P121"><text:span text:style-name="T22">a Recuperar </text:span><text:span text:style-name="T19">15.364.097,07 17.353.450,61 12.878.408,53</text:span><text:span text:style-name="T20"> </text:span><text:span text:style-name="T19">10.050.253,45</text:span><text:span text:style-name="T20"> </text:span><text:span text:style-name="T19">11.970.365,76</text:span><text:span text:style-name="T20"> </text:span><text:span text:style-name="T19">14.857.222,53</text:span><text:span text:style-name="T20"> <text:s/></text:span></text:p>
        <table:table table:name="Table8" table:style-name="Table8">
          <table:table-column table:style-name="Table8.A"/>
          <table:table-column table:style-name="Table8.B"/>
          <table:table-column table:style-name="Table8.C"/>
          <table:table-column table:style-name="Table8.B"/>
          <table:table-column table:style-name="Table8.E"/>
          <table:table-column table:style-name="Table8.F"/>
          <table:table-column table:style-name="Table8.G"/>
          <table:table-row table:style-name="Table8.1">
            <table:table-cell table:style-name="Table8.A1" office:value-type="string">
              <text:p text:style-name="P122"><text:span text:style-name="T6">Impostos e Contribuições a <text:s/>Recuperar </text:span></text:p>
            </table:table-cell>
            <table:table-cell table:style-name="Table8.A1" office:value-type="string">
              <text:p text:style-name="P67"><text:span text:style-name="T6">15.364.097,07 </text:span></text:p>
            </table:table-cell>
            <table:table-cell table:style-name="Table8.A1" office:value-type="string">
              <text:p text:style-name="P109"><text:span text:style-name="T6">17.353.450,61 </text:span></text:p>
            </table:table-cell>
            <table:table-cell table:style-name="Table8.A1" office:value-type="string">
              <text:p text:style-name="P109"><text:span text:style-name="T6">12.878.408,53 </text:span></text:p>
            </table:table-cell>
            <table:table-cell table:style-name="Table8.A1" office:value-type="string">
              <text:p text:style-name="P123"><text:span text:style-name="T6">10.050.253,45 </text:span></text:p>
            </table:table-cell>
            <table:table-cell table:style-name="Table8.A1" office:value-type="string">
              <text:p text:style-name="P109"><text:span text:style-name="T6">11.970.365,76 </text:span></text:p>
            </table:table-cell>
            <table:table-cell table:style-name="Table8.A1" office:value-type="string">
              <text:p text:style-name="P109"><text:span text:style-name="T6">14.857.222,53 </text:span></text:p>
            </table:table-cell>
          </table:table-row>
        </table:table>
        <text:p text:style-name="P57"/>
        <text:p text:style-name="P57"/>
        <text:p text:style-name="P124"><text:span text:style-name="T2">Para este grupo de contas, destacam-se: <text:s/></text:span></text:p>
        <text:p text:style-name="P48"><text:span text:style-name="T2">3.1.5.1– Imposto de Renda Retido na Fonte </text:span></text:p>
        <text:p text:style-name="P7"><text:span text:style-name="T2">A presente conta contábil registra os valores correspondentes às retenções tributárias <text:s/>incidentes sobre as notas fiscais emitidas aos diversos clientes da MTI, apuradas de acordo com <text:s/>as alíquotas previstas no Anexo I da Instrução Normativa RFB nº 1.234/2012 e alterações <text:s/>posteriores. Adicionalmente, contempla os montantes de Imposto de Renda Retido na Fonte <text:s/>(IRRF) incidentes sobre os rendimentos de aplicações financeiras. O acréscimo do saldo decorre <text:s/>da acumulação das retenções efetuadas sobre o faturamento dos serviços prestados no <text:s/>período de 2020 a 2025. Tais valores configuram créditos tributários passíveis de compensação <text:s/>com tributos administrados pela Receita Federal ou de restituição em exercícios subsequentes, <text:s/>conforme a legislação fiscal vigente. </text:span></text:p>
        <text:p text:style-name="P24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11.png" text:anchor-type="as-char" svg:width="3.1929in" svg:height="0.6465in" draw:z-index="0"><draw:image xlink:href="Pictures/10000201000000E60000002F75C7440CACB03169.png" xlink:type="simple" xlink:show="embed" xlink:actuate="onLoad" loext:mime-type="image/png"/></draw:frame></text:p>
        <text:p text:style-name="P49"><text:span text:style-name="T2">3.1.5.2 – IRPJ e CSLL <text:s/></text:span></text:p>
        <text:p text:style-name="P125"><text:span text:style-name="T2">Nesta rubrica são registrados os valores recolhidos a título de Imposto de Renda da <text:s/>Pessoa Jurídica (IRPJ) e Contribuição Social sobre o Lucro Líquido (CSLL), apurados com base <text:s/>no regime de estimativa mensal, aplicável às pessoas jurídicas tributadas pelo Lucro Real, nos <text:s/>termos da legislação vigente. Nesse regime, os tributos são calculados mensalmente sobre a <text:s/>base de cálculo estimada ou sobre o resultado efetivamente apurado, conforme a sistemática <text:s/>adotada, configurando antecipações do imposto devido no encerramento do período de <text:s/>apuração. Tais recolhimentos são compensáveis com o montante apurado no ajuste anual, <text:s/>podendo gerar saldo negativo de IRPJ e base negativa de CSLL. O saldo evidenciado nesta <text:s/>conta representa créditos tributários decorrentes de recolhimentos a maior ou saldos <text:s/>negativos apurados, os quais estão sendo objeto de pedido de restituição e/ou compensação <text:s/>perante a Receita Federal do Brasil, por meio de processos administrativos formalizados via <text:s/>sistema PER/DCOMP. <text:s/></text:span></text:p>
        <text:p text:style-name="P50"><text:span text:style-name="T2">3.1.6 – Estoque (Almoxarifado) <text:s/></text:span></text:p>
        <text:p text:style-name="P127"><text:span text:style-name="T2">O Estoque (Almoxarifado) compreende o total de materiais adquiridos para uso nas <text:s/>atividades operacionais e administrativas da empresa, avaliados pelo método do custo médio. <text:s/></text:span></text:p>
        <text:p text:style-name="P97"><text:span text:style-name="T14">DESCRIÇÃO </text:span><text:span text:style-name="T8">2025 2024 2023 2022 2021 2020 <text:s/>Em R$ Em R$ Em R$ Em R$ Em R$ Em R$ <text:s/></text:span></text:p>
        <text:p text:style-name="P70"><text:span text:style-name="T19">Estoque 53.700,31 104.406,31 68.528,12 47.582,58 42.364,02 33.968,43 <text:s/></text:span></text:p>
        <table:table table:name="Table9" table:style-name="Table9">
          <table:table-column table:style-name="Table9.A"/>
          <table:table-column table:style-name="Table9.B"/>
          <table:table-column table:style-name="Table9.C"/>
          <table:table-column table:style-name="Table9.B"/>
          <table:table-column table:style-name="Table9.E"/>
          <table:table-column table:style-name="Table9.F"/>
          <table:table-column table:style-name="Table9.G"/>
          <table:table-row table:style-name="Table9.1">
            <table:table-cell table:style-name="Table9.A1" office:value-type="string">
              <text:p text:style-name="P98"><text:span text:style-name="T6">Estoque (Almoxarifado) </text:span></text:p>
            </table:table-cell>
            <table:table-cell table:style-name="Table9.A1" office:value-type="string">
              <text:p text:style-name="P67"><text:span text:style-name="T6">53.700,31 </text:span></text:p>
            </table:table-cell>
            <table:table-cell table:style-name="Table9.A1" office:value-type="string">
              <text:p text:style-name="P67"><text:span text:style-name="T6">104.406,31 </text:span></text:p>
            </table:table-cell>
            <table:table-cell table:style-name="Table9.A1" office:value-type="string">
              <text:p text:style-name="P67"><text:span text:style-name="T6">68.528,12 </text:span></text:p>
            </table:table-cell>
            <table:table-cell table:style-name="Table9.A1" office:value-type="string">
              <text:p text:style-name="P67"><text:span text:style-name="T6">47.582,58 </text:span></text:p>
            </table:table-cell>
            <table:table-cell table:style-name="Table9.A1" office:value-type="string">
              <text:p text:style-name="P67"><text:span text:style-name="T6">42.364,02 </text:span></text:p>
            </table:table-cell>
            <table:table-cell table:style-name="Table9.A1" office:value-type="string">
              <text:p text:style-name="P67"><text:span text:style-name="T6">33.968,43 </text:span></text:p>
            </table:table-cell>
          </table:table-row>
        </table:table>
        <text:p text:style-name="P57"/>
        <text:p text:style-name="P57"/>
        <text:p text:style-name="P128"><text:span text:style-name="T2">4 – ATIVO NÃO CIRCULANTE <text:s/></text:span></text:p>
        <text:p text:style-name="P134"><text:soft-page-break/><text:span text:style-name="T14">DESCRIÇÃO </text:span><text:span text:style-name="T7">2025 2024 2023 2022 2021 2020 <text:s/></text:span><text:span text:style-name="T8">Em R$ Em R$ Em R$ Em R$ Em R$ Em R$ <text:s/></text:span></text:p>
        <text:p text:style-name="P135"><text:span text:style-name="T19">NÃO-CIRCULANTE </text:span><text:span text:style-name="T20">113.965.914,52 </text:span><text:span text:style-name="T19">73.169.411,61 32.931.217,97 27.272.143,01 39.151.564,92 25.382.239,78 <text:s/>Realizável a Longo <text:s/></text:span></text:p>
        <text:p text:style-name="P136"><text:span text:style-name="T22">Prazo </text:span><text:span text:style-name="T20">5.746.190,88 </text:span><text:span text:style-name="T19">465.708,93 693.794,04 4.532.114,86 6.267.717,23 5.007.200,78 <text:s/></text:span><text:span text:style-name="T6">Impostos e <text:s/></text:span></text:p>
      </text:section>
      <text:section text:style-name="Sect1" text:name="Section2">
        <text:p text:style-name="P60"><text:span text:style-name="T6">Contribuições a <text:s/>Recuperar </text:span><text:span text:style-name="T11"><text:s/></text:span></text:p>
        <text:p text:style-name="P56"><text:span text:style-name="T6">5.290.230,76 9.748,81 9.748,81 4.089.801,28 5.689.801,28 3.382.039,38 <text:s/></text:span></text:p>
      </text:section>
      <text:section text:style-name="Sect2" text:name="Section3">
        <text:p text:style-name="P137"><text:span text:style-name="T6">Cauções e Penhoras 455.960,12 455.960,12 684.045,23 442.313,58 389.292,85 829.547,71 <text:s/>Empréstimos <text:s/></text:span></text:p>
        <text:p text:style-name="P106"><text:span text:style-name="T13">Compulsórios </text:span><text:span text:style-name="T6">- - - - 188.623,10 188.623,10 </text:span></text:p>
        <table:table table:name="Table10" table:style-name="Table10">
          <table:table-column table:style-name="Table10.A"/>
          <table:table-column table:style-name="Table10.B"/>
          <table:table-column table:style-name="Table10.C"/>
          <table:table-column table:style-name="Table10.D"/>
          <table:table-column table:style-name="Table10.C"/>
          <table:table-column table:style-name="Table10.F"/>
          <table:table-column table:style-name="Table10.G"/>
          <table:table-row table:style-name="Table10.1">
            <table:table-cell table:style-name="Table10.A1" office:value-type="string">
              <text:p text:style-name="P107"><text:span text:style-name="T6">Créditos a Receber </text:span></text:p>
            </table:table-cell>
            <table:table-cell table:style-name="Table10.A1" office:value-type="string">
              <text:p text:style-name="P67"><text:span text:style-name="T6">- </text:span></text:p>
            </table:table-cell>
            <table:table-cell table:style-name="Table10.A1" office:value-type="string">
              <text:p text:style-name="P67"><text:span text:style-name="T6">- </text:span></text:p>
            </table:table-cell>
            <table:table-cell table:style-name="Table10.A1" office:value-type="string">
              <text:p text:style-name="P67"><text:span text:style-name="T6">- </text:span></text:p>
            </table:table-cell>
            <table:table-cell table:style-name="Table10.A1" office:value-type="string">
              <text:p text:style-name="P67"><text:span text:style-name="T6">- </text:span></text:p>
            </table:table-cell>
            <table:table-cell table:style-name="Table10.A1" office:value-type="string">
              <text:p text:style-name="P67"><text:span text:style-name="T6">- </text:span></text:p>
            </table:table-cell>
            <table:table-cell table:style-name="Table10.A1" office:value-type="string">
              <text:p text:style-name="P67"><text:span text:style-name="T6">606.990,59 </text:span></text:p>
            </table:table-cell>
          </table:table-row>
        </table:table>
        <text:p text:style-name="P57"/>
        <text:p text:style-name="P57"/>
        <text:p text:style-name="P22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9.png" text:anchor-type="as-char" svg:width="3.1929in" svg:height="0.6465in" draw:z-index="0"><draw:image xlink:href="Pictures/10000201000000E60000002F75C7440CACB03169.png" xlink:type="simple" xlink:show="embed" xlink:actuate="onLoad" loext:mime-type="image/png"/></draw:frame></text:p>
        <text:p text:style-name="P139"><text:span text:style-name="T19">Investimentos </text:span><text:span text:style-name="T20">- </text:span><text:span text:style-name="T19">26.369,65 26.369,65 26.369,65 26.369,65 26.369,65 <text:s/></text:span><text:span text:style-name="T6">Participações <text:s/></text:span></text:p>
        <text:p text:style-name="P140"><text:span text:style-name="T13">Incentivadas </text:span><text:span text:style-name="T6">- 24.749,47 24.749,47 24.749,47 24.749,47 24.749,47 <text:s/>Participações Fundo <text:s/></text:span></text:p>
        <text:p text:style-name="P141"><text:span text:style-name="T13">Investimento </text:span><text:span text:style-name="T6">- 1.620,18 1.620,18 1.620,18 1.620,18 1.620,18 <text:s/></text:span><text:span text:style-name="T19">Imobilizado </text:span><text:span text:style-name="T20">80.199.447,10 </text:span><text:span text:style-name="T19">53.990.644,36 17.668.742,77 13.611.850,15 15.693.133,41 3.662.924,72 <text:s/></text:span></text:p>
        <text:p text:style-name="P108"><text:span text:style-name="T6">Obras em Andamento 31.282.345,14 8.940.315,68 - - - <text:s/></text:span></text:p>
        <text:p text:style-name="P142"><text:span text:style-name="T6">Bens Móveis 99.101.047,14 86.125.303,15 53.409.507,82 44.892.520,80 42.004.518,90 28.483.673,90 <text:s/>( - ) Depreciação <text:s/></text:span></text:p>
        <text:p text:style-name="P143"><text:span text:style-name="T13">Acumulada </text:span><text:span text:style-name="T6">-50.183.945,18 (41.074.974,47) (35.740.765,05) (31.280.670,65) (26.311.385,49) (24.820.749,18) <text:s/></text:span><text:span text:style-name="T19">Intangível </text:span><text:span text:style-name="T20">28.020.276,54 </text:span><text:span text:style-name="T19">18.686.688,67 14.542.311,51 9.101.808,35 17.164.344,63 16.685.744,63 <text:s/></text:span></text:p>
        <text:p text:style-name="P144"><text:span text:style-name="T6">Softwares 65.774.335,83 54.454.467,83 48.449.972,83 41.142.699,11 32.354.575,09 31.875.975,09 <text:s/>Construção <text:s/></text:span></text:p>
      </text:section>
      <text:section text:style-name="Sect1" text:name="Section4">
        <text:p text:style-name="P60"><text:span text:style-name="T6">Propriedades de <text:s/>Terceiros <text:s/></text:span></text:p>
        <text:p text:style-name="P56"><text:soft-page-break/><text:span text:style-name="T6">- - 1.324.455,08 1.324.455,08 1.324.455,08 1.324.455,08 <text:s/></text:span></text:p>
      </text:section>
      <text:section text:style-name="Sect2" text:name="Section5">
        <text:p text:style-name="P58"/>
        <table:table table:name="Table11" table:style-name="Table11">
          <table:table-column table:style-name="Table11.A"/>
          <table:table-column table:style-name="Table11.B"/>
          <table:table-column table:style-name="Table11.C"/>
          <table:table-column table:style-name="Table11.D"/>
          <table:table-column table:style-name="Table11.C"/>
          <table:table-column table:style-name="Table11.F"/>
          <table:table-column table:style-name="Table11.G"/>
          <table:table-row table:style-name="Table11.1">
            <table:table-cell table:style-name="Table11.A1" office:value-type="string">
              <text:p text:style-name="P145"><text:span text:style-name="T6">( - ) Amortização </text:span></text:p>
              <text:p text:style-name="P88"><text:span text:style-name="T6">Acumulada </text:span></text:p>
            </table:table-cell>
            <table:table-cell table:style-name="Table11.A1" office:value-type="string">
              <text:p text:style-name="P67"><text:span text:style-name="T6">-37.754.059,29 </text:span></text:p>
            </table:table-cell>
            <table:table-cell table:style-name="Table11.A1" office:value-type="string">
              <text:p text:style-name="P67"><text:span text:style-name="T6">(35.767.779,16) </text:span></text:p>
            </table:table-cell>
            <table:table-cell table:style-name="Table11.A1" office:value-type="string">
              <text:p text:style-name="P67"><text:span text:style-name="T6">(35.232.116,40) </text:span></text:p>
            </table:table-cell>
            <table:table-cell table:style-name="Table11.A1" office:value-type="string">
              <text:p text:style-name="P67"><text:span text:style-name="T6">(33.365.345,84) </text:span></text:p>
            </table:table-cell>
            <table:table-cell table:style-name="Table11.A1" office:value-type="string">
              <text:p text:style-name="P67"><text:span text:style-name="T6">(16.514.685,54) </text:span></text:p>
            </table:table-cell>
            <table:table-cell table:style-name="Table11.A1" office:value-type="string">
              <text:p text:style-name="P67"><text:span text:style-name="T6">(16.514.685,54) </text:span></text:p>
            </table:table-cell>
          </table:table-row>
        </table:table>
        <text:p text:style-name="P57"/>
        <text:p text:style-name="P57"/>
        <text:p text:style-name="P146"><text:span text:style-name="T2">O Ativo Não Circulante totalizou R$ 113.965.914,52 (cento e treze milhões, novecentos <text:s/>e sessenta e cinco mil, novecentos e quatorze reais e cinquenta e dois centavos) em 2025, <text:s/>frente a R$ 73.169.411,61 (setenta e três milhões, cento e sessenta e nove mil, quatrocentos e <text:s/>onze reais e sessenta e um centavos) em 2024, representando acréscimo nominal de R$ <text:s/>40.796.502,91 (quarenta milhões, setecentos e noventa e seis mil, quinhentos e dois reais e <text:s/>noventa e um centavos) diretamente relacionado à expansão do Imobilizado e do Intangível, <text:s/>evidenciando a estratégia de fortalecimento da infraestrutura tecnológica e operacional da <text:s/>companhia, com impactos estruturais de longo prazo. </text:span></text:p>
        <text:p text:style-name="P129"><text:span text:style-name="T2">4.1 – Realizável a Longo Prazo <text:s/></text:span></text:p>
        <text:p text:style-name="P147"><text:span text:style-name="T14">DESCRIÇÃO </text:span><text:span text:style-name="T7">2025 2024 2023 2022 2021 2020 </text:span><text:span text:style-name="T10"><text:s/></text:span><text:span text:style-name="T7">Em R$ Em R$ Em R$ Em R$ Em R$ Em R$ <text:s/></text:span></text:p>
        <text:p text:style-name="P79"><text:span text:style-name="T19">Realizável a Longo <text:s/></text:span></text:p>
        <text:p text:style-name="P136"><text:span text:style-name="T22">Prazo </text:span><text:span text:style-name="T20">5.746.190,88 </text:span><text:span text:style-name="T19">465.708,93 693.794,04 4.532.114,86 6.267.717,23 5.007.200,78 <text:s/></text:span><text:span text:style-name="T6">Impostos e <text:s/></text:span></text:p>
      </text:section>
      <text:section text:style-name="Sect1" text:name="Section6">
        <text:p text:style-name="P60"><text:span text:style-name="T6">Contribuições a <text:s/>Recuperar </text:span><text:span text:style-name="T11"><text:s/></text:span></text:p>
        <text:p text:style-name="P56"><text:span text:style-name="T6">5.290.230,76 9.748,81 9.748,81 4.089.801,28 5.689.801,28 3.382.039,38 <text:s/></text:span></text:p>
      </text:section>
      <text:section text:style-name="Sect2" text:name="Section7">
        <text:p text:style-name="P138"><text:span text:style-name="T6">Cauções e Penhoras 455.960,12 455.960,12 684.045,23 442.313,58 389.292,85 829.547,71 <text:s/>Empréstimos <text:s/></text:span></text:p>
        <text:p text:style-name="P106"><text:span text:style-name="T13">Compulsórios </text:span><text:span text:style-name="T6">- - - - 188.623,10 188.623,10 <text:s/></text:span></text:p>
        <table:table table:name="Table12" table:style-name="Table12">
          <table:table-column table:style-name="Table12.A"/>
          <table:table-column table:style-name="Table12.B"/>
          <table:table-column table:style-name="Table12.C"/>
          <table:table-column table:style-name="Table12.D"/>
          <table:table-column table:style-name="Table12.C"/>
          <table:table-column table:style-name="Table12.F"/>
          <table:table-column table:style-name="Table12.G"/>
          <table:table-row table:style-name="Table12.1">
            <table:table-cell table:style-name="Table12.A1" office:value-type="string">
              <text:p text:style-name="P107"><text:span text:style-name="T6">Créditos a Receber </text:span></text:p>
            </table:table-cell>
            <table:table-cell table:style-name="Table12.A1" office:value-type="string">
              <text:p text:style-name="P67"><text:span text:style-name="T6">- </text:span></text:p>
            </table:table-cell>
            <table:table-cell table:style-name="Table12.A1" office:value-type="string">
              <text:p text:style-name="P67"><text:span text:style-name="T6">- </text:span></text:p>
            </table:table-cell>
            <table:table-cell table:style-name="Table12.A1" office:value-type="string">
              <text:p text:style-name="P67"><text:span text:style-name="T6">- </text:span></text:p>
            </table:table-cell>
            <table:table-cell table:style-name="Table12.A1" office:value-type="string">
              <text:p text:style-name="P67"><text:span text:style-name="T6">- </text:span></text:p>
            </table:table-cell>
            <table:table-cell table:style-name="Table12.A1" office:value-type="string">
              <text:p text:style-name="P67"><text:span text:style-name="T6">- </text:span></text:p>
            </table:table-cell>
            <table:table-cell table:style-name="Table12.A1" office:value-type="string">
              <text:p text:style-name="P67"><text:span text:style-name="T6">606.990,59 </text:span></text:p>
            </table:table-cell>
          </table:table-row>
        </table:table>
        <text:p text:style-name="P57"/>
        <text:p text:style-name="P57"/>
        <text:p text:style-name="P128"><text:span text:style-name="T2">4.1.1 – Tributos a Recuperar </text:span></text:p>
        <text:p text:style-name="P25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16.png" text:anchor-type="as-char" svg:width="3.1929in" svg:height="0.6465in" draw:z-index="0"><draw:image xlink:href="Pictures/10000201000000E60000002F75C7440CACB03169.png" xlink:type="simple" xlink:show="embed" xlink:actuate="onLoad" loext:mime-type="image/png"/></draw:frame></text:p>
        <text:p text:style-name="P149"><text:soft-page-break/><text:span text:style-name="T16"><text:s/></text:span><text:span text:style-name="T2">Neste grupo contábil, temos a conta de Tributos a Recuperar, na qual são registrados os <text:s/>valores relativos a créditos tributários de exercícios anteriores (LP). O saldo evidenciado nesta <text:s/>conta, classificado no longo prazo em razão da expectativa de realização após o término do <text:s/>exercício subsequente, representa créditos tributários cuja recuperação está sendo pleiteada <text:s/>perante a Receita Federal do Brasil, por meio de processos administrativos e pedidos de <text:s/>restituição e/ou compensação formalizados via PER/DCOMP. <text:s/></text:span></text:p>
        <text:p text:style-name="P130"><text:span text:style-name="T2">4.1.2 – Cauções e Penhoras </text:span></text:p>
        <text:p text:style-name="P150"><text:span text:style-name="T2">Na conta Cauções e Penhoras, são registrados os valores pagos como depósito judicial <text:s/>em processos ainda não transitados em julgado. A restituição ocorre caso a decisão seja <text:s/>favorável à empresa. Caso contrário, o montante poderá ser convertido em pagamento ao <text:s/>reclamante, sendo reconhecido como despesa no exercício em que houver o trânsito em <text:s/>julgado da ação. <text:s/></text:span></text:p>
        <text:p text:style-name="P131"><text:span text:style-name="T2">4.2 – Imobilizado <text:s/></text:span></text:p>
        <text:p text:style-name="P148"><text:span text:style-name="T14">DESCRIÇÃO </text:span><text:span text:style-name="T7">2025 2024 2023 2022 2021 2020 </text:span><text:span text:style-name="T10"><text:s/></text:span><text:span text:style-name="T8">Em R$ Em R$ Em R$ Em R$ Em R$ Em R$ </text:span><text:span text:style-name="T7"><text:s/></text:span></text:p>
        <text:p text:style-name="P151"><text:span text:style-name="T19">Imobilizado </text:span><text:span text:style-name="T20">80.199.447,10 </text:span><text:span text:style-name="T19">53.990.644,36 17.668.742,77 13.611.850,15 15.693.133,41 3.662.924,72 <text:s/></text:span><text:span text:style-name="T6">Obras em Andamento 31.282.345,14 8.940.315,68 - - - - <text:s/></text:span></text:p>
        <text:p text:style-name="P99"><text:span text:style-name="T6">Bens Móveis 99.101.047,14 86.125.303,15 53.409.507,82 44.892.520,80 42.004.518,90 28.483.673,90 <text:s/></text:span></text:p>
        <table:table table:name="Table13" table:style-name="Table13">
          <table:table-column table:style-name="Table13.A"/>
          <table:table-column table:style-name="Table13.B"/>
          <table:table-column table:style-name="Table13.C"/>
          <table:table-column table:style-name="Table13.D"/>
          <table:table-column table:style-name="Table13.C"/>
          <table:table-column table:style-name="Table13.F"/>
          <table:table-column table:style-name="Table13.G"/>
          <table:table-row table:style-name="Table13.1">
            <table:table-cell table:style-name="Table13.A1" office:value-type="string">
              <text:p text:style-name="P145"><text:span text:style-name="T6">( - ) Depreciação </text:span></text:p>
              <text:p text:style-name="P88"><text:span text:style-name="T6">Acumulada </text:span></text:p>
            </table:table-cell>
            <table:table-cell table:style-name="Table13.A1" office:value-type="string">
              <text:p text:style-name="P67"><text:span text:style-name="T6">-50.183.945,18 </text:span></text:p>
            </table:table-cell>
            <table:table-cell table:style-name="Table13.A1" office:value-type="string">
              <text:p text:style-name="P67"><text:span text:style-name="T6">(41.074.974,47) </text:span></text:p>
            </table:table-cell>
            <table:table-cell table:style-name="Table13.A1" office:value-type="string">
              <text:p text:style-name="P67"><text:span text:style-name="T6">(35.740.765,05) </text:span></text:p>
            </table:table-cell>
            <table:table-cell table:style-name="Table13.A1" office:value-type="string">
              <text:p text:style-name="P67"><text:span text:style-name="T6">(31.280.670,65) </text:span></text:p>
            </table:table-cell>
            <table:table-cell table:style-name="Table13.A1" office:value-type="string">
              <text:p text:style-name="P67"><text:span text:style-name="T6">(26.311.385,49) </text:span></text:p>
            </table:table-cell>
            <table:table-cell table:style-name="Table13.A1" office:value-type="string">
              <text:p text:style-name="P67"><text:span text:style-name="T6">(24.820.749,18) </text:span></text:p>
            </table:table-cell>
          </table:table-row>
        </table:table>
        <text:p text:style-name="P57"/>
        <text:p text:style-name="P57"/>
        <text:p text:style-name="P152"><text:span text:style-name="T2">O Ativo Imobilizado registrou saldo de R$ 80.199.447,10 (oitenta milhões, cento e <text:s/>noventa e nove mil, quatrocentos e quarenta e sete reais e dez centavos) em 2025, comparado <text:s/>a R$ 53.990.644,36 (cinquenta e três milhões, novecentos e noventa mil, seiscentos e quarenta <text:s/>e quatro reais e trinta e seis centavos) no exercício anterior, correspondendo a crescimento <text:s/>expressivo, decorrente principalmente da evolução da conta Obras em Andamento, que <text:s/>passou de R$ 8.940.315,68 (oito milhões, novecentos e quarenta mil, trezentos e quinze reais e <text:s/>sessenta e oito centavos) para R$ 31.282.345,14 (trinta e um milhões, duzentos e oitenta e dois <text:s/>mil, trezentos e quarenta e cinco reais e quatorze centavos), indicando intensificação dos <text:s/>investimentos na infraestrutura física. </text:span></text:p>
        <text:p text:style-name="P26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14.png" text:anchor-type="as-char" svg:width="3.1929in" svg:height="0.6465in" draw:z-index="0"><draw:image xlink:href="Pictures/10000201000000E60000002F75C7440CACB03169.png" xlink:type="simple" xlink:show="embed" xlink:actuate="onLoad" loext:mime-type="image/png"/></draw:frame></text:p>
        <text:p text:style-name="P154"><text:span text:style-name="T2">As depreciações são apropriadas pelo método linear, com base em taxas anuais que <text:s/>refletem a vida útil econômica estimada dos bens, observando-se os parâmetros fiscais <text:s/>estabelecidos no Decreto nº 9.580/2018 (RIR/2018) e na Instrução Normativa RFB nº <text:s/>1.700/2017, e respectivas alterações posteriores. <text:s/></text:span></text:p>
        <text:p text:style-name="P157"><text:span text:style-name="T2">As taxas aplicadas consideram os prazos de depreciação admitidos pela legislação <text:s/>tributária, sem prejuízo da avaliação periódica da vida útil e do valor residual dos ativos, <text:s/>conforme práticas contábeis adotadas no Brasil. <text:s/></text:span></text:p>
        <text:p text:style-name="P158"><text:span text:style-name="T2">Móveis e Utensílios 10% <text:s/>Aparelhos, Equipamentos de Informática e Periféricos 20% <text:s/>Veículos 20% <text:s/></text:span></text:p>
        <text:p text:style-name="P132"><text:span text:style-name="T2">4.3.1 – Total de bens do Ativo Imobilizado <text:s/></text:span></text:p>
        <text:p text:style-name="P18"><text:span text:style-name="T2">Em 31 de dezembro de 2025, constam 4.458 (quatro mil quatrocentos e cinquenta e <text:s/>oito) bens registrados que, pelo valor de aquisição, totalizam R$ 130.383.392,28 (Cento e trinta <text:s/>milhões trezentos e oitenta e três mil trezentos e noventa e dois reais e vinte e oito centavos), <text:s/>distribuídos da seguinte forma: <text:s/></text:span></text:p>
        <text:p text:style-name="P159"><text:span text:style-name="T2">• 1.487 (mil quatrocentos e oitenta e sete) bens alocados no grupo <text:s/>COMPUTADORES E EQUIPAMENTOS DE TIC. <text:s/></text:span></text:p>
        <text:p text:style-name="P160"><text:span text:style-name="T2">Montante registrado: R$ 63.103.771,70 (Sessenta e três milhões cento e três mil <text:s/>setecentos e setenta e um reais e setenta centavos); <text:s/></text:span></text:p>
        <text:p text:style-name="P161"><text:soft-page-break/><text:span text:style-name="T2">• 1.676 (mil seiscentos e setenta e seis) bens alocados no grupo MAQUINAS, <text:s/>APARELHOS E EQUIPAMENTOS. <text:s/></text:span></text:p>
        <text:p text:style-name="P162"><text:span text:style-name="T2">Montante registrado: R$ 34.337.137,17 (Trinta e quatro milhões trezentos e trinta e sete <text:s/>mil, cento e trinta e sete reais e dezessete centavos); <text:s/></text:span></text:p>
        <text:p text:style-name="P163"><text:span text:style-name="T2">• 1.273 (mil duzentos e setenta e três reais) bens alocados no grupo MOVEIS E <text:s/>UTENSILIOS. </text:span></text:p>
        <text:p text:style-name="P27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13.png" text:anchor-type="as-char" svg:width="3.1929in" svg:height="0.6465in" draw:z-index="0"><draw:image xlink:href="Pictures/10000201000000E60000002F75C7440CACB03169.png" xlink:type="simple" xlink:show="embed" xlink:actuate="onLoad" loext:mime-type="image/png"/></draw:frame></text:p>
        <text:p text:style-name="P164"><text:span text:style-name="T2">Montante registrado: R$ 733.695,42 (Setecentos e trinta e três mil seiscentos e noventa <text:s/>e cinco e quarenta e dois centavos); <text:s/></text:span></text:p>
        <text:p text:style-name="P166"><text:span text:style-name="T2">• 22 (Vinte e dois) bens alocados no grupo REDE INFOVIA. <text:s/></text:span></text:p>
        <text:p text:style-name="P165"><text:span text:style-name="T2">Montante registrado: R$ 926.442,85 (Novecentos e vinte e seis mil quatrocentos e <text:s/>quarenta e dois reais e oitenta e cinco centavos). <text:s/></text:span></text:p>
        <text:p text:style-name="P167"><text:span text:style-name="T2"><text:s/></text:span><text:span text:style-name="T6">MODULO ATIVO FIXO <text:s/></text:span></text:p>
      </text:section>
      <text:section text:style-name="Sect1" text:name="Section8">
        <text:p text:style-name="P71"><text:span text:style-name="T22">ITENS QUANTIDADE VALOR ORIGINAL (A) </text:span><text:span text:style-name="T19">DEPRECIAÇÃO <text:s/>ACUMULADA (B) <text:s/></text:span></text:p>
        <text:p text:style-name="P61"><text:span text:style-name="T19"><text:s/>TOTAL (A-B) - VALOR </text:span><text:span text:style-name="T20"><text:s/></text:span><text:span text:style-name="T19">LIQUIDO DOS ATIVOS </text:span><text:span text:style-name="T20"><text:s/></text:span></text:p>
      </text:section>
      <text:section text:style-name="Sect2" text:name="Section9">
        <text:p text:style-name="P168"><text:span text:style-name="T20"><text:s/></text:span><text:span text:style-name="T6">BENS LISTADOS NO ATIVO IMOBILIZADO </text:span><text:span text:style-name="T12">4.458 130.383.392,28 50.183.945,18 80.199.447,10 <text:s/></text:span><text:span text:style-name="T6">COMPUTADORES E EQUIPAMENTOS DE TIC </text:span><text:span text:style-name="T12">1487 63.103.771,70 44.255.267,77 18.848.503,93 <text:s/></text:span><text:span text:style-name="T6">MAQUINAS, APARELHOS E EQUIPAMENTOS </text:span><text:span text:style-name="T12">1676 34.337.137,17 5.400.983,88 28.936.153,29 <text:s/></text:span><text:span text:style-name="T6">MOVEIS E UTENSILIOS </text:span><text:span text:style-name="T12">1273 733.695,42 504.177,13 229.518,29 <text:s/></text:span><text:span text:style-name="T6">REDE INFOVIA </text:span><text:span text:style-name="T12">22 926.442,85 23.516,40 902.926,45 <text:s/></text:span></text:p>
        <table:table table:name="Table14" table:style-name="Table14">
          <table:table-column table:style-name="Table14.A"/>
          <table:table-column table:style-name="Table14.B"/>
          <table:table-column table:style-name="Table14.C"/>
          <table:table-column table:style-name="Table14.D"/>
          <table:table-column table:style-name="Table14.E"/>
          <table:table-row table:style-name="Table14.1">
            <table:table-cell table:style-name="Table14.A1" office:value-type="string">
              <text:p text:style-name="P107"><text:span text:style-name="T6">OBRAS EM ANDAMENTO </text:span></text:p>
            </table:table-cell>
            <table:table-cell table:style-name="Table14.A1" office:value-type="string">
              <text:p text:style-name="P67"><text:span text:style-name="T12">- </text:span></text:p>
            </table:table-cell>
            <table:table-cell table:style-name="Table14.A1" office:value-type="string">
              <text:p text:style-name="P169"><text:span text:style-name="T12">31.282.345,14 </text:span></text:p>
            </table:table-cell>
            <table:table-cell table:style-name="Table14.A1" office:value-type="string">
              <text:p text:style-name="P170"><text:span text:style-name="T12">- </text:span></text:p>
            </table:table-cell>
            <table:table-cell table:style-name="Table14.A1" office:value-type="string">
              <text:p text:style-name="P171"><text:span text:style-name="T12">31.282.345,14 </text:span></text:p>
            </table:table-cell>
          </table:table-row>
        </table:table>
        <text:p text:style-name="P57"/>
        <text:p text:style-name="P57"/>
        <text:p text:style-name="P172"><text:span text:style-name="T2">A rubrica Obras em Andamento compreende os dispêndios incorridos na reforma e <text:s/>ampliação da nova sede da MTI, classificados no ativo não circulante, no grupo do imobilizado, <text:s/>enquanto não concluídos e disponibilizados para uso. <text:s/></text:span></text:p>
        <text:p text:style-name="P93"><text:span text:style-name="T2">Em conformidade com as práticas contábeis adotadas no Brasil e com o CPC 27, a <text:s/>depreciação das benfeitorias será iniciada somente quando o ativo estiver em condições de <text:s/>uso, isto é, quando estiver no local e estado necessários para operar da forma pretendida pela <text:s/>Administração. Até esse momento, os valores permanecem registrados como obras em <text:s/>andamento, não sendo objeto de depreciação. <text:s/></text:span></text:p>
        <text:p text:style-name="P10"><text:span text:style-name="T2">4.3.2 - Inventário Físico do Imobilizado </text:span></text:p>
        <text:p text:style-name="P174"><text:span text:style-name="T2">Instituída pela Portaria nº 087/2025/MTI, a Comissão para a Realização de Inventário <text:s/>Físico Financeiro de Bens Móveis e Imóveis realizou o levantamento de bens do Ativo <text:s/>Imobilizado de propriedade da Empresa, em conformidade com a legislação vigente. <text:s/></text:span></text:p>
        <text:p text:style-name="P175"><text:span text:style-name="T2">Do relatório final de Inventario de Bens Móveis qual extrai-se as principais <text:s/>recomendações abaixo: </text:span></text:p>
        <text:p text:style-name="P28"><text:soft-page-break/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17.png" text:anchor-type="as-char" svg:width="3.1929in" svg:height="0.6465in" draw:z-index="0"><draw:image xlink:href="Pictures/10000201000000E60000002F75C7440CACB03169.png" xlink:type="simple" xlink:show="embed" xlink:actuate="onLoad" loext:mime-type="image/png"/></draw:frame></text:p>
        <text:p text:style-name="P176"><text:span text:style-name="T2"> Continuidade das melhorias nos procedimentos padrões de movimentação de bens e <text:s/>materiais de expediente pela setorial de patrimônio em conjunto com a área técnica; <text:s/> Utilização plena das ferramentas disponíveis e do sistema de gestão definido pela <text:s/>empresa, remetendo aos superiores hierárquicos de forma clara, concisa e objetiva <text:s/>quaisquer fatos que dificultem a realização dos trabalhos; <text:s/></text:span></text:p>
        <text:p text:style-name="P177"><text:span text:style-name="T2"> Realização de inventários periódicos nos bens moveis e de consumo da empresa, com <text:s/>intuito de acompanhar e atualizar constantemente o sistema de gestão; <text:s/> Encaminhamento de termos de responsabilidade da guarda de bens aos gestores <text:s/>setoriais; <text:s/></text:span></text:p>
        <text:p text:style-name="P178"><text:span text:style-name="T2"> Propor melhorias no fluxo de aquisições de bens moveis para registro tempestivo no <text:s/>patrimônio da empresa; <text:s/></text:span></text:p>
        <text:p text:style-name="P179"><text:span text:style-name="T2"> A comunicação periódica (preferencialmente mensal) entre o setor de patrimônio e <text:s/>almoxarifado com o setor de contabilidade, em todos os aspectos que se relacionem <text:s/>com a incorporação, a movimentação e a baixa dos bens; <text:s/></text:span></text:p>
        <text:p text:style-name="P180"><text:span text:style-name="T2"> Apoio da Alta Gestão para a implementação bem-sucedida das recomendações <text:s/>propostas, especialmente no enfrentamento das resistências internas, que muitas vezes <text:s/>se manifestam nas áreas finalísticas da empresa. Para superar esses desafios, é <text:s/>necessário um esforço de convencimento e aculturamento institucional, destacando a <text:s/>importância de uma gestão eficaz dos ativos da empresa pelos seus usuários. <text:s/></text:span></text:p>
        <text:p text:style-name="P133"><text:span text:style-name="T2">4.4 – Intangível <text:s/></text:span></text:p>
        <text:p text:style-name="P181"><text:span text:style-name="T2">O Ativo Intangível totalizou R$ 28.020.276,54 (vinte e oito milhões, vinte mil, duzentos <text:s/>e setenta e seis reais e cinquenta e quatro centavos) em 2025, frente a R$ 18.686.688,67 <text:s/>(dezoito milhões, seiscentos e oitenta e seis mil, seiscentos e oitenta e oito reais e sessenta e <text:s/>sete centavos) em 2024. A conta Softwares apresentou saldo bruto de R$ 65.774.335,83 <text:s/>(sessenta e cinco milhões, setecentos e setenta e quatro mil, trezentos e trinta e cinco reais e <text:s/>oitenta e três centavos), enquanto a Amortização Acumulada atingiu R$ 37.754.059,29 (trinta e <text:s/>sete milhões, setecentos e cinquenta e quatro mil, cinquenta e nove reais e vinte e nove <text:s/>centavos), refletindo a apropriação periódica do consumo dos benefícios econômicos <text:s/>incorporados aos ativos intangíveis. </text:span></text:p>
        <text:p text:style-name="P29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21.png" text:anchor-type="as-char" svg:width="3.1929in" svg:height="0.6465in" draw:z-index="0"><draw:image xlink:href="Pictures/10000201000000E60000002F75C7440CACB03169.png" xlink:type="simple" xlink:show="embed" xlink:actuate="onLoad" loext:mime-type="image/png"/></draw:frame></text:p>
        <text:p text:style-name="P186"><text:span text:style-name="T2">O Ativo Intangível está registrado ao custo de aquisição, deduzido da respectiva <text:s/>amortização acumulada e de eventuais perdas por redução ao valor recuperável, quando <text:s/>aplicável. <text:s/></text:span></text:p>
        <text:p text:style-name="P188"><text:span text:style-name="T2">É composto, substancialmente, pelos custos incorridos na aquisição de softwares e <text:s/>licenças de uso, os quais são reconhecidos como ativos intangíveis desde que atendam aos <text:s/>critérios de reconhecimento previstos no CPC 04, notadamente: <text:s/></text:span></text:p>
        <text:p text:style-name="P189"><text:span text:style-name="T2"> Identificabilidade; <text:s/></text:span></text:p>
        <text:p text:style-name="P190"><text:span text:style-name="T2"> Controle pela entidade; <text:s/></text:span></text:p>
        <text:p text:style-name="P191"><text:span text:style-name="T2"> Expectativa de geração de benefícios econômicos futuros; e <text:s/></text:span></text:p>
        <text:p text:style-name="P190"><text:span text:style-name="T2"> Mensuração confiável do custo. <text:s/></text:span></text:p>
        <text:p text:style-name="P155"><text:span text:style-name="T2">A amortização dos softwares e das licenças de uso é apropriada pelo método linear ao <text:s/>longo de sua vida útil econômica estimada, refletindo o padrão de consumo dos benefícios <text:s/>econômicos incorporados ao ativo. <text:s/></text:span></text:p>
        <text:p text:style-name="P192"><text:span text:style-name="T14">DESCRIÇÃO </text:span><text:span text:style-name="T8">2025 2024 2023 2022 2021 2020 <text:s/>Em R$ Em R$ Em R$ Em R$ Em R$ Em R$ <text:s/></text:span></text:p>
        <text:p text:style-name="P193"><text:soft-page-break/><text:span text:style-name="T19">Intangível </text:span><text:span text:style-name="T20">28.020.276,54 </text:span><text:span text:style-name="T19">18.686.688,67 14.542.311,51 9.101.808,35 17.164.344,63 16.685.744,63 </text:span><text:span text:style-name="T20"><text:s/></text:span></text:p>
        <text:p text:style-name="P194"><text:span text:style-name="T6">Softwares 65.774.335,83 54.454.467,83 48.449.972,83 41.142.699,11 32.354.575,09 31.875.975,09 <text:s/>Construção Propriedades <text:s/></text:span></text:p>
        <text:p text:style-name="P55"><text:span text:style-name="T13">de Terceiros </text:span><text:span text:style-name="T6">- - 1.324.455,08 1.324.455,08 1.324.455,08 1.324.455,08 <text:s/></text:span></text:p>
        <table:table table:name="Table15" table:style-name="Table15">
          <table:table-column table:style-name="Table15.A"/>
          <table:table-column table:style-name="Table15.B"/>
          <table:table-column table:style-name="Table15.C"/>
          <table:table-column table:style-name="Table15.D"/>
          <table:table-column table:style-name="Table15.C" table:number-columns-repeated="2"/>
          <table:table-column table:style-name="Table15.D"/>
          <table:table-row table:style-name="Table15.1">
            <table:table-cell table:style-name="Table15.A1" office:value-type="string">
              <text:p text:style-name="P145"><text:span text:style-name="T6">( - ) Amortização </text:span></text:p>
              <text:p text:style-name="P88"><text:span text:style-name="T6">Acumulada </text:span></text:p>
            </table:table-cell>
            <table:table-cell table:style-name="Table15.A1" office:value-type="string">
              <text:p text:style-name="P67"><text:span text:style-name="T6">-37.754.059,29 </text:span></text:p>
            </table:table-cell>
            <table:table-cell table:style-name="Table15.A1" office:value-type="string">
              <text:p text:style-name="P67"><text:span text:style-name="T6">(35.767.779,16) </text:span></text:p>
            </table:table-cell>
            <table:table-cell table:style-name="Table15.A1" office:value-type="string">
              <text:p text:style-name="P67"><text:span text:style-name="T6">(35.232.116,40) </text:span></text:p>
            </table:table-cell>
            <table:table-cell table:style-name="Table15.A1" office:value-type="string">
              <text:p text:style-name="P67"><text:span text:style-name="T6">(33.365.345,84) </text:span></text:p>
            </table:table-cell>
            <table:table-cell table:style-name="Table15.A1" office:value-type="string">
              <text:p text:style-name="P67"><text:span text:style-name="T6">(16.514.685,54) </text:span></text:p>
            </table:table-cell>
            <table:table-cell table:style-name="Table15.A1" office:value-type="string">
              <text:p text:style-name="P67"><text:span text:style-name="T6">(16.514.685,54) </text:span></text:p>
            </table:table-cell>
          </table:table-row>
        </table:table>
        <text:p text:style-name="P57"/>
        <text:p text:style-name="P57"/>
        <text:p text:style-name="P195"><text:span text:style-name="T6"><text:s/></text:span><text:span text:style-name="T2">5 – PASSIVO CIRCULANTE <text:s/></text:span></text:p>
        <text:p text:style-name="P196"><text:span text:style-name="T13">DESCRIÇÃO </text:span><text:span text:style-name="T6">2025 2024 2023 2022 2021 2020 </text:span><text:span text:style-name="T7"><text:s/></text:span><text:span text:style-name="T6">Em R$ Em R$ Em R$ Em R$ Em R$ Em R$ <text:s/></text:span></text:p>
        <text:p text:style-name="P197"><text:span text:style-name="T9"><text:s/></text:span><text:span text:style-name="T19">CIRCULANTE 38.544.379,46 24.549.512,35 15.897.764,85</text:span><text:span text:style-name="T20"> </text:span><text:span text:style-name="T19">71.641.169,14 51.267.030,96</text:span><text:span text:style-name="T20"> </text:span><text:span text:style-name="T19">52.369.805,12 <text:s text:c="2"/>Fornecedores 10.822.637,81 5.970.408,50 3.168.715,99 3.725.917,59 3.237.572,90 2.937.746,71 <text:s/></text:span><text:span text:style-name="T20"><text:s/></text:span><text:span text:style-name="T6">Fornecedores Diversos 10.822.637,81 5.970.408,50 3.168.715,99 3.725.917,59 2.864.267,67 2.572.416,25 <text:s/></text:span></text:p>
        <text:p text:style-name="P198"><text:span text:style-name="T6"><text:s/>Contas a Pagar - - - - 373.305,23 365.330,46 <text:s/></text:span><text:span text:style-name="T9"><text:s/></text:span><text:span text:style-name="T19">Empréstimos e Outros 2.501.125,67 2.725.834,81 605.080,13 46.219.605,60 29.271.836,44</text:span><text:span text:style-name="T20"> </text:span><text:span text:style-name="T19">29.426.939,30 <text:s/></text:span><text:span text:style-name="T20"><text:s/></text:span><text:span text:style-name="T6">Empréstimos 292.291,62 555.600,54 555.600,54 46.219.605,60 22.527.253,73 22.527.253,73 <text:s/></text:span></text:p>
        <text:p text:style-name="P72"><text:span text:style-name="T6"><text:s/>Adiantamentos de Clientes 2.208.834,05 2.170.234,27 49.479,59 - 6.744.582,71 6.899.685,57 </text:span></text:p>
        <table:table table:name="Table16" table:style-name="Table16">
          <table:table-column table:style-name="Table16.A"/>
          <table:table-column table:style-name="Table16.B"/>
          <table:table-column table:style-name="Table16.C"/>
          <table:table-column table:style-name="Table16.D"/>
          <table:table-column table:style-name="Table16.E"/>
          <table:table-column table:style-name="Table16.F"/>
          <table:table-column table:style-name="Table16.G"/>
          <table:table-row table:style-name="Table16.1">
            <table:table-cell table:style-name="Table16.A1" office:value-type="string">
              <text:p text:style-name="P67"><text:span text:style-name="T9"><text:s/></text:span><text:span text:style-name="T19">Obrigações Trabalhistas </text:span></text:p>
            </table:table-cell>
            <table:table-cell table:style-name="Table16.A1" office:value-type="string">
              <text:p text:style-name="P67"><text:span text:style-name="T19">2.501.125,67 </text:span></text:p>
            </table:table-cell>
            <table:table-cell table:style-name="Table16.A1" office:value-type="string">
              <text:p text:style-name="P67"><text:span text:style-name="T19">48.509,07 </text:span></text:p>
            </table:table-cell>
            <table:table-cell table:style-name="Table16.A1" office:value-type="string">
              <text:p text:style-name="P67"><text:span text:style-name="T19">8.922,62 </text:span></text:p>
            </table:table-cell>
            <table:table-cell table:style-name="Table16.A1" office:value-type="string">
              <text:p text:style-name="P67"><text:span text:style-name="T19">5.456,28 </text:span></text:p>
            </table:table-cell>
            <table:table-cell table:style-name="Table16.A1" office:value-type="string">
              <text:p text:style-name="P67"><text:span text:style-name="T19">135.954,34 </text:span></text:p>
            </table:table-cell>
            <table:table-cell table:style-name="Table16.A1" office:value-type="string">
              <text:p text:style-name="P67"><text:span text:style-name="T19">739.877,30 </text:span></text:p>
            </table:table-cell>
          </table:table-row>
        </table:table>
        <text:p text:style-name="P57"/>
        <text:p text:style-name="P57"/>
        <text:p text:style-name="P22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15.png" text:anchor-type="as-char" svg:width="3.1929in" svg:height="0.6465in" draw:z-index="0"><draw:image xlink:href="Pictures/10000201000000E60000002F75C7440CACB03169.png" xlink:type="simple" xlink:show="embed" xlink:actuate="onLoad" loext:mime-type="image/png"/></draw:frame></text:p>
        <text:p text:style-name="P199"><text:span text:style-name="T16"><text:s/></text:span><text:span text:style-name="T6">Obrigações Correntes 292.291,62 2.923,36 - 5.456,28 135.954,34 - <text:s text:c="2"/>Encargos Sociais 2.208.834,05 45.585,71 8.922,62 - - 739.877,30 <text:s/></text:span><text:span text:style-name="T9"><text:s/></text:span><text:span text:style-name="T19">Obrigações Tributárias 4.073.931,03 2.227.483,81 1.826.762,55 5.324.881,32 5.032.410,16 6.213.425,64 <text:s/></text:span><text:span text:style-name="T20"><text:s/></text:span><text:span text:style-name="T6">IRRF a Recolher 2.765.694,98 8.678,31 76.536,47 12.743,70 92.402,28 956.420,12 <text:s text:c="2"/>ISSQN a Recolher 87.630,50 53.007,59 895,12 2.574,12 140.797,46 62.910,88 <text:s text:c="2"/>Contribuições a Recolher 103.228,63 116.275,40 183,54 764.572,14 55.326,65 1.753,08 <text:s text:c="2"/>Parcelamentos Federais 969.693,84 969.693,84 1.749.147,42 4.544.991,36 4.743.883,77 5.192.341,56 <text:s text:c="2"/>IRPJ/CSLL 147.683,08 1.079.828,67 - <text:s/></text:span></text:p>
        <text:p text:style-name="P200"><text:span text:style-name="T9"><text:s/></text:span><text:span text:style-name="T19">Consignações a Pagar 122.446,52 336.058,58 337.812,33 2.542,79 - 466.440,62 <text:s/></text:span><text:span text:style-name="T20"><text:s/></text:span><text:span text:style-name="T6">Consignações 122.446,52 336.058,58 337.812,33 2.542,79 - 466.440,62 <text:s/></text:span></text:p>
        <text:p text:style-name="P201"><text:span text:style-name="T9"><text:s/></text:span><text:span text:style-name="T19">Provisões 17.839.954,23 13.241.217,58 9.950.471,23 16.362.765,56 13.589.257,12</text:span><text:span text:style-name="T20"> </text:span><text:span text:style-name="T19">12.585.375,55 <text:s/></text:span></text:p>
        <table:table table:name="Table17" table:style-name="Table17">
          <table:table-column table:style-name="Table17.A"/>
          <table:table-column table:style-name="Table17.B"/>
          <table:table-column table:style-name="Table17.C"/>
          <table:table-column table:style-name="Table17.D"/>
          <table:table-column table:style-name="Table17.E"/>
          <table:table-column table:style-name="Table17.F"/>
          <table:table-column table:style-name="Table17.G"/>
          <table:table-row table:style-name="Table17.1">
            <table:table-cell table:style-name="Table17.A1" office:value-type="string">
              <text:p text:style-name="P98"><text:span text:style-name="T6">Férias e Encargos Sociais </text:span></text:p>
            </table:table-cell>
            <table:table-cell table:style-name="Table17.A1" office:value-type="string">
              <text:p text:style-name="P67"><text:span text:style-name="T6">17.839.954,23 </text:span></text:p>
            </table:table-cell>
            <table:table-cell table:style-name="Table17.A1" office:value-type="string">
              <text:p text:style-name="P67"><text:span text:style-name="T6">13.241.217,58 </text:span></text:p>
            </table:table-cell>
            <table:table-cell table:style-name="Table17.A1" office:value-type="string">
              <text:p text:style-name="P67"><text:span text:style-name="T6">9.950.471,23 </text:span></text:p>
            </table:table-cell>
            <table:table-cell table:style-name="Table17.A1" office:value-type="string">
              <text:p text:style-name="P67"><text:span text:style-name="T6">16.362.765,56 </text:span></text:p>
            </table:table-cell>
            <table:table-cell table:style-name="Table17.A1" office:value-type="string">
              <text:p text:style-name="P67"><text:span text:style-name="T6">13.589.257,12 </text:span></text:p>
            </table:table-cell>
            <table:table-cell table:style-name="Table17.A1" office:value-type="string">
              <text:p text:style-name="P67"><text:span text:style-name="T6">12.585.375,55 </text:span></text:p>
            </table:table-cell>
          </table:table-row>
        </table:table>
        <text:p text:style-name="P57"><text:soft-page-break/></text:p>
        <text:p text:style-name="P57"/>
        <text:p text:style-name="P202"><text:span text:style-name="T2">5.1 – Fornecedores diversos <text:s/></text:span></text:p>
        <text:p text:style-name="P205"><text:span text:style-name="T2">Neste grupo de contas são registradas as obrigações da Empresa Mato-Grossense de <text:s/>Tecnologia da Informação com seus fornecedores de bens e serviços. O saldo apresentado <text:s/>representa o valor principal devido, enquanto as retenções tributárias legais sobre os serviços <text:s/>contratados e bens adquiridos são contabilizadas em rubricas específicas. <text:s/></text:span></text:p>
        <text:p text:style-name="P207"><text:span text:style-name="T13">DESCRIÇÃO </text:span><text:span text:style-name="T6">2025 2024 2023 2022 2021 2020 <text:s/>Em R$ Em R$ Em R$ Em R$ Em R$ Em R$ <text:s/></text:span></text:p>
        <text:p text:style-name="P211"><text:span text:style-name="T9"><text:s/></text:span><text:span text:style-name="T19">Fornecedores 10.822.637,81 5.970.408,50 3.168.715,99 3.725.917,59 3.237.572,90 2.937.746,71 <text:s/></text:span><text:span text:style-name="T20"><text:s/></text:span><text:span text:style-name="T6">Fornecedores Diversos 10.822.637,81 5.970.408,50 3.168.715,99 3.725.917,59 2.864.267,67 2.572.416,25 <text:s/></text:span></text:p>
        <table:table table:name="Table18" table:style-name="Table18">
          <table:table-column table:style-name="Table18.A"/>
          <table:table-column table:style-name="Table18.B"/>
          <table:table-column table:style-name="Table18.C" table:number-columns-repeated="2"/>
          <table:table-column table:style-name="Table18.B" table:number-columns-repeated="2"/>
          <table:table-column table:style-name="Table18.G"/>
          <table:table-row table:style-name="Table18.1">
            <table:table-cell table:style-name="Table18.A1" office:value-type="string">
              <text:p text:style-name="P213"><text:span text:style-name="T6"><text:s/>Contas a Pagar </text:span></text:p>
            </table:table-cell>
            <table:table-cell table:style-name="Table18.A1" office:value-type="string">
              <text:p text:style-name="P67"><text:span text:style-name="T6">- </text:span></text:p>
            </table:table-cell>
            <table:table-cell table:style-name="Table18.A1" office:value-type="string">
              <text:p text:style-name="P67"><text:span text:style-name="T6">- </text:span></text:p>
            </table:table-cell>
            <table:table-cell table:style-name="Table18.A1" office:value-type="string">
              <text:p text:style-name="P67"><text:span text:style-name="T6">- </text:span></text:p>
            </table:table-cell>
            <table:table-cell table:style-name="Table18.A1" office:value-type="string">
              <text:p text:style-name="P67"><text:span text:style-name="T6">- </text:span></text:p>
            </table:table-cell>
            <table:table-cell table:style-name="Table18.A1" office:value-type="string">
              <text:p text:style-name="P67"><text:span text:style-name="T6">373.305,23 </text:span></text:p>
            </table:table-cell>
            <table:table-cell table:style-name="Table18.A1" office:value-type="string">
              <text:p text:style-name="P67"><text:span text:style-name="T6">365.330,46 </text:span></text:p>
            </table:table-cell>
          </table:table-row>
        </table:table>
        <text:p text:style-name="P57"/>
        <text:p text:style-name="P57"/>
        <text:p text:style-name="P202"><text:span text:style-name="T2">5.2 – Empréstimos e Outros <text:s/></text:span></text:p>
        <text:p text:style-name="P208"><text:span text:style-name="T13">DESCRIÇÃO </text:span><text:span text:style-name="T6">2025 2024 2023 2022 2021 2020 <text:s/>Em R$ Em R$ Em R$ Em R$ Em R$ Em R$ <text:s/></text:span></text:p>
        <text:p text:style-name="P215"><text:span text:style-name="T19">Empréstimos e Outros 2.501.125,67 2.725.834,81 605.080,13 46.219.605,60 29.271.836,44 29.426.939,30 </text:span><text:span text:style-name="T20"><text:s text:c="2"/></text:span><text:span text:style-name="T6">Empréstimos 292.291,62 555.600,54 555.600,54 46.219.605,60 22.527.253,73 22.527.253,73 <text:s/></text:span></text:p>
        <table:table table:name="Table19" table:style-name="Table19">
          <table:table-column table:style-name="Table19.A"/>
          <table:table-column table:style-name="Table19.B"/>
          <table:table-column table:style-name="Table19.C" table:number-columns-repeated="2"/>
          <table:table-column table:style-name="Table19.B" table:number-columns-repeated="2"/>
          <table:table-column table:style-name="Table19.G"/>
          <table:table-row table:style-name="Table19.1">
            <table:table-cell table:style-name="Table19.A1" office:value-type="string">
              <text:p text:style-name="P67"><text:span text:style-name="T6"><text:s/>Adiantamentos de Clientes </text:span></text:p>
            </table:table-cell>
            <table:table-cell table:style-name="Table19.A1" office:value-type="string">
              <text:p text:style-name="P67"><text:span text:style-name="T6">2.208.834,05 </text:span></text:p>
            </table:table-cell>
            <table:table-cell table:style-name="Table19.A1" office:value-type="string">
              <text:p text:style-name="P67"><text:span text:style-name="T6">2.170.234,27 </text:span></text:p>
            </table:table-cell>
            <table:table-cell table:style-name="Table19.A1" office:value-type="string">
              <text:p text:style-name="P67"><text:span text:style-name="T6">49.479,59 </text:span></text:p>
            </table:table-cell>
            <table:table-cell table:style-name="Table19.A1" office:value-type="string">
              <text:p text:style-name="P67"><text:span text:style-name="T6">- </text:span></text:p>
            </table:table-cell>
            <table:table-cell table:style-name="Table19.A1" office:value-type="string">
              <text:p text:style-name="P67"><text:span text:style-name="T6">6.744.582,71 </text:span></text:p>
            </table:table-cell>
            <table:table-cell table:style-name="Table19.A1" office:value-type="string">
              <text:p text:style-name="P67"><text:span text:style-name="T6">6.899.685,57 </text:span></text:p>
            </table:table-cell>
          </table:table-row>
        </table:table>
        <text:p text:style-name="P57"/>
        <text:p text:style-name="P57"/>
        <text:p text:style-name="P119"><text:span text:style-name="T2">Referem-se a valores vinculados ao Convênio nº 001/2005, relacionados à dívida <text:s/>previdenciária liquidada pelo Tesouro do Estado, cujo ônus financeiro deverá ser ressarcido <text:s/>pela MTI, conforme condições pactuadas no respectivo instrumento. </text:span></text:p>
        <text:p text:style-name="P30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12.png" text:anchor-type="as-char" svg:width="3.1929in" svg:height="0.6465in" draw:z-index="0"><draw:image xlink:href="Pictures/10000201000000E60000002F75C7440CACB03169.png" xlink:type="simple" xlink:show="embed" xlink:actuate="onLoad" loext:mime-type="image/png"/></draw:frame></text:p>
        <text:p text:style-name="P216"><text:span text:style-name="T2">Adicionalmente, a rubrica contempla montantes recebidos de diversos clientes que, na data base das demonstrações financeiras, permanecem pendentes de identificação e adequada <text:s/>classificação contábil, sendo registrados provisoriamente até sua regularização. </text:span></text:p>
        <text:p text:style-name="P203"><text:span text:style-name="T2">5.3 – Obrigações Trabalhistas <text:s/></text:span></text:p>
        <text:p text:style-name="P209"><text:soft-page-break/><text:span text:style-name="T13">DESCRIÇÃO </text:span><text:span text:style-name="T7">2025 2024 2023 2022 2021 2020 </text:span><text:span text:style-name="T10"><text:s/></text:span><text:span text:style-name="T6">Em R$ Em R$ Em R$ Em R$ Em R$ Em R$ <text:s/></text:span></text:p>
        <text:p text:style-name="P217"><text:span text:style-name="T9"><text:s/></text:span><text:span text:style-name="T19">Obrigações Trabalhistas 2.501.125,67 48.509,07 8.922,62 5.456,28 135.954,34 739.877,30 <text:s/></text:span><text:span text:style-name="T20"><text:s/></text:span><text:span text:style-name="T6">Obrigações Correntes 292.291,62 2.923,36 - 5.456,28 135.954,34 - <text:s/></text:span></text:p>
        <table:table table:name="Table20" table:style-name="Table20">
          <table:table-column table:style-name="Table20.A"/>
          <table:table-column table:style-name="Table20.B"/>
          <table:table-column table:style-name="Table20.C" table:number-columns-repeated="2"/>
          <table:table-column table:style-name="Table20.B" table:number-columns-repeated="2"/>
          <table:table-column table:style-name="Table20.G"/>
          <table:table-row table:style-name="Table20.1">
            <table:table-cell table:style-name="Table20.A1" office:value-type="string">
              <text:p text:style-name="P213"><text:span text:style-name="T6"><text:s/>Encargos Sociais </text:span></text:p>
            </table:table-cell>
            <table:table-cell table:style-name="Table20.A1" office:value-type="string">
              <text:p text:style-name="P67"><text:span text:style-name="T6">2.208.834,05 </text:span></text:p>
            </table:table-cell>
            <table:table-cell table:style-name="Table20.A1" office:value-type="string">
              <text:p text:style-name="P67"><text:span text:style-name="T6">45.585,71 </text:span></text:p>
            </table:table-cell>
            <table:table-cell table:style-name="Table20.A1" office:value-type="string">
              <text:p text:style-name="P67"><text:span text:style-name="T6">8.922,62 </text:span></text:p>
            </table:table-cell>
            <table:table-cell table:style-name="Table20.A1" office:value-type="string">
              <text:p text:style-name="P67"><text:span text:style-name="T6">- </text:span></text:p>
            </table:table-cell>
            <table:table-cell table:style-name="Table20.A1" office:value-type="string">
              <text:p text:style-name="P67"><text:span text:style-name="T6">- </text:span></text:p>
            </table:table-cell>
            <table:table-cell table:style-name="Table20.A1" office:value-type="string">
              <text:p text:style-name="P67"><text:span text:style-name="T6">739.877,30 </text:span></text:p>
            </table:table-cell>
          </table:table-row>
        </table:table>
        <text:p text:style-name="P57"/>
        <text:p text:style-name="P57"/>
        <text:p text:style-name="P218"><text:span text:style-name="T2">Nesta rubrica são registrados os saldos em aberto correspondentes às obrigações <text:s/>trabalhistas decorrentes da folha de pagamento, bem como aos encargos sociais incidentes <text:s/>sobre a remuneração dos empregados da companhia. <text:s/></text:span></text:p>
        <text:p text:style-name="P187"><text:span text:style-name="T2">Compreendem, entre outros, salários a pagar, encargos previdenciários, contribuições <text:s/>ao FGTS e demais obrigações acessórias vinculadas à relação de emprego, reconhecidas pelo <text:s/>regime de competência. <text:s/></text:span></text:p>
        <text:p text:style-name="P204"><text:span text:style-name="T2">5.4 – Obrigações Tributárias <text:s/></text:span></text:p>
        <text:p text:style-name="P210"><text:span text:style-name="T13">DESCRIÇÃO </text:span><text:span text:style-name="T7">2025 2024 2023 2022 2021 2020 <text:s/></text:span><text:span text:style-name="T6">Em R$ Em R$ Em R$ Em R$ Em R$ Em R$ <text:s/></text:span></text:p>
        <text:p text:style-name="P212"><text:span text:style-name="T9"><text:s/></text:span><text:span text:style-name="T19">Obrigações Tributárias 4.073.931,03 2.227.483,81 1.826.762,55 5.324.881,32 5.032.410,16 6.213.425,64 <text:s/></text:span><text:span text:style-name="T20"><text:s/></text:span><text:span text:style-name="T6">IRRF a Recolher 2.765.694,98 8.678,31 76.536,47 12.743,70 92.402,28 956.420,12 <text:s text:c="2"/>ISSQN a Recolher 87.630,50 53.007,59 895,12 2.574,12 140.797,46 62.910,88 <text:s text:c="2"/>Contribuições a Recolher 103.228,63 116.275,40 183,54 764.572,14 55.326,65 1.753,08 <text:s/></text:span></text:p>
        <text:p text:style-name="P73"><text:span text:style-name="T6"><text:s/>Parcelamentos Federais 969.693,84 969.693,84 1.749.147,42 4.544.991,36 4.743.883,77 5.192.341,56 <text:s/></text:span></text:p>
        <table:table table:name="Table21" table:style-name="Table21">
          <table:table-column table:style-name="Table21.A"/>
          <table:table-column table:style-name="Table21.B"/>
          <table:table-column table:style-name="Table21.C" table:number-columns-repeated="2"/>
          <table:table-column table:style-name="Table21.B" table:number-columns-repeated="2"/>
          <table:table-column table:style-name="Table21.G"/>
          <table:table-row table:style-name="Table21.1">
            <table:table-cell table:style-name="Table21.A1" office:value-type="string">
              <text:p text:style-name="P213"><text:span text:style-name="T6"><text:s/>IRPJ/CSLL </text:span></text:p>
            </table:table-cell>
            <table:table-cell table:style-name="Table21.A1" office:value-type="string">
              <text:p text:style-name="P67"><text:span text:style-name="T6">147.683,08 </text:span></text:p>
            </table:table-cell>
            <table:table-cell table:style-name="Table21.A1" office:value-type="string">
              <text:p text:style-name="P67"><text:span text:style-name="T6">1.079.828,67 </text:span></text:p>
            </table:table-cell>
            <table:table-cell table:style-name="Table21.A1" office:value-type="string">
              <text:p text:style-name="P67"><text:span text:style-name="T6">- </text:span></text:p>
            </table:table-cell>
            <table:table-cell table:style-name="Table21.A1" office:value-type="string">
              <text:p text:style-name="P67"><text:span text:style-name="T6">- </text:span></text:p>
            </table:table-cell>
            <table:table-cell table:style-name="Table21.A1" office:value-type="string">
              <text:p text:style-name="P67"><text:span text:style-name="T6">- </text:span></text:p>
            </table:table-cell>
            <table:table-cell table:style-name="Table21.A1" office:value-type="string">
              <text:p text:style-name="P67"><text:span text:style-name="T6">- </text:span></text:p>
            </table:table-cell>
          </table:table-row>
        </table:table>
        <text:p text:style-name="P57"/>
        <text:p text:style-name="P57"/>
        <text:p text:style-name="P116"><text:span text:style-name="T6"><text:s/></text:span><text:span text:style-name="T2">A rubrica contempla obrigações tributárias correntes decorrentes de retenções <text:s/>efetuadas sobre pagamentos a fornecedores e colaboradores, especialmente IRRF, de tributos <text:s/>incidentes sobre o resultado contábil e fiscal, notadamente IRPJ e CSLL, de tributos apurados <text:s/>sobre o faturamento da companhia, tais como ISSQN, PIS e Cofins. </text:span></text:p>
        <text:p text:style-name="P31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19.png" text:anchor-type="as-char" svg:width="3.1929in" svg:height="0.6465in" draw:z-index="0"><draw:image xlink:href="Pictures/10000201000000E60000002F75C7440CACB03169.png" xlink:type="simple" xlink:show="embed" xlink:actuate="onLoad" loext:mime-type="image/png"/></draw:frame></text:p>
        <text:p text:style-name="P126"><text:span text:style-name="T2">Inclui, ainda, o saldo classificado no passivo circulante referente às parcelas vincendas <text:s/>de parcelamentos federais administrados pela Receita Federal do Brasil, formalizados nos <text:s/>termos da Instrução Normativa RFB nº 2.063/2022, que regulamenta a Lei nº 10.522/2002. <text:s/></text:span></text:p>
        <text:p text:style-name="P220"><text:span text:style-name="T2">Os valores são reconhecidos pelo regime de competência e mensurados pelos <text:s/>montantes devidos na data-base das demonstrações financeiras, acrescidos, quando aplicável, <text:s/>de encargos legais incidentes até o encerramento do exercício. <text:s/></text:span></text:p>
        <text:p text:style-name="P203"><text:span text:style-name="T2">5.5 – Provisões a Curto Prazo </text:span></text:p>
        <text:p text:style-name="P209"><text:soft-page-break/><text:span text:style-name="T13">DESCRIÇÃO </text:span><text:span text:style-name="T7">2025 2024 2023 2022 2021 2020 </text:span><text:span text:style-name="T10"><text:s/></text:span><text:span text:style-name="T6">Em R$ Em R$ Em R$ Em R$ Em R$ Em R$ <text:s/></text:span></text:p>
        <text:p text:style-name="P222"><text:span text:style-name="T9"><text:s/></text:span><text:span text:style-name="T19">Provisões 17.839.954,23 13.241.217,58 9.950.471,23 16.362.765,56 13.589.257,12 12.585.375,55 </text:span><text:span text:style-name="T20"><text:s/></text:span></text:p>
        <table:table table:name="Table22" table:style-name="Table22">
          <table:table-column table:style-name="Table22.A"/>
          <table:table-column table:style-name="Table22.B"/>
          <table:table-column table:style-name="Table22.C" table:number-columns-repeated="2"/>
          <table:table-column table:style-name="Table22.B" table:number-columns-repeated="2"/>
          <table:table-column table:style-name="Table22.G"/>
          <table:table-row table:style-name="Table22.1">
            <table:table-cell table:style-name="Table22.A1" office:value-type="string">
              <text:p text:style-name="P98"><text:span text:style-name="T6">Férias e Encargos Sociais </text:span></text:p>
            </table:table-cell>
            <table:table-cell table:style-name="Table22.A1" office:value-type="string">
              <text:p text:style-name="P67"><text:span text:style-name="T6">17.839.954,23 </text:span></text:p>
            </table:table-cell>
            <table:table-cell table:style-name="Table22.A1" office:value-type="string">
              <text:p text:style-name="P67"><text:span text:style-name="T6">13.241.217,58 </text:span></text:p>
            </table:table-cell>
            <table:table-cell table:style-name="Table22.A1" office:value-type="string">
              <text:p text:style-name="P67"><text:span text:style-name="T6">9.950.471,23 </text:span></text:p>
            </table:table-cell>
            <table:table-cell table:style-name="Table22.A1" office:value-type="string">
              <text:p text:style-name="P67"><text:span text:style-name="T6">16.362.765,56 </text:span></text:p>
            </table:table-cell>
            <table:table-cell table:style-name="Table22.A1" office:value-type="string">
              <text:p text:style-name="P67"><text:span text:style-name="T6">13.589.257,12 </text:span></text:p>
            </table:table-cell>
            <table:table-cell table:style-name="Table22.A1" office:value-type="string">
              <text:p text:style-name="P67"><text:span text:style-name="T6">12.585.375,55 </text:span></text:p>
            </table:table-cell>
          </table:table-row>
        </table:table>
        <text:p text:style-name="P57"/>
        <text:p text:style-name="P57"/>
        <text:p text:style-name="P119"><text:span text:style-name="T2">Referem-se às provisões para o décimo terceiro salário e férias, juntamente com os <text:s/>respectivos encargos, garantindo o reconhecimento adequado dessas despesas conforme o <text:s/>regime de competência. <text:s/></text:span></text:p>
        <text:p text:style-name="P223"><text:span text:style-name="T2">6 – PASSIVO NÃO CIRCULANTE <text:s/></text:span></text:p>
        <text:p text:style-name="P227"><text:span text:style-name="T13">DESCRIÇÃO </text:span><text:span text:style-name="T6">2025 2024 2023 2022 2021 2020 <text:s/>Em R$ Em R$ Em R$ Em R$ Em R$ Em R$ <text:s/></text:span></text:p>
        <text:p text:style-name="P228"><text:span text:style-name="T9"><text:s/></text:span><text:span text:style-name="T19">NÃO-CIRCULANTE 34.353.958,10 12.180.335,25 7.284.913,62 9.989.831,22 15.234.012,10 19.633.523,69 </text:span><text:span text:style-name="T20"><text:s/></text:span><text:span text:style-name="T19"><text:s/>Outras Obrigações 1.623.275,91 2.780.484,28 7.284.913,62 9.989.831,22 15.234.012,10 19.633.523,69 </text:span><text:span text:style-name="T20"><text:s/></text:span></text:p>
        <text:p text:style-name="P229"><text:span text:style-name="T20"><text:s/></text:span><text:span text:style-name="T6">Parcelamentos Federais 578.745,81 1.735.954,18 6.240.383,52 8.877.321,43 14.121.502,31 18.516.176,56 <text:s/>SEFAZ - Termo de Convênio <text:s/></text:span></text:p>
        <text:p text:style-name="P230"><text:span text:style-name="T13">001/2005 </text:span><text:span text:style-name="T6">1.044.530,10 1.044.530,10 1.044.530,10 1.044.530,10 1.044.530,10 1.044.530,10 <text:s/></text:span><text:span text:style-name="T8"><text:s/>Fornecedores - - - 67.979,69 67.979,69 72.817,03 <text:s/></text:span><text:span text:style-name="T19">Transf. de Recursos do <text:s/></text:span></text:p>
        <text:p text:style-name="P231"><text:span text:style-name="T22">Tesouro Estadual </text:span><text:span text:style-name="T19">9.399.850,97 9.399.850,97 - - - - <text:s/></text:span><text:span text:style-name="T6">AFAC – Adiant. Para Futuro <text:s/></text:span></text:p>
        <text:p text:style-name="P232"><text:span text:style-name="T13">Aumento de Capital </text:span><text:span text:style-name="T6">9.399.850,97 9.399.850,97 - - - - <text:s/></text:span><text:span text:style-name="T19">Resultado Diferido 23.330.831,22 - - - - - <text:s/></text:span></text:p>
        <table:table table:name="Table23" table:style-name="Table23">
          <table:table-column table:style-name="Table23.A"/>
          <table:table-column table:style-name="Table23.B"/>
          <table:table-column table:style-name="Table23.C"/>
          <table:table-column table:style-name="Table23.D"/>
          <table:table-column table:style-name="Table23.B"/>
          <table:table-column table:style-name="Table23.C"/>
          <table:table-column table:style-name="Table23.B"/>
          <table:table-row table:style-name="Table23.1">
            <table:table-cell table:style-name="Table23.A1" office:value-type="string">
              <text:p text:style-name="P233"><text:span text:style-name="T6">Subvenções Governamentais - CPC 07 </text:span></text:p>
            </table:table-cell>
            <table:table-cell table:style-name="Table23.A1" office:value-type="string">
              <text:p text:style-name="P67"><text:span text:style-name="T6">23.330.831,22 </text:span></text:p>
            </table:table-cell>
            <table:table-cell table:style-name="Table23.A1" office:value-type="string">
              <text:p text:style-name="P67"><text:span text:style-name="T6">- </text:span></text:p>
            </table:table-cell>
            <table:table-cell table:style-name="Table23.A1" office:value-type="string">
              <text:p text:style-name="P67"><text:span text:style-name="T6">- </text:span></text:p>
            </table:table-cell>
            <table:table-cell table:style-name="Table23.A1" office:value-type="string">
              <text:p text:style-name="P67"><text:span text:style-name="T6">- </text:span></text:p>
            </table:table-cell>
            <table:table-cell table:style-name="Table23.A1" office:value-type="string">
              <text:p text:style-name="P67"><text:span text:style-name="T6">- </text:span></text:p>
            </table:table-cell>
            <table:table-cell table:style-name="Table23.A1" office:value-type="string">
              <text:p text:style-name="P67"><text:span text:style-name="T6">- </text:span></text:p>
            </table:table-cell>
          </table:table-row>
        </table:table>
        <text:p text:style-name="P57"/>
        <text:p text:style-name="P57"/>
        <text:p text:style-name="P224"><text:span text:style-name="T2">6.1 – Parcelamentos tributários especiais – Longo Prazo </text:span></text:p>
        <text:p text:style-name="P32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3.png" text:anchor-type="as-char" svg:width="3.1929in" svg:height="0.6465in" draw:z-index="0"><draw:image xlink:href="Pictures/1000020100000001000000014C77D75F6DC67A52.png" xlink:type="simple" xlink:show="embed" xlink:actuate="onLoad" loext:mime-type="image/png"/></draw:frame></text:p>
        <text:p text:style-name="P234"><text:span text:style-name="T2">Nestas contas são registrados os valores correspondentes às parcelas vincendas em <text:s/>prazo superior a 12 meses, classificadas no passivo não circulante, referentes ao parcelamento <text:s/>simplificado de débitos federais. <text:s/></text:span></text:p>
        <text:p text:style-name="P182"><text:soft-page-break/><text:span text:style-name="T2">O referido parcelamento foi formalizado nos termos da Instrução Normativa RFB nº <text:s/>2.063/2022, que regulamenta a Lei nº 10.522/2002, sendo administrado pela Receita Federal <text:s/>do Brasil. <text:s/></text:span></text:p>
        <text:p text:style-name="P235"><text:span text:style-name="T2">Os valores são mensurados pelo saldo devedor atualizado na data-base das <text:s/>demonstrações financeiras, segregando-se a parcela exigível no curto prazo daquela com <text:s/>exigibilidade no longo prazo, em conformidade com o critério de classificação por prazo de <text:s/>vencimento. <text:s/></text:span></text:p>
        <text:p text:style-name="P225"><text:span text:style-name="T2">6.2 – Termo de Convenio nº 001/2005 <text:s/></text:span></text:p>
        <text:p text:style-name="P236"><text:span text:style-name="T2">Trata-se de obrigação correspondente à dívida previdenciária liquidada pelo Tesouro <text:s/>do Estado, cujo ressarcimento é devido pela MTI, conforme condições pactuadas no <text:s/>instrumento que formalizou a assunção do débito. <text:s/></text:span></text:p>
        <text:p text:style-name="P183"><text:span text:style-name="T2">O saldo encontra-se classificado no passivo não circulante, em razão do prazo de <text:s/>exigibilidade superior a 12 meses, sendo mensurado pelo valor original da obrigação na data base das demonstrações financeiras. <text:s/></text:span></text:p>
        <text:p text:style-name="P226"><text:span text:style-name="T2">6.3 – Adiantamento para futuro aumento de Capital <text:s/></text:span></text:p>
        <text:p text:style-name="P237"><text:span text:style-name="T2"><text:s/>Refere-se ao montante aportado pelo Tesouro Estadual à MTI no exercício de 2025, com <text:s/>destinação específica à futura integralização do Capital Social. <text:s/></text:span></text:p>
        <text:p text:style-name="P19"><text:span text:style-name="T2">Na data-base das demonstrações financeiras, o valor permanece classificado no passivo <text:s/>não circulante, considerando que, até o encerramento do exercício, não houve deliberação <text:s/>orçamentária formal pela Secretaria de Estado de Planejamento e Gestão que autorize o <text:s/>repasse financeiro e permita a sua integralização no capital social. <text:s/></text:span></text:p>
        <text:p text:style-name="P223"><text:span text:style-name="T2">6.4 – Resultado Diferido (CPC 07) </text:span></text:p>
        <text:p text:style-name="P33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6.png" text:anchor-type="as-char" svg:width="3.1929in" svg:height="0.6465in" draw:z-index="0"><draw:image xlink:href="Pictures/1000020100000001000000014C77D75F6DC67A52.png" xlink:type="simple" xlink:show="embed" xlink:actuate="onLoad" loext:mime-type="image/png"/></draw:frame></text:p>
        <text:p text:style-name="P153"><text:span text:style-name="T2">O saldo de R$ 23.330.831,22 em Resultado Diferido, registrado no Passivo Não <text:s/>Circulante, refere-se a subvenções governamentais destinadas a investimentos em ativos de <text:s/>capital, conforme as diretrizes do Comitê de Pronunciamentos Contábeis (CPC) 07 – Subvenção <text:s/>e Assistência Governamentais. Este pronunciamento estabelece que tais subvenções devem <text:s/>ser reconhecidas como receita de forma sistemática ao longo da vida útil do ativo relacionado, <text:s/>e não integralmente no momento do recebimento. <text:s/></text:span></text:p>
        <text:p text:style-name="P8"><text:span text:style-name="T2">A manutenção deste saldo no Passivo Não Circulante assegura que o reconhecimento <text:s/>do ganho econômico ocorra de forma racional, evitando distorções nos resultados anuais e <text:s/>proporcionando uma visão fidedigna da sustentabilidade financeira da entidade. O <text:s/>mecanismo de reconhecimento futuro envolve o confronto entre a despesa de depreciação do <text:s/>ativo imobilizado e a amortização da subvenção, garantindo a neutralidade no lucro líquido <text:s/>operacional. <text:s/></text:span></text:p>
        <text:p text:style-name="P219"><text:span text:style-name="T2">Este tratamento contábil otimiza a alocação de recursos próprios para a expansão <text:s/>tecnológica da MTI, convertendo a economia tributária gerada em capacidade de <text:s/>reinvestimento. <text:s/></text:span></text:p>
        <text:p text:style-name="P238"><text:span text:style-name="T2">7 – PATRIMÔNIO LÍQUIDO <text:s/></text:span></text:p>
      </text:section>
      <text:section text:style-name="Sect1" text:name="Section10">
        <text:p text:style-name="P74"><text:span text:style-name="T3">DESCRIÇÃO <text:s/></text:span></text:p>
        <text:p text:style-name="P62"><text:span text:style-name="T3">2025 2024 2023 2022 2021 2020 <text:s text:c="2"/>Em R$ Em R$ Em R$ Em R$ Em R$ Em R$ <text:s/></text:span></text:p>
      </text:section>
      <text:section text:style-name="Sect2" text:name="Section11">
        <text:p text:style-name="P240"><text:span text:style-name="T17">PATRIMÔNIO LÍQUIDO 100.511.578,07</text:span><text:span text:style-name="T18"> </text:span><text:span text:style-name="T17">100.381.544,69</text:span><text:span text:style-name="T18"> </text:span><text:span text:style-name="T17">95.137.044,60 59.492.772,71 29.976.003,86 (4.355.222,19) </text:span><text:span text:style-name="T18"><text:s/></text:span><text:span text:style-name="T17"><text:s/>Capital Social 90.600.149,03 90.600.149,03 90.600.149,03 86.600.149,03 55.880.438,73 28.880.438,73 <text:s/></text:span><text:span text:style-name="T18"><text:s/></text:span><text:span text:style-name="T3">Capital Social Subscrito 100.000.000,00 100.000.000,00 100.000.000,00 100.000.000,00 100.000.000,00 28.880.438,73 <text:s/></text:span></text:p>
        <text:p text:style-name="P241"><text:span text:style-name="T3"><text:s/>Capital Social a Integralizar (9.399.850,97) (9.399.850,97) (9.399.850,97) (13.399.850,97) (44.119.561,27) - <text:s/></text:span><text:span text:style-name="T5"><text:s/></text:span><text:span text:style-name="T17">Reservas de Capital 36.643.593,92 36.643.593,92 36.643.593,92 13.450.000,00 13.450.000,00 - <text:s/></text:span><text:span text:style-name="T18"><text:s/></text:span><text:span text:style-name="T3">Subvenções para Investimentos 36.643.593,92 36.643.593,92 36.643.593,92 13.450.000,00 13.450.000,00 - <text:s/></text:span></text:p>
        <text:p text:style-name="P68"><text:span text:style-name="T5"><text:s/></text:span><text:span text:style-name="T17">Prejuízos Acumulados (26.732.164,88)</text:span><text:span text:style-name="T18"> </text:span><text:span text:style-name="T17">(26.862.198,26)</text:span><text:span text:style-name="T18"> </text:span><text:span text:style-name="T17">(32.106.698,35)</text:span><text:span text:style-name="T18"> </text:span><text:span text:style-name="T17">(40.557.376,32)</text:span><text:span text:style-name="T18"> </text:span><text:span text:style-name="T17">(39.354.434,87)</text:span><text:span text:style-name="T18"> </text:span><text:span text:style-name="T17">(33.235.660,92)</text:span><text:span text:style-name="T18"> </text:span></text:p>
        <table:table table:name="Table24" table:style-name="Table24">
          <table:table-column table:style-name="Table24.A"/>
          <table:table-column table:style-name="Table24.B"/>
          <table:table-column table:style-name="Table24.C"/>
          <table:table-column table:style-name="Table24.B"/>
          <table:table-column table:style-name="Table24.E"/>
          <table:table-column table:style-name="Table24.F"/>
          <table:table-column table:style-name="Table24.G"/>
          <text:soft-page-break/>
          <table:table-row table:style-name="Table24.1">
            <table:table-cell table:style-name="Table24.A1" office:value-type="string">
              <text:p text:style-name="P213"><text:span text:style-name="T18"><text:s/></text:span><text:span text:style-name="T3">Prejuízos Acumulados </text:span></text:p>
            </table:table-cell>
            <table:table-cell table:style-name="Table24.A1" office:value-type="string">
              <text:p text:style-name="P67"><text:span text:style-name="T3">(26.732.164,88) </text:span></text:p>
            </table:table-cell>
            <table:table-cell table:style-name="Table24.A1" office:value-type="string">
              <text:p text:style-name="P67"><text:span text:style-name="T3">(26.862.198,26) </text:span></text:p>
            </table:table-cell>
            <table:table-cell table:style-name="Table24.A1" office:value-type="string">
              <text:p text:style-name="P67"><text:span text:style-name="T3">(32.106.698,35) </text:span></text:p>
            </table:table-cell>
            <table:table-cell table:style-name="Table24.A1" office:value-type="string">
              <text:p text:style-name="P67"><text:span text:style-name="T3">(40.557.376,32) </text:span></text:p>
            </table:table-cell>
            <table:table-cell table:style-name="Table24.A1" office:value-type="string">
              <text:p text:style-name="P67"><text:span text:style-name="T3">(39.354.434,87) </text:span></text:p>
            </table:table-cell>
            <table:table-cell table:style-name="Table24.A1" office:value-type="string">
              <text:p text:style-name="P67"><text:span text:style-name="T3">(33.235.660,92) </text:span></text:p>
            </table:table-cell>
          </table:table-row>
        </table:table>
        <text:p text:style-name="P57"/>
        <text:p text:style-name="P57"/>
        <text:p text:style-name="P184"><text:span text:style-name="T2">O Patrimônio Líquido da MTI totalizou R$ 100.511.578,07 no exercício de 2025, em <text:s/>comparação a R$ 100.381.544,69 registrados em 2024, representando acréscimo nominal de <text:s/>R$ 130.033,38 no período. </text:span></text:p>
        <text:p text:style-name="P34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7.png" text:anchor-type="as-char" svg:width="3.1929in" svg:height="0.6465in" draw:z-index="0"><draw:image xlink:href="Pictures/1000020100000001000000014C77D75F6DC67A52.png" xlink:type="simple" xlink:show="embed" xlink:actuate="onLoad" loext:mime-type="image/png"/></draw:frame></text:p>
        <text:p text:style-name="P154"><text:span text:style-name="T2">A variação positiva evidencia a manutenção do equilíbrio patrimonial e reflete a <text:s/>capacidade de geração e retenção de resultados, bem como a adequada gestão das contas <text:s/>patrimoniais. Com base no quadro abaixo, é possível observar a evolução do Patrimônio <text:s/>Líquido (PL) da MTI, que, em um período de cinco anos, passou de uma situação de Passivo a <text:s/>Descoberto para um PL sólido e sustentável. </text:span></text:p>
        <text:p text:style-name="P239"><text:span text:style-name="T2">7.1 – Capital Social <text:s/></text:span></text:p>
        <text:p text:style-name="P242"><text:span text:style-name="T6">DESCRIÇÃO </text:span><text:span text:style-name="T15">2025 2024 2023 2022 2021 2020 </text:span><text:span text:style-name="T3"><text:s text:c="2"/>Em R$ Em R$ Em R$ Em R$ Em R$ Em R$ <text:s/></text:span></text:p>
        <text:p text:style-name="P243"><text:span text:style-name="T19">PATRIMÔNIO LÍQUIDO 100.511.578,07</text:span><text:span text:style-name="T20"> </text:span><text:span text:style-name="T19">100.381.544,69 95.137.044,60 59.492.772,71 29.976.003,86 (4.355.222,19) </text:span><text:span text:style-name="T20"><text:s/></text:span><text:span text:style-name="T19"><text:s/>Capital Social 90.600.149,03 90.600.149,03 90.600.149,03 86.600.149,03 55.880.438,73 28.880.438,73 </text:span><text:span text:style-name="T20"><text:s text:c="2"/></text:span><text:span text:style-name="T6">Capital Social Subscrito 100.000.000,00 100.000.000,00 100.000.000,00 100.000.000,00 100.000.000,00 28.880.438,73 <text:s/></text:span></text:p>
        <table:table table:name="Table25" table:style-name="Table25">
          <table:table-column table:style-name="Table25.A"/>
          <table:table-column table:style-name="Table25.B"/>
          <table:table-column table:style-name="Table25.C"/>
          <table:table-column table:style-name="Table25.D"/>
          <table:table-column table:style-name="Table25.E"/>
          <table:table-column table:style-name="Table25.D"/>
          <table:table-column table:style-name="Table25.E"/>
          <table:table-row table:style-name="Table25.1">
            <table:table-cell table:style-name="Table25.A1" office:value-type="string">
              <text:p text:style-name="P244"><text:span text:style-name="T6">Capital Social a </text:span></text:p>
              <text:p text:style-name="P100"><text:span text:style-name="T6">Integralizar </text:span></text:p>
            </table:table-cell>
            <table:table-cell table:style-name="Table25.A1" office:value-type="string">
              <text:p text:style-name="P67"><text:span text:style-name="T6">(9.399.850,97) </text:span></text:p>
            </table:table-cell>
            <table:table-cell table:style-name="Table25.A1" office:value-type="string">
              <text:p text:style-name="P67"><text:span text:style-name="T6">(9.399.850,97) </text:span></text:p>
            </table:table-cell>
            <table:table-cell table:style-name="Table25.A1" office:value-type="string">
              <text:p text:style-name="P67"><text:span text:style-name="T6">(9.399.850,97) </text:span></text:p>
            </table:table-cell>
            <table:table-cell table:style-name="Table25.A1" office:value-type="string">
              <text:p text:style-name="P67"><text:span text:style-name="T6">(13.399.850,97) </text:span></text:p>
            </table:table-cell>
            <table:table-cell table:style-name="Table25.A1" office:value-type="string">
              <text:p text:style-name="P67"><text:span text:style-name="T6">(44.119.561,27) </text:span></text:p>
            </table:table-cell>
            <table:table-cell table:style-name="Table25.A1" office:value-type="string">
              <text:p text:style-name="P67"><text:span text:style-name="T6">- </text:span></text:p>
            </table:table-cell>
          </table:table-row>
        </table:table>
        <text:p text:style-name="P57"/>
        <text:p text:style-name="P57"/>
        <text:p text:style-name="P20"><text:span text:style-name="T2">Em decorrência da aprovação da Resolução nº 005/2021, o Capital Social da MTI, <text:s/>anteriormente fixado em R$ 28.880.438,73 (vinte e oito milhões, oitocentos e oitenta mil, <text:s/>quatrocentos e trinta e oito reais e setenta e três centavos), totalmente integralizado em moeda <text:s/>corrente nacional e tendo o Estado de Mato Grosso como único acionista, foi majorado em R$ <text:s/>71.119.561,27 (setenta e um milhões, cento e dezenove mil, quinhentos e sessenta e um reais <text:s/>e vinte e sete centavos), passando a totalizar R$ 100.000.000,00 (cem milhões de reais). <text:s/></text:span></text:p>
        <text:p text:style-name="P245"><text:span text:style-name="T2">Até o encerramento do exercício de 2025, o Tesouro do Estado efetuou aportes no <text:s/>montante de R$ 61.719.710,30 (sessenta e um milhões, setecentos e dezenove mil, setecentos <text:s/>e dez reais e trinta centavos), os quais, somados ao capital anteriormente integralizado, <text:s/>resultam em Capital Social realizado de R$ 90.600.149,03 (noventa milhões, seiscentos mil, <text:s/>cento e quarenta e nove reais e três centavos). <text:s/></text:span></text:p>
        <text:p text:style-name="P90"><text:span text:style-name="T2">Permanece, portanto, saldo a integralizar de R$ 9.399.850,97 (nove milhões, trezentos e <text:s/>noventa e nove mil, oitocentos e cinquenta reais e noventa e sete centavos), correspondente à <text:s/>parcela do aumento de capital ainda não efetivada pelo acionista controlador, conforme <text:s/>previsto no ato autorizativo. <text:s/></text:span></text:p>
        <text:p text:style-name="P238"><text:span text:style-name="T2">7.2 – Subvenções para Investimento </text:span></text:p>
        <text:p text:style-name="P35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4.png" text:anchor-type="as-char" svg:width="3.1929in" svg:height="0.6465in" draw:z-index="0"><draw:image xlink:href="Pictures/1000020100000001000000014C77D75F6DC67A52.png" xlink:type="simple" xlink:show="embed" xlink:actuate="onLoad" loext:mime-type="image/png"/></draw:frame></text:p>
        <text:p text:style-name="P246"><text:soft-page-break/><text:span text:style-name="T13">DESCRIÇÃO </text:span><text:span text:style-name="T6">2025 2024 2023 2022 2021 2020 <text:s text:c="2"/>Em R$ Em R$ Em R$ Em R$ Em R$ Em R$ <text:s/></text:span></text:p>
        <text:p text:style-name="P247"><text:span text:style-name="T9"><text:s/></text:span><text:span text:style-name="T19">Reservas de Capital 36.643.593,92 36.643.593,92 36.643.593,92 13.450.000,00 13.450.000,00 - <text:s/></text:span></text:p>
        <table:table table:name="Table26" table:style-name="Table26">
          <table:table-column table:style-name="Table26.A"/>
          <table:table-column table:style-name="Table26.B"/>
          <table:table-column table:style-name="Table26.C" table:number-columns-repeated="2"/>
          <table:table-column table:style-name="Table26.E"/>
          <table:table-column table:style-name="Table26.C"/>
          <table:table-column table:style-name="Table26.E"/>
          <table:table-row table:style-name="Table26.1">
            <table:table-cell table:style-name="Table26.A1" office:value-type="string">
              <text:p text:style-name="P248"><text:span text:style-name="T6">Subvenções para </text:span></text:p>
              <text:p text:style-name="P100"><text:span text:style-name="T6">Investimentos </text:span></text:p>
            </table:table-cell>
            <table:table-cell table:style-name="Table26.A1" office:value-type="string">
              <text:p text:style-name="P67"><text:span text:style-name="T6">36.643.593,92 </text:span></text:p>
            </table:table-cell>
            <table:table-cell table:style-name="Table26.A1" office:value-type="string">
              <text:p text:style-name="P67"><text:span text:style-name="T6">36.643.593,92 </text:span></text:p>
            </table:table-cell>
            <table:table-cell table:style-name="Table26.A1" office:value-type="string">
              <text:p text:style-name="P67"><text:span text:style-name="T6">36.643.593,92 </text:span></text:p>
            </table:table-cell>
            <table:table-cell table:style-name="Table26.A1" office:value-type="string">
              <text:p text:style-name="P67"><text:span text:style-name="T6">13.450.000,00 </text:span></text:p>
            </table:table-cell>
            <table:table-cell table:style-name="Table26.A1" office:value-type="string">
              <text:p text:style-name="P67"><text:span text:style-name="T6">13.450.000,00 </text:span></text:p>
            </table:table-cell>
            <table:table-cell table:style-name="Table26.A1" office:value-type="string">
              <text:p text:style-name="P67"><text:span text:style-name="T6">- </text:span></text:p>
            </table:table-cell>
          </table:table-row>
        </table:table>
        <text:p text:style-name="P57"/>
        <text:p text:style-name="P57"/>
        <text:p text:style-name="P249"><text:span text:style-name="T2">Referem-se a aportes efetuados pelo Estado de Mato Grosso com a finalidade de <text:s/>fomentar a expansão das atividades econômicas da companhia e viabilizar investimentos <text:s/>voltados à modernização da infraestrutura de Tecnologia da Informação e Comunicação (TIC). <text:s/></text:span></text:p>
        <text:p text:style-name="P6"><text:span text:style-name="T2">Até o exercício de 2023, o tratamento tributário desses valores encontra fundamento <text:s/>no Lei nº 12.973/2014, especificamente em seu art. 30, que disciplina a não tributação, para fins <text:s/>de IRPJ e CSLL, das subvenções para investimento, desde que atendidos os requisitos legais <text:s/>quanto à destinação e à manutenção em reserva específica no patrimônio líquido. <text:s/></text:span></text:p>
        <text:p text:style-name="P238"><text:span text:style-name="T2">7.3 – Lucros e Prejuízos acumulados <text:s/></text:span></text:p>
        <text:p text:style-name="P250"><text:span text:style-name="T13">DESCRIÇÃO </text:span><text:span text:style-name="T6">2025 2024 2023 2022 2021 2020 <text:s/>Em R$ Em R$ Em R$ Em R$ Em R$ Em R$ <text:s/></text:span></text:p>
        <text:p text:style-name="P251"><text:span text:style-name="T20">Prejuízos <text:s/></text:span></text:p>
        <text:p text:style-name="P252"><text:span text:style-name="T22">Acumulados </text:span><text:span text:style-name="T20">(26.732.164,88) (26.862.198,26) (32.106.698,35) (40.557.376,32) (39.354.434,87) (33.235.660,92) </text:span></text:p>
        <table:table table:name="Table27" table:style-name="Table27">
          <table:table-column table:style-name="Table27.A"/>
          <table:table-column table:style-name="Table27.B"/>
          <table:table-column table:style-name="Table27.C"/>
          <table:table-column table:style-name="Table27.B" table:number-columns-repeated="2"/>
          <table:table-column table:style-name="Table27.C"/>
          <table:table-column table:style-name="Table27.G"/>
          <table:table-row table:style-name="Table27.1">
            <table:table-cell table:style-name="Table27.A1" office:value-type="string">
              <text:p text:style-name="P67"><text:span text:style-name="T6">Prejuízos <text:s/></text:span></text:p>
              <text:p text:style-name="P75"><text:span text:style-name="T6">Acumulados </text:span></text:p>
            </table:table-cell>
            <table:table-cell table:style-name="Table27.A1" office:value-type="string">
              <text:p text:style-name="P67"><text:span text:style-name="T6">(26.732.164,88) </text:span></text:p>
            </table:table-cell>
            <table:table-cell table:style-name="Table27.A1" office:value-type="string">
              <text:p text:style-name="P67"><text:span text:style-name="T6">(26.862.198,26) </text:span></text:p>
            </table:table-cell>
            <table:table-cell table:style-name="Table27.A1" office:value-type="string">
              <text:p text:style-name="P67"><text:span text:style-name="T6">(32.106.698,35) </text:span></text:p>
            </table:table-cell>
            <table:table-cell table:style-name="Table27.A1" office:value-type="string">
              <text:p text:style-name="P67"><text:span text:style-name="T6">(40.557.376,32) </text:span></text:p>
            </table:table-cell>
            <table:table-cell table:style-name="Table27.A1" office:value-type="string">
              <text:p text:style-name="P67"><text:span text:style-name="T6">(39.354.434,87) </text:span></text:p>
            </table:table-cell>
            <table:table-cell table:style-name="Table27.A1" office:value-type="string">
              <text:p text:style-name="P67"><text:span text:style-name="T6">(33.235.660,92) </text:span></text:p>
            </table:table-cell>
          </table:table-row>
        </table:table>
        <text:p text:style-name="P57"/>
        <text:p text:style-name="P57"/>
        <text:p text:style-name="P253"><text:span text:style-name="T2">Conforme evidenciado na Demonstração das Mutações do Patrimônio Líquido (DMPL) <text:s/>e na Demonstração do Resultado do Exercício (DRE), a companhia apurou, no exercício de <text:s/>2025, resultado operacional bruto de R$ 504.950,20 (quinhentos e quatro mil, novecentos e <text:s/>cinquenta reais e vinte centavos). A provisão para IRPJ e CSLL, constituída com base no lucro <text:s/>tributável do período, totalizou R$ 147.683,08 (cento e quarenta e sete mil, seiscentos e oitenta <text:s/>e três reais e oito centavos). <text:s/></text:span></text:p>
        <text:p text:style-name="P156"><text:span text:style-name="T2">A rubrica Prejuízos Acumulados encerrou o exercício de 2025 com saldo de R$ <text:s/>26.732.164,88 (vinte e seis milhões, setecentos e trinta e dois mil, cento e sessenta e quatro <text:s/>reais e oitenta e oito centavos), refletindo o histórico de resultados negativos acumulados em <text:s/>exercícios anteriores, líquidos das destinações e absorções ocorridas no período. <text:s/></text:span></text:p>
        <text:p text:style-name="P223"><text:span text:style-name="T2">8 – DEMONSTRAÇÃO DE RESULTADOS DO EXERCICIO <text:s/></text:span></text:p>
        <text:p text:style-name="P36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5.png" text:anchor-type="as-char" svg:width="3.1929in" svg:height="0.6465in" draw:z-index="0"><draw:image xlink:href="Pictures/1000020100000001000000014C77D75F6DC67A52.png" xlink:type="simple" xlink:show="embed" xlink:actuate="onLoad" loext:mime-type="image/png"/></draw:frame></text:p>
        <text:p text:style-name="P254"><text:span text:style-name="T19">DEMONSTRAÇÃO DO RESULTADO DOS EXERCÍCIOS <text:s/></text:span></text:p>
        <text:p text:style-name="P255"><text:soft-page-break/><text:span text:style-name="T13">DESCRIÇÃO </text:span><text:span text:style-name="T6">2025 2024 2023 2022 2021 2020 <text:s text:c="2"/>Em R$ Em R$ Em R$ Em R$ Em R$ Em R$ <text:s/></text:span><text:span text:style-name="T19">RECEITA <text:s/></text:span></text:p>
      </text:section>
      <text:section text:style-name="Sect1" text:name="Section12">
        <text:p text:style-name="P63"><text:span text:style-name="T19">OPERACIONAL <text:s/>BRUTA </text:span><text:span text:style-name="T21"><text:s/></text:span></text:p>
        <text:p text:style-name="P56"><text:span text:style-name="T20">88.800.150,69 </text:span><text:span text:style-name="T19">95.933.472,51 72.384.246,43 71.420.139,89 72.936.680,41 53.836.389,55 <text:s/></text:span></text:p>
      </text:section>
      <text:section text:style-name="Sect2" text:name="Section13">
        <text:p text:style-name="P256"><text:span text:style-name="T6">Venda de Serviços 47.777.463,22 69.019.483,95 72.384.246,43 71.420.139,89 72.936.680,41 53.836.389,55 <text:s/>Parcerias <text:s/></text:span></text:p>
        <text:p text:style-name="P257"><text:span text:style-name="T13">Estratégicas – TIC </text:span><text:span text:style-name="T6">36.235.991,20 25.283.377,27 - - - - <text:s/>Parcerias <text:s/></text:span></text:p>
      </text:section>
      <text:section text:style-name="Sect1" text:name="Section14">
        <text:p text:style-name="P60"><text:span text:style-name="T6">Estratégicas – <text:s/>TELECOM </text:span><text:span text:style-name="T11"><text:s/></text:span></text:p>
        <text:p text:style-name="P76"><text:span text:style-name="T19">DEDUÇÕES DA <text:s/></text:span></text:p>
        <text:p text:style-name="P56"><text:span text:style-name="T6">4.786.696,27 1.630.611,29 - - - - <text:s/></text:span></text:p>
      </text:section>
      <text:section text:style-name="Sect2" text:name="Section15">
        <text:p text:style-name="P258"><text:span text:style-name="T22">RECEITA BRUTA </text:span><text:span text:style-name="T20">(11.840.402,97) </text:span><text:span text:style-name="T19">(13.057.982,24) (11.417.518,61) (10.376.325,45)</text:span><text:span text:style-name="T20"> </text:span><text:span text:style-name="T19">(6.066.065,16) (4.205.696,17) <text:s/></text:span><text:span text:style-name="T6">Tributos sobre <text:s/></text:span></text:p>
        <text:p text:style-name="P259"><text:span text:style-name="T13">Vendas </text:span><text:span text:style-name="T6">(10.242.104,19) (10.637.700,96) (7.745.740,70) (5.022.829,35) (4.548.639,53) (3.067.953,62) <text:s/>Vendas Canceladas (1.598.298,78) (2.420.281,28) (3.671.777,91) (5.353.496,10) (1.517.425,63) (1.137.742,55) <text:s/></text:span><text:span text:style-name="T19">( = ) RECEITA <text:s/></text:span></text:p>
      </text:section>
      <text:section text:style-name="Sect1" text:name="Section16">
        <text:p text:style-name="P61"><text:span text:style-name="T19">OPERACIONAL <text:s/>LIQUIDA </text:span><text:span text:style-name="T21"><text:s/></text:span></text:p>
        <text:p text:style-name="P77"><text:span text:style-name="T19">CUSTOS DOS <text:s/></text:span></text:p>
        <text:p text:style-name="P56"><text:span text:style-name="T19">SERVIÇOS <text:s/></text:span></text:p>
        <text:p text:style-name="P56"><text:span text:style-name="T19">PRESTADOS </text:span><text:span text:style-name="T21"><text:s/></text:span></text:p>
        <text:p text:style-name="P63"><text:span text:style-name="T19">DESPESAS GERAIS <text:s/>E <text:s/></text:span></text:p>
        <text:p text:style-name="P64"><text:span text:style-name="T19">ADMINISTRATIVAS </text:span><text:span text:style-name="T21"><text:s/></text:span><text:span text:style-name="T19">OUTRAS RECEITAS <text:s/></text:span></text:p>
        <text:p text:style-name="P65"><text:span text:style-name="T20">76.959.747,72 </text:span><text:span text:style-name="T19">82.875.490,27 60.966.727,82 61.043.814,44 66.870.615,25 49.630.693,38 <text:s/></text:span><text:span text:style-name="T20">(174.446.325,72) </text:span><text:span text:style-name="T19">(152.012.362,42)</text:span><text:span text:style-name="T20"> </text:span><text:span text:style-name="T19">(129.402.740,02)</text:span><text:span text:style-name="T20"> </text:span><text:span text:style-name="T19">(94.195.848,25)</text:span><text:span text:style-name="T20"> </text:span><text:span text:style-name="T19">(82.870.550,76)</text:span><text:span text:style-name="T20"> </text:span><text:span text:style-name="T19">(77.021.061,78)</text:span><text:span text:style-name="T20"> (52.865.831,93) </text:span><text:span text:style-name="T19">(45.345.389,94) (48.082.224,90) (49.184.993,92)</text:span><text:span text:style-name="T20"> </text:span><text:span text:style-name="T19">(41.169.512,17)</text:span><text:span text:style-name="T20"> </text:span><text:span text:style-name="T19">(34.268.037,87)</text:span><text:span text:style-name="T20"> </text:span></text:p>
      </text:section>
      <text:section text:style-name="Sect2" text:name="Section17">
        <text:p text:style-name="P260"><text:span text:style-name="T22">E DESPESAS </text:span><text:span text:style-name="T20">150.857.360,13 </text:span><text:span text:style-name="T19">117.758.228,78 115.105.667,41 75.745.996,42 55.828.940,04 61.521.094,45 <text:s/></text:span><text:span text:style-name="T6">Subvenções do <text:s/></text:span></text:p>
      </text:section>
      <text:section text:style-name="Sect1" text:name="Section18">
        <text:p text:style-name="P61"><text:span text:style-name="T6">Tesouro Estadual - <text:s/>Investimentos - <text:s/>Fonte 1.501.0000 </text:span><text:span text:style-name="T11"><text:s/></text:span><text:span text:style-name="T19">( = ) RESULTADO <text:s/>ANTES DO IRPJ E <text:s/>CONTRIBUIÇÃO <text:s/>SOCIAL </text:span><text:span text:style-name="T21"><text:s/></text:span></text:p>
        <text:p text:style-name="P66"><text:span text:style-name="T6">- - 23.193.593,92 - 13.450.000,00 - <text:s/></text:span><text:span text:style-name="T20">504.950,20 </text:span><text:span text:style-name="T19">3.275.966,69 21.781.024,23 (6.591.031,31) 12.109.492,36 (137.311,82) <text:s/></text:span></text:p>
      </text:section>
      <text:section text:style-name="Sect2" text:name="Section19">
        <text:p text:style-name="P261"><text:span text:style-name="T6">Imposto de Renda (102.237,56) (784.991,67) - - - - <text:s/>Contribuição Social (45.445,52) (294.837,00) - - - - <text:s/></text:span></text:p>
        <table:table table:name="Table28" table:style-name="Table28">
          <table:table-column table:style-name="Table28.A"/>
          <table:table-column table:style-name="Table28.B"/>
          <table:table-column table:style-name="Table28.C"/>
          <table:table-column table:style-name="Table28.D"/>
          <table:table-column table:style-name="Table28.E"/>
          <table:table-column table:style-name="Table28.F"/>
          <table:table-column table:style-name="Table28.E"/>
          <text:soft-page-break/>
          <table:table-row table:style-name="Table28.1">
            <table:table-cell table:style-name="Table28.A1" office:value-type="string">
              <text:p text:style-name="P262"><text:span text:style-name="T19">( = ) RESULTADO LIQUIDO DO <text:s/></text:span></text:p>
              <text:p text:style-name="P81"><text:span text:style-name="T19">EXERCÍCIO </text:span></text:p>
            </table:table-cell>
            <table:table-cell table:style-name="Table28.A1" office:value-type="string">
              <text:p text:style-name="P67"><text:span text:style-name="T20">357.267,12 </text:span></text:p>
            </table:table-cell>
            <table:table-cell table:style-name="Table28.A1" office:value-type="string">
              <text:p text:style-name="P67"><text:span text:style-name="T19">2.196.138,02 </text:span></text:p>
            </table:table-cell>
            <table:table-cell table:style-name="Table28.A1" office:value-type="string">
              <text:p text:style-name="P67"><text:span text:style-name="T19">21.781.024,23 </text:span></text:p>
            </table:table-cell>
            <table:table-cell table:style-name="Table28.A1" office:value-type="string">
              <text:p text:style-name="P67"><text:span text:style-name="T19">(6.591.031,31) </text:span></text:p>
            </table:table-cell>
            <table:table-cell table:style-name="Table28.A1" office:value-type="string">
              <text:p text:style-name="P67"><text:span text:style-name="T19">12.109.492,36 </text:span></text:p>
            </table:table-cell>
            <table:table-cell table:style-name="Table28.A1" office:value-type="string">
              <text:p text:style-name="P67"><text:span text:style-name="T19">(137.311,82) </text:span></text:p>
            </table:table-cell>
          </table:table-row>
        </table:table>
        <text:p text:style-name="P57"/>
        <text:p text:style-name="P57"/>
        <text:p text:style-name="P263"><text:span text:style-name="T2">Com base nos objetivos estabelecidos em seu Estatuto Social, a MTI presta serviços de <text:s/>TIC a diversos órgãos da administração pública, inclusive por meio de Parcerias Estratégicas <text:s/>formalizadas nos termos da Lei nº 13.303/2016. Os dados extraídos da Demonstração do <text:s/>Resultado do Exercício (DRE) de 2025 evidenciam a composição e o desempenho das receitas <text:s/>no período. <text:s/></text:span></text:p>
        <text:p text:style-name="P264"><text:span text:style-name="T13">DESCRIÇÃO </text:span><text:span text:style-name="T6">2025 2024 2023 2022 2021 2020 <text:s/>Em R$ Em R$ Em R$ Em R$ Em R$ Em R$ <text:s/></text:span></text:p>
        <text:p text:style-name="P265"><text:span text:style-name="T19">RECEITA <text:s/></text:span></text:p>
      </text:section>
      <text:section text:style-name="Sect1" text:name="Section20">
        <text:p text:style-name="P61"><text:span text:style-name="T19">OPERACIONAL <text:s/>BRUTA <text:s/></text:span></text:p>
        <text:p text:style-name="P56"><text:span text:style-name="T20">88.800.150,69 </text:span><text:span text:style-name="T19">95.933.472,51 72.384.246,43 71.420.139,89 72.936.680,41 53.836.389,55 </text:span></text:p>
      </text:section>
      <text:section text:style-name="Sect2" text:name="Section21">
        <text:p text:style-name="P59"/>
        <table:table table:name="Table29" table:style-name="Table29">
          <table:table-column table:style-name="Table29.A"/>
          <table:table-column table:style-name="Table29.B"/>
          <table:table-column table:style-name="Table29.C"/>
          <table:table-column table:style-name="Table29.D"/>
          <table:table-column table:style-name="Table29.E"/>
          <table:table-column table:style-name="Table29.F"/>
          <table:table-column table:style-name="Table29.G"/>
          <table:table-row table:style-name="Table29.1">
            <table:table-cell table:style-name="Table29.A1" office:value-type="string">
              <text:p text:style-name="P213"><text:span text:style-name="T6">Venda de Serviços </text:span></text:p>
            </table:table-cell>
            <table:table-cell table:style-name="Table29.A1" office:value-type="string">
              <text:p text:style-name="P67"><text:span text:style-name="T6">47.777.463,22 </text:span></text:p>
            </table:table-cell>
            <table:table-cell table:style-name="Table29.A1" office:value-type="string">
              <text:p text:style-name="P67"><text:span text:style-name="T6">69.019.483,95 </text:span></text:p>
            </table:table-cell>
            <table:table-cell table:style-name="Table29.A1" office:value-type="string">
              <text:p text:style-name="P67"><text:span text:style-name="T6">72.384.246,43 </text:span></text:p>
            </table:table-cell>
            <table:table-cell table:style-name="Table29.A1" office:value-type="string">
              <text:p text:style-name="P67"><text:span text:style-name="T6">71.420.139,89 </text:span></text:p>
            </table:table-cell>
            <table:table-cell table:style-name="Table29.A1" office:value-type="string">
              <text:p text:style-name="P67"><text:span text:style-name="T6">72.936.680,41 </text:span></text:p>
            </table:table-cell>
            <table:table-cell table:style-name="Table29.A1" office:value-type="string">
              <text:p text:style-name="P67"><text:span text:style-name="T6">53.836.389,55 </text:span></text:p>
            </table:table-cell>
          </table:table-row>
        </table:table>
        <text:p text:style-name="P57"/>
        <text:p text:style-name="P57"/>
        <text:p text:style-name="P22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2.png" text:anchor-type="as-char" svg:width="3.1929in" svg:height="0.6465in" draw:z-index="0"><draw:image xlink:href="Pictures/1000020100000001000000014C77D75F6DC67A52.png" xlink:type="simple" xlink:show="embed" xlink:actuate="onLoad" loext:mime-type="image/png"/></draw:frame></text:p>
        <text:p text:style-name="P266"><text:span text:style-name="T6">Parcerias <text:s/></text:span></text:p>
        <text:p text:style-name="P267"><text:span text:style-name="T13">Estratégicas – TIC </text:span><text:span text:style-name="T6">36.235.991,20 25.283.377,27 - - - - <text:s/></text:span></text:p>
        <table:table table:name="Table30" table:style-name="Table30">
          <table:table-column table:style-name="Table30.A"/>
          <table:table-column table:style-name="Table30.B"/>
          <table:table-column table:style-name="Table30.C"/>
          <table:table-column table:style-name="Table30.D"/>
          <table:table-column table:style-name="Table30.E"/>
          <table:table-column table:style-name="Table30.F"/>
          <table:table-column table:style-name="Table30.G"/>
          <table:table-row table:style-name="Table30.1">
            <table:table-cell table:style-name="Table30.A1" office:value-type="string">
              <text:p text:style-name="P98"><text:span text:style-name="T6">Parcerias </text:span></text:p>
              <text:p text:style-name="P98"><text:span text:style-name="T6">Estratégicas – <text:s/></text:span></text:p>
              <text:p text:style-name="P214"><text:span text:style-name="T6">TELECOM </text:span></text:p>
            </table:table-cell>
            <table:table-cell table:style-name="Table30.A1" office:value-type="string">
              <text:p text:style-name="P67"><text:span text:style-name="T6">4.786.696,27 </text:span></text:p>
            </table:table-cell>
            <table:table-cell table:style-name="Table30.A1" office:value-type="string">
              <text:p text:style-name="P67"><text:span text:style-name="T6">1.630.611,29 </text:span></text:p>
            </table:table-cell>
            <table:table-cell table:style-name="Table30.A1" office:value-type="string">
              <text:p text:style-name="P67"><text:span text:style-name="T6">- </text:span></text:p>
            </table:table-cell>
            <table:table-cell table:style-name="Table30.A1" office:value-type="string">
              <text:p text:style-name="P67"><text:span text:style-name="T6">- </text:span></text:p>
            </table:table-cell>
            <table:table-cell table:style-name="Table30.A1" office:value-type="string">
              <text:p text:style-name="P67"><text:span text:style-name="T6">- </text:span></text:p>
            </table:table-cell>
            <table:table-cell table:style-name="Table30.A1" office:value-type="string">
              <text:p text:style-name="P67"><text:span text:style-name="T6">- </text:span></text:p>
            </table:table-cell>
          </table:table-row>
        </table:table>
        <text:p text:style-name="P57"/>
        <text:p text:style-name="P57"/>
        <text:p text:style-name="P206"><text:span text:style-name="T2">No exercício de 2025, a Receita Operacional Bruta totalizou R$ 88.800.150,69 (oitenta e <text:s/>oito milhões, oitocentos mil, cento e cinquenta reais e sessenta e nove centavos), composta <text:s/>por receitas de Venda de Serviços, no montante de R$ 47.777.463,22 (quarenta e sete milhões, <text:s/>setecentos e setenta e sete mil, quatrocentos e sessenta e três reais e vinte e dois centavos), <text:s/>Parcerias Estratégicas – TIC, no valor de R$ 36.235.991,20 (trinta e seis milhões, duzentos e trinta <text:s/>e cinco mil, novecentos e noventa e um reais e vinte centavos), e Parcerias Estratégicas – <text:s/>Telecom, no montante de R$ 4.786.696,27 (quatro milhões, setecentos e oitenta e seis mil, <text:s/>seiscentos e noventa e seis reais e vinte e sete centavos). <text:s/></text:span></text:p>
        <text:p text:style-name="P173"><text:soft-page-break/><text:span text:style-name="T2">As deduções da receita bruta somaram R$ 11.840.402,97 (onze milhões, oitocentos e <text:s/>quarenta mil, quatrocentos e dois reais e noventa e sete centavos), compostas por tributos <text:s/>sobre vendas (ISSQN, PIS e Cofins) e cancelamentos. Dessa forma, a Receita Operacional Líquida <text:s/>atingiu R$ 76.959.747,72 (setenta e seis milhões, novecentos e cinquenta e nove mil, setecentos <text:s/>e quarenta e sete reais e setenta e dois centavos). <text:s/></text:span></text:p>
        <text:p text:style-name="P185"><text:span text:style-name="T2">O custo dos serviços prestados totalizou R$ 174.446.325,72 (cento e setenta e quatro <text:s/>milhões, quatrocentos e quarenta e seis mil, trezentos e vinte e cinco reais e setenta e dois <text:s/>centavos), sendo composto predominantemente por despesas com pessoal, tanto alocados na <text:s/>sede quanto cedidos, além de gastos com insumos e serviços contratados necessários à <text:s/>execução das atividades finalísticas. <text:s/></text:span></text:p>
        <text:p text:style-name="P245"><text:span text:style-name="T2">As Despesas Gerais e Administrativas somaram R$ 52.865.831,93 (cinquenta e dois <text:s/>milhões, oitocentos e sessenta e cinco mil, oitocentos e trinta e um reais e noventa e três <text:s/>centavos), abrangendo despesas com pessoal administrativo e comercial, bem como demais <text:s/>gastos indispensáveis à manutenção e operação da companhia. <text:s/></text:span></text:p>
        <text:p text:style-name="P268"><text:span text:style-name="T2">A rubrica Outras Receitas e Despesas totalizou R$ 150.857.360,13 (cento e cinquenta <text:s/>milhões, oitocentos e cinquenta e sete mil, trezentos e sessenta reais e treze centavos), </text:span></text:p>
        <text:p text:style-name="P37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  <text:p text:style-name="P1"><draw:frame draw:style-name="fr1" draw:name="image1.png" text:anchor-type="as-char" svg:width="3.1929in" svg:height="0.6465in" draw:z-index="0"><draw:image xlink:href="Pictures/1000020100000001000000014C77D75F6DC67A52.png" xlink:type="simple" xlink:show="embed" xlink:actuate="onLoad" loext:mime-type="image/png"/></draw:frame></text:p>
        <text:p text:style-name="P269"><text:span text:style-name="T2">contemplando receitas e despesas financeiras e outros ingressos operacionais, incluindo as <text:s/>subvenções para custeio nas fontes 1.500.0000 e 1.759.0000. <text:s/></text:span></text:p>
        <text:p text:style-name="P270"><text:span text:style-name="T13">DESCRIÇÃO </text:span><text:span text:style-name="T6">2025 2024 2023 2022 2021 2020 <text:s/>Em R$ Em R$ Em R$ Em R$ Em R$ Em R$ <text:s/></text:span></text:p>
        <text:p text:style-name="P271"><text:span text:style-name="T19">( = ) RESULTADO <text:s/></text:span></text:p>
      </text:section>
      <text:section text:style-name="Sect1" text:name="Section22">
        <text:p text:style-name="P63"><text:span text:style-name="T19">ANTES DO IRPJ E <text:s/>CONTRIBUIÇÃO <text:s/>SOCIAL </text:span><text:span text:style-name="T21"><text:s/></text:span></text:p>
        <text:p text:style-name="P56"><text:span text:style-name="T20">504.950,20 </text:span><text:span text:style-name="T19">3.275.966,69 21.781.024,23 (6.591.031,31) 12.109.492,36 (137.311,82) <text:s/></text:span></text:p>
      </text:section>
      <text:section text:style-name="Sect2" text:name="Section23">
        <text:p text:style-name="P272"><text:span text:style-name="T6">Imposto de Renda (102.237,56) (784.991,67) - - - - <text:s/>Contribuição Social (45.445,52) (294.837,00) - - - - <text:s/></text:span></text:p>
        <table:table table:name="Table31" table:style-name="Table31">
          <table:table-column table:style-name="Table31.A"/>
          <table:table-column table:style-name="Table31.B"/>
          <table:table-column table:style-name="Table31.C"/>
          <table:table-column table:style-name="Table31.D"/>
          <table:table-column table:style-name="Table31.E"/>
          <table:table-column table:style-name="Table31.F"/>
          <table:table-column table:style-name="Table31.G"/>
          <table:table-row table:style-name="Table31.1">
            <table:table-cell table:style-name="Table31.A1" office:value-type="string">
              <text:p text:style-name="P145"><text:span text:style-name="T19">( = ) RESULTADO </text:span></text:p>
              <text:p text:style-name="P80"><text:span text:style-name="T19">LIQUIDO DO <text:s/></text:span></text:p>
              <text:p text:style-name="P82"><text:span text:style-name="T19">EXERCÍCIO </text:span></text:p>
            </table:table-cell>
            <table:table-cell table:style-name="Table31.A1" office:value-type="string">
              <text:p text:style-name="P67"><text:span text:style-name="T20">357.267,12 </text:span></text:p>
            </table:table-cell>
            <table:table-cell table:style-name="Table31.A1" office:value-type="string">
              <text:p text:style-name="P67"><text:span text:style-name="T19">2.196.138,02 </text:span></text:p>
            </table:table-cell>
            <table:table-cell table:style-name="Table31.A1" office:value-type="string">
              <text:p text:style-name="P67"><text:span text:style-name="T19">21.781.024,23 </text:span></text:p>
            </table:table-cell>
            <table:table-cell table:style-name="Table31.A1" office:value-type="string">
              <text:p text:style-name="P67"><text:span text:style-name="T19">(6.591.031,31) </text:span></text:p>
            </table:table-cell>
            <table:table-cell table:style-name="Table31.A1" office:value-type="string">
              <text:p text:style-name="P67"><text:span text:style-name="T19">12.109.492,36 </text:span></text:p>
            </table:table-cell>
            <table:table-cell table:style-name="Table31.A1" office:value-type="string">
              <text:p text:style-name="P67"><text:span text:style-name="T19">(137.311,82) </text:span></text:p>
            </table:table-cell>
          </table:table-row>
        </table:table>
        <text:p text:style-name="P57"/>
        <text:p text:style-name="P57"/>
        <text:p text:style-name="P221"><text:span text:style-name="T2">O Resultado antes do IRPJ e da CSLL foi positivo em R$ 504.950,20 (quinhentos e quatro <text:s/>mil, novecentos e cinquenta reais e vinte centavos). Sobre esse montante, foram constituídas <text:s/>provisões para IRPJ no valor de R$ 102.237,56 (cento e dois mil, duzentos e trinta e sete reais e <text:s/>cinquenta e seis centavos) e para CSLL no valor de R$ 45.445,52 (quarenta e cinco mil, <text:s/>quatrocentos e quarenta e cinco reais e cinquenta e dois centavos), totalizando R$ 147.683,08 <text:s/>(cento e quarenta e sete mil, seiscentos e oitenta e três reais e oito centavos). <text:s/></text:span></text:p>
        <text:p text:style-name="P245"><text:span text:style-name="T2">Assim, o Resultado Líquido do Exercício de 2025 foi de R$ 357.267,12 (trezentos e <text:s/>cinquenta e sete mil, duzentos e sessenta e sete reais e doze centavos), evidenciando <text:s/>manutenção do equilíbrio operacional, ainda que com margem reduzida em relação ao <text:s/>exercício anterior. <text:s/></text:span></text:p>
        <text:p text:style-name="P273"><text:span text:style-name="T2">Cuiabá – MT, 25 de fevereiro de 2026 <text:s/></text:span></text:p>
        <text:p text:style-name="P274"><text:span text:style-name="T2">Cleberson Antônio Sávio Gomes <text:s/></text:span></text:p>
        <text:p text:style-name="P275"><text:span text:style-name="T12">Diretor Presidente <text:s/></text:span></text:p>
      </text:section>
      <text:section text:style-name="Sect1" text:name="Section24">
        <text:p text:style-name="P276"><text:soft-page-break/><text:span text:style-name="T2">Cesar Fernando Berriel Vidotto <text:s/></text:span><text:span text:style-name="T12">Diretor Administrativo <text:s/></text:span></text:p>
        <text:p text:style-name="P277"><text:span text:style-name="T2">Paulo Marcio Pinheiro Macedo </text:span><text:span text:style-name="T12">Diretor de Relacionamento com Cliente <text:s/></text:span></text:p>
        <text:p text:style-name="P278"><text:span text:style-name="T2">Sócrates Farias De Barros <text:s/></text:span></text:p>
        <text:p text:style-name="P279"><text:span text:style-name="T12">Diretor de Tecnologia da Informação e Comunicação <text:s/></text:span></text:p>
        <text:p text:style-name="P280"><text:span text:style-name="T2">Alcindo Fernando da Silva <text:s/></text:span></text:p>
        <text:p text:style-name="P281"><text:span text:style-name="T12">Gerente da Unidade De Gestão Contábil e Fiscal <text:s/>Contador – CRC/MT 014402/O-1</text:span></text:p>
      </text:section>
      <text:section text:style-name="Sect2" text:name="Section25">
        <text:p text:style-name="P38"><text:span text:style-name="T16">EMPRESA MATO-GROSSENSE DE TECNOLOGIA DA INFORMAÇÃO <text:s/>Palácio Paiaguás - Rua Des. Carlos Avalone, s/n - Centro Político Administrativo <text:s/>CEP 78049-903 | Cuiabá - MT <text:s/></text:span></text:p>
        <text:p text:style-name="P39"><text:span text:style-name="T16">(65) 3613-3003 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807in" style:num-format="1" style:print-orientation="portrait" fo:margin-top="0.4764in" fo:margin-bottom="0.248in" fo:margin-left="0.8811in" fo:margin-right="0.7374in" style:writing-mode="lr-tb" style:layout-grid-color="#c0c0c0" style:layout-grid-lines="2782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31" meta:image-count="22" meta:object-count="0" meta:page-count="21" meta:paragraph-count="558" meta:word-count="6639" meta:character-count="49232" meta:non-whitespace-character-count="41808"/>
    <meta:generator>LibreOfficeDev/6.0.5.2$Linux_X86_64 LibreOffice_project/</meta:generator>
  </office:meta>
</office:document-meta>
</file>