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E60000002F947D8E6583ADC0CE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3715in" fo:margin-left="0in" fo:margin-top="0in" fo:margin-bottom="0in" fo:break-before="auto" fo:break-after="auto" table:align="left"/>
    </style:style>
    <style:style style:name="Table1.A" style:family="table-column">
      <style:table-column-properties style:column-width="3.7347in"/>
    </style:style>
    <style:style style:name="Table1.B" style:family="table-column">
      <style:table-column-properties style:column-width="2.6361in"/>
    </style:style>
    <style:style style:name="Table1.1" style:family="table-row">
      <style:table-row-properties style:min-row-height="0.2514in" fo:keep-together="auto"/>
    </style:style>
    <style:style style:name="Table1.A1" style:family="table-cell">
      <style:table-cell-properties style:vertical-align="" fo:padding="0.0694in" fo:border="1pt solid #000000"/>
    </style:style>
    <style:style style:name="Table2" style:family="table">
      <style:table-properties style:width="6.3715in" fo:margin-left="0in" fo:margin-top="0in" fo:margin-bottom="0in" fo:break-before="auto" fo:break-after="auto" table:align="left"/>
    </style:style>
    <style:style style:name="Table2.A" style:family="table-column">
      <style:table-column-properties style:column-width="3.7347in"/>
    </style:style>
    <style:style style:name="Table2.B" style:family="table-column">
      <style:table-column-properties style:column-width="2.6361in"/>
    </style:style>
    <style:style style:name="Table2.1" style:family="table-row">
      <style:table-row-properties style:min-row-height="0.4882in" fo:keep-together="auto"/>
    </style:style>
    <style:style style:name="Table2.A1" style:family="table-cell">
      <style:table-cell-properties style:vertical-align="" fo:padding="0.0694in" fo:border="1pt solid #000000"/>
    </style:style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3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999999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6" style:family="paragraph" style:parent-style-name="Standard">
      <style:paragraph-properties fo:margin-left="0in" fo:margin-right="0in" fo:margin-top="0.0043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.0492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in" fo:margin-right="0in" fo:margin-top="0.0047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in" fo:margin-right="0in" fo:margin-top="0.0047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in" fo:margin-right="0in" fo:margin-top="0.0047in" fo:margin-bottom="0in" loext:contextual-spacing="false" fo:line-height="237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in" fo:margin-right="0in" fo:margin-top="0.0508in" fo:margin-bottom="0in" loext:contextual-spacing="false" fo:line-height="114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in" fo:margin-right="0in" fo:margin-top="0.0252in" fo:margin-bottom="0in" loext:contextual-spacing="false" fo:line-height="114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in" fo:margin-right="0in" fo:margin-top="0.0134in" fo:margin-bottom="0in" loext:contextual-spacing="false" fo:line-height="114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0in" fo:margin-right="0in" fo:margin-top="0.1902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" style:family="paragraph" style:parent-style-name="Standard">
      <style:paragraph-properties fo:margin-left="0in" fo:margin-right="0in" fo:margin-top="0.7453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0in" fo:margin-right="0in" fo:margin-top="0.0071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0.6055in" fo:margin-right="0.5925in" fo:margin-top="0.2819in" fo:margin-bottom="0in" loext:contextual-spacing="false" fo:line-height="238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" style:family="paragraph" style:parent-style-name="Standard">
      <style:paragraph-properties fo:margin-left="0.002in" fo:margin-right="-0.0043in" fo:margin-top="0.0429in" fo:margin-bottom="0in" loext:contextual-spacing="false" fo:line-height="150%" fo:text-align="justify" style:justify-single-word="false" fo:keep-together="auto" fo:orphans="0" fo:widows="0" fo:text-indent="0.5016in" style:auto-text-indent="false" fo:break-before="auto" fo:break-after="auto" fo:padding="0in" fo:border="none" fo:keep-with-next="auto"/>
    </style:style>
    <style:style style:name="P19" style:family="paragraph" style:parent-style-name="Standard">
      <style:paragraph-properties fo:margin-left="0.0055in" fo:margin-right="-0.0035in" fo:margin-top="0.1898in" fo:margin-bottom="0in" loext:contextual-spacing="false" fo:line-height="150%" fo:text-align="justify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20" style:family="paragraph" style:parent-style-name="Standard">
      <style:paragraph-properties fo:margin-left="0.0055in" fo:margin-right="-0.0035in" fo:margin-top="0.1882in" fo:margin-bottom="0in" loext:contextual-spacing="false" fo:line-height="150%" fo:text-align="justify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21" style:family="paragraph" style:parent-style-name="Standard">
      <style:paragraph-properties fo:margin-left="0.0055in" fo:margin-right="-0.0035in" fo:margin-top="0.189in" fo:margin-bottom="0in" loext:contextual-spacing="false" fo:line-height="150%" fo:text-align="justify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22" style:family="paragraph" style:parent-style-name="Standard">
      <style:paragraph-properties fo:margin-left="0.0055in" fo:margin-right="-0.0035in" fo:margin-top="0.1902in" fo:margin-bottom="0in" loext:contextual-spacing="false" fo:line-height="150%" fo:text-align="justify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23" style:family="paragraph" style:parent-style-name="Standard">
      <style:paragraph-properties fo:margin-left="0.7008in" fo:margin-right="0.6917in" fo:margin-top="0.35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4" style:family="paragraph" style:parent-style-name="Standard">
      <style:paragraph-properties fo:margin-left="0.7008in" fo:margin-right="0.6917in" fo:margin-top="0.3035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5" style:family="paragraph" style:parent-style-name="Standard">
      <style:paragraph-properties fo:margin-left="0.7008in" fo:margin-right="0.6917in" fo:margin-top="0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6" style:family="paragraph" style:parent-style-name="Standard">
      <style:paragraph-properties fo:margin-left="0.7008in" fo:margin-right="0.6917in" fo:margin-top="0.3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" style:family="paragraph" style:parent-style-name="Standard">
      <style:paragraph-properties fo:margin-left="0.7008in" fo:margin-right="0.6917in" fo:margin-top="0.3339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8" style:family="paragraph" style:parent-style-name="Standard">
      <style:paragraph-properties fo:margin-left="0.7008in" fo:margin-right="0.6917in" fo:margin-top="0.2016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9" style:family="paragraph" style:parent-style-name="Standard">
      <style:paragraph-properties fo:margin-left="0.7008in" fo:margin-right="0.6917in" fo:margin-top="0.5453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0" style:family="paragraph" style:parent-style-name="Standard">
      <style:paragraph-properties fo:margin-left="0.7008in" fo:margin-right="0.6917in" fo:margin-top="0.4354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1" style:family="paragraph" style:parent-style-name="Standard">
      <style:paragraph-properties fo:margin-left="0.7008in" fo:margin-right="0.6917in" fo:margin-top="0.1201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2" style:family="paragraph" style:parent-style-name="Standard">
      <style:paragraph-properties fo:margin-left="0.7008in" fo:margin-right="0.6917in" fo:margin-top="0.1835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3" style:family="paragraph" style:parent-style-name="Standard">
      <style:paragraph-properties fo:margin-left="0.7008in" fo:margin-right="0.6917in" fo:margin-top="0.1673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4" style:family="paragraph" style:parent-style-name="Standard">
      <style:paragraph-properties fo:margin-left="0.7008in" fo:margin-right="0.6917in" fo:margin-top="1.6291in" fo:margin-bottom="0in" loext:contextual-spacing="false" fo:line-height="95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5" style:family="paragraph" style:parent-style-name="Standard">
      <style:paragraph-properties fo:margin-left="0.0055in" fo:margin-right="-0.0028in" fo:margin-top="0.1083in" fo:margin-bottom="0in" loext:contextual-spacing="false" fo:line-height="149%" fo:text-align="justify" style:justify-single-word="false" fo:keep-together="auto" fo:orphans="0" fo:widows="0" fo:text-indent="0.0063in" style:auto-text-indent="false" fo:break-before="auto" fo:break-after="auto" fo:padding="0in" fo:border="none" fo:keep-with-next="auto"/>
    </style:style>
    <style:style style:name="P36" style:family="paragraph" style:parent-style-name="Standard">
      <style:paragraph-properties fo:margin-left="0.0126in" fo:margin-right="1.4008in" fo:margin-top="0.1902in" fo:margin-bottom="0in" loext:contextual-spacing="false" fo:line-height="233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7" style:family="paragraph" style:parent-style-name="Standard">
      <style:paragraph-properties fo:margin-left="0in" fo:margin-right="0.4772in" fo:margin-top="0.05in" fo:margin-bottom="0in" loext:contextual-spacing="false" fo:line-height="234%" fo:text-align="start" style:justify-single-word="false" fo:keep-together="auto" fo:orphans="0" fo:widows="0" fo:text-indent="0.0118in" style:auto-text-indent="false" fo:break-before="auto" fo:break-after="auto" fo:padding="0in" fo:border="none" fo:keep-with-next="auto"/>
    </style:style>
    <style:style style:name="P38" style:family="paragraph" style:parent-style-name="Standard">
      <style:paragraph-properties fo:margin-left="0in" fo:margin-right="-0.0028in" fo:margin-top="0in" fo:margin-bottom="0in" loext:contextual-spacing="false" fo:line-height="133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9" style:family="paragraph" style:parent-style-name="Standard">
      <style:paragraph-properties fo:margin-left="0.0055in" fo:margin-right="-0.0035in" fo:margin-top="0.189in" fo:margin-bottom="0in" loext:contextual-spacing="false" fo:line-height="150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40" style:family="paragraph" style:parent-style-name="Standard">
      <style:paragraph-properties fo:margin-left="0.0055in" fo:margin-right="-0.0035in" fo:margin-top="0.2736in" fo:margin-bottom="0in" loext:contextual-spacing="false" fo:line-height="149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41" style:family="paragraph" style:parent-style-name="Standard">
      <style:paragraph-properties fo:margin-left="0.0055in" fo:margin-right="-0.0035in" fo:margin-top="0.1882in" fo:margin-bottom="0in" loext:contextual-spacing="false" fo:line-height="150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42" style:family="paragraph" style:parent-style-name="Standard">
      <style:paragraph-properties fo:margin-left="0.0055in" fo:margin-right="-0.0035in" fo:margin-top="0.1898in" fo:margin-bottom="0in" loext:contextual-spacing="false" fo:line-height="150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43" style:family="paragraph" style:parent-style-name="Standard">
      <style:paragraph-properties fo:margin-left="0.0055in" fo:margin-right="-0.0035in" fo:margin-top="0.1902in" fo:margin-bottom="0in" loext:contextual-spacing="false" fo:line-height="149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44" style:family="paragraph" style:parent-style-name="Standard">
      <style:paragraph-properties fo:margin-left="0.0063in" fo:margin-right="-0.0035in" fo:margin-top="0.1882in" fo:margin-bottom="0in" loext:contextual-spacing="false" fo:line-height="150%" fo:text-align="justify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45" style:family="paragraph" style:parent-style-name="Standard">
      <style:paragraph-properties fo:margin-left="0.0055in" fo:margin-right="-0.0028in" fo:margin-top="0.1898in" fo:margin-bottom="0in" loext:contextual-spacing="false" fo:line-height="149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46" style:family="paragraph" style:parent-style-name="Standard">
      <style:paragraph-properties fo:margin-left="0.0055in" fo:margin-right="-0.0028in" fo:margin-top="0.1898in" fo:margin-bottom="0in" loext:contextual-spacing="false" fo:line-height="150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47" style:family="paragraph" style:parent-style-name="Standard">
      <style:paragraph-properties fo:margin-left="0.0055in" fo:margin-right="-0.0028in" fo:margin-top="0.1882in" fo:margin-bottom="0in" loext:contextual-spacing="false" fo:line-height="150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48" style:family="paragraph" style:parent-style-name="Standard">
      <style:paragraph-properties fo:margin-left="0.0055in" fo:margin-right="-0.0035in" fo:margin-top="0.1083in" fo:margin-bottom="0in" loext:contextual-spacing="false" fo:line-height="150%" fo:text-align="justify" style:justify-single-word="false" fo:keep-together="auto" fo:orphans="0" fo:widows="0" fo:text-indent="0.0047in" style:auto-text-indent="false" fo:break-before="auto" fo:break-after="auto" fo:padding="0in" fo:border="none" fo:keep-with-next="auto"/>
    </style:style>
    <style:style style:name="P49" style:family="paragraph" style:parent-style-name="Standard">
      <style:paragraph-properties fo:margin-left="0.0063in" fo:margin-right="-0.0035in" fo:margin-top="0.1882in" fo:margin-bottom="0in" loext:contextual-spacing="false" fo:line-height="150%" fo:text-align="justify" style:justify-single-word="false" fo:keep-together="auto" fo:orphans="0" fo:widows="0" fo:text-indent="0.5055in" style:auto-text-indent="false" fo:break-before="auto" fo:break-after="auto" fo:padding="0in" fo:border="none" fo:keep-with-next="auto"/>
    </style:style>
    <style:style style:name="P50" style:family="paragraph" style:parent-style-name="Standard">
      <style:paragraph-properties fo:margin-left="0.0063in" fo:margin-right="-0.002in" fo:margin-top="0.1902in" fo:margin-bottom="0in" loext:contextual-spacing="false" fo:line-height="149%" fo:text-align="start" style:justify-single-word="false" fo:keep-together="auto" fo:orphans="0" fo:widows="0" fo:text-indent="0.4972in" style:auto-text-indent="false" fo:break-before="auto" fo:break-after="auto" fo:padding="0in" fo:border="none" fo:keep-with-next="auto"/>
    </style:style>
    <style:style style:name="P51" style:family="paragraph" style:parent-style-name="Standard">
      <style:paragraph-properties fo:margin-left="0in" fo:margin-right="0.9866in" fo:margin-top="0.208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2" style:family="paragraph" style:parent-style-name="Standard">
      <style:paragraph-properties fo:margin-left="0in" fo:margin-right="0.2783in" fo:margin-top="0.05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3" style:family="paragraph" style:parent-style-name="Standard">
      <style:paragraph-properties fo:margin-left="0.3236in" fo:margin-right="0in" fo:margin-top="0.275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4" style:family="paragraph" style:parent-style-name="Standard">
      <style:paragraph-properties fo:margin-left="0.2453in" fo:margin-right="1.2453in" fo:margin-top="0.0457in" fo:margin-bottom="0in" loext:contextual-spacing="false" fo:line-height="121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5" style:family="paragraph" style:parent-style-name="Standard">
      <style:paragraph-properties fo:margin-left="0in" fo:margin-right="1.2453in" fo:margin-top="0.275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6" style:family="paragraph" style:parent-style-name="Standard">
      <style:paragraph-properties fo:margin-left="1.1154in" fo:margin-right="0in" fo:margin-top="0.049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7" style:family="paragraph" style:parent-style-name="Standard">
      <style:paragraph-properties fo:margin-left="1.0984in" fo:margin-right="0in" fo:margin-top="0.050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8" style:family="paragraph" style:parent-style-name="Standard">
      <style:paragraph-properties fo:margin-left="0.5583in" fo:margin-right="0in" fo:margin-top="0.0508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9" style:family="paragraph" style:parent-style-name="Standard">
      <style:paragraph-properties fo:margin-left="0.1382in" fo:margin-right="0.0839in" fo:margin-top="0in" fo:margin-bottom="0in" loext:contextual-spacing="false" fo:line-height="118%" fo:text-align="center" style:justify-single-word="false" fo:keep-together="auto" fo:orphans="0" fo:widows="0" fo:text-indent="0in" style:auto-text-indent="false" fo:padding="0in" fo:border="none" fo:keep-with-next="auto"/>
    </style:style>
    <style:style style:name="P60" style:family="paragraph" style:parent-style-name="Standard">
      <style:paragraph-properties fo:margin-left="0.002in" fo:margin-right="-0.0035in" fo:margin-top="0in" fo:margin-bottom="0in" loext:contextual-spacing="false" fo:line-height="150%" fo:text-align="justify" style:justify-single-word="false" fo:keep-together="auto" fo:orphans="0" fo:widows="0" fo:text-indent="0.5098in" style:auto-text-indent="false" fo:break-before="auto" fo:break-after="auto" fo:padding="0in" fo:border="none" fo:keep-with-next="auto"/>
    </style:style>
    <style:style style:name="P61" style:family="paragraph" style:parent-style-name="Standard">
      <style:paragraph-properties fo:margin-left="0.002in" fo:margin-right="-0.0035in" fo:margin-top="0.1882in" fo:margin-bottom="0in" loext:contextual-spacing="false" fo:line-height="150%" fo:text-align="justify" style:justify-single-word="false" fo:keep-together="auto" fo:orphans="0" fo:widows="0" fo:text-indent="0.5098in" style:auto-text-indent="false" fo:break-before="auto" fo:break-after="auto" fo:padding="0in" fo:border="none" fo:keep-with-next="auto"/>
    </style:style>
    <style:style style:name="P62" style:family="paragraph" style:parent-style-name="Standard">
      <style:paragraph-properties fo:margin-left="0.002in" fo:margin-right="-0.0035in" fo:margin-top="0.189in" fo:margin-bottom="0in" loext:contextual-spacing="false" fo:line-height="150%" fo:text-align="justify" style:justify-single-word="false" fo:keep-together="auto" fo:orphans="0" fo:widows="0" fo:text-indent="0.5098in" style:auto-text-indent="false" fo:break-before="auto" fo:break-after="auto" fo:padding="0in" fo:border="none" fo:keep-with-next="auto"/>
    </style:style>
    <style:style style:name="P63" style:family="paragraph" style:parent-style-name="Standard">
      <style:paragraph-properties fo:margin-left="0in" fo:margin-right="-0.0035in" fo:margin-top="0.1882in" fo:margin-bottom="0in" loext:contextual-spacing="false" fo:line-height="150%" fo:text-align="justify" style:justify-single-word="false" fo:keep-together="auto" fo:orphans="0" fo:widows="0" fo:text-indent="0.5043in" style:auto-text-indent="false" fo:break-before="auto" fo:break-after="auto" fo:padding="0in" fo:border="none" fo:keep-with-next="auto"/>
    </style:style>
    <style:style style:name="P64" style:family="paragraph" style:parent-style-name="Standard">
      <style:paragraph-properties fo:margin-left="0.5043in" fo:margin-right="0in" fo:margin-top="0.188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5" style:family="paragraph" style:parent-style-name="Standard">
      <style:paragraph-properties fo:margin-left="0.0055in" fo:margin-right="-0.0028in" fo:margin-top="0.1083in" fo:margin-bottom="0in" loext:contextual-spacing="false" fo:line-height="149%" fo:text-align="start" style:justify-single-word="false" fo:keep-together="auto" fo:orphans="0" fo:widows="0" fo:text-indent="-0.0035in" style:auto-text-indent="false" fo:break-before="auto" fo:break-after="auto" fo:padding="0in" fo:border="none" fo:keep-with-next="auto"/>
    </style:style>
    <style:style style:name="P66" style:family="paragraph" style:parent-style-name="Standard">
      <style:paragraph-properties fo:margin-left="0.0055in" fo:margin-right="-0.0028in" fo:margin-top="0.1898in" fo:margin-bottom="0in" loext:contextual-spacing="false" fo:line-height="150%" fo:text-align="justify" style:justify-single-word="false" fo:keep-together="auto" fo:orphans="0" fo:widows="0" fo:text-indent="0.5008in" style:auto-text-indent="false" fo:break-before="auto" fo:break-after="auto" fo:padding="0in" fo:border="none" fo:keep-with-next="auto"/>
    </style:style>
    <style:style style:name="P67" style:family="paragraph" style:parent-style-name="Standard">
      <style:paragraph-properties fo:margin-left="0.0028in" fo:margin-right="-0.0035in" fo:margin-top="0.1882in" fo:margin-bottom="0in" loext:contextual-spacing="false" fo:line-height="150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68" style:family="paragraph" style:parent-style-name="Standard">
      <style:paragraph-properties fo:margin-left="0.0063in" fo:margin-right="-0.0028in" fo:margin-top="0.1882in" fo:margin-bottom="0in" loext:contextual-spacing="false" fo:line-height="150%" fo:text-align="justify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69" style:family="paragraph" style:parent-style-name="Standard">
      <style:paragraph-properties fo:margin-left="0.0028in" fo:margin-right="-0.0028in" fo:margin-top="0.1882in" fo:margin-bottom="0in" loext:contextual-spacing="false" fo:line-height="150%" fo:text-align="start" style:justify-single-word="false" fo:keep-together="auto" fo:orphans="0" fo:widows="0" fo:text-indent="0.5028in" style:auto-text-indent="false" fo:break-before="auto" fo:break-after="auto" fo:padding="0in" fo:border="none" fo:keep-with-next="auto"/>
    </style:style>
    <style:style style:name="P70" style:family="paragraph" style:parent-style-name="Standard">
      <style:paragraph-properties fo:margin-left="0.0028in" fo:margin-right="-0.002in" fo:margin-top="0.1083in" fo:margin-bottom="0in" loext:contextual-spacing="false" fo:line-height="149%" fo:text-align="justify" style:justify-single-word="false" fo:keep-together="auto" fo:orphans="0" fo:widows="0" fo:text-indent="0.0028in" style:auto-text-indent="false" fo:break-before="auto" fo:break-after="auto" fo:padding="0in" fo:border="none" fo:keep-with-next="auto"/>
    </style:style>
    <style:style style:name="P71" style:family="paragraph" style:parent-style-name="Standard">
      <style:paragraph-properties fo:margin-left="0.002in" fo:margin-right="-0.0035in" fo:margin-top="0.1902in" fo:margin-bottom="0in" loext:contextual-spacing="false" fo:line-height="150%" fo:text-align="justify" style:justify-single-word="false" fo:keep-together="auto" fo:orphans="0" fo:widows="0" fo:text-indent="0.5043in" style:auto-text-indent="false" fo:break-before="auto" fo:break-after="auto" fo:padding="0in" fo:border="none" fo:keep-with-next="auto"/>
    </style:style>
    <style:style style:name="P72" style:family="paragraph" style:parent-style-name="Standard">
      <style:paragraph-properties fo:margin-left="0.0028in" fo:margin-right="-0.0035in" fo:margin-top="0.1882in" fo:margin-bottom="0in" loext:contextual-spacing="false" fo:line-height="150%" fo:text-align="justify" style:justify-single-word="false" fo:keep-together="auto" fo:orphans="0" fo:widows="0" fo:text-indent="0.5091in" style:auto-text-indent="false" fo:break-before="auto" fo:break-after="auto" fo:padding="0in" fo:border="none" fo:keep-with-next="auto"/>
    </style:style>
    <style:style style:name="P73" style:family="paragraph" style:parent-style-name="Standard">
      <style:paragraph-properties fo:margin-left="0.002in" fo:margin-right="-0.0035in" fo:margin-top="0.1083in" fo:margin-bottom="0in" loext:contextual-spacing="false" fo:line-height="149%" fo:text-align="start" style:justify-single-word="false" fo:keep-together="auto" fo:orphans="0" fo:widows="0" fo:text-indent="0.0035in" style:auto-text-indent="false" fo:break-before="auto" fo:break-after="auto" fo:padding="0in" fo:border="none" fo:keep-with-next="auto"/>
    </style:style>
    <style:style style:name="P74" style:family="paragraph" style:parent-style-name="Standard">
      <style:paragraph-properties fo:margin-left="0.0043in" fo:margin-right="-0.0035in" fo:margin-top="0.189in" fo:margin-bottom="0in" loext:contextual-spacing="false" fo:line-height="150%" fo:text-align="justify" style:justify-single-word="false" fo:keep-together="auto" fo:orphans="0" fo:widows="0" fo:text-indent="0.5028in" style:auto-text-indent="false" fo:break-before="auto" fo:break-after="auto" fo:padding="0in" fo:border="none" fo:keep-with-next="auto"/>
    </style:style>
    <style:style style:name="P75" style:family="paragraph" style:parent-style-name="Standard">
      <style:paragraph-properties fo:margin-left="0.011in" fo:margin-right="-0.002in" fo:margin-top="0.1898in" fo:margin-bottom="0in" loext:contextual-spacing="false" fo:line-height="149%" fo:text-align="start" style:justify-single-word="false" fo:keep-together="auto" fo:orphans="0" fo:widows="0" fo:text-indent="0.4925in" style:auto-text-indent="false" fo:break-before="auto" fo:break-after="auto" fo:padding="0in" fo:border="none" fo:keep-with-next="auto"/>
    </style:style>
    <style:style style:name="P76" style:family="paragraph" style:parent-style-name="Standard">
      <style:paragraph-properties fo:margin-left="0.011in" fo:margin-right="-0.002in" fo:margin-top="0.1083in" fo:margin-bottom="0in" loext:contextual-spacing="false" fo:line-height="149%" fo:text-align="start" style:justify-single-word="false" fo:keep-together="auto" fo:orphans="0" fo:widows="0" fo:text-indent="0.4925in" style:auto-text-indent="false" fo:break-before="auto" fo:break-after="auto" fo:padding="0in" fo:border="none" fo:keep-with-next="auto"/>
    </style:style>
    <style:style style:name="P77" style:family="paragraph" style:parent-style-name="Standard">
      <style:paragraph-properties fo:margin-left="0.002in" fo:margin-right="-0.0035in" fo:margin-top="0.1882in" fo:margin-bottom="0in" loext:contextual-spacing="false" fo:line-height="150%" fo:text-align="justify" style:justify-single-word="false" fo:keep-together="auto" fo:orphans="0" fo:widows="0" fo:text-indent="0.5016in" style:auto-text-indent="false" fo:break-before="auto" fo:break-after="auto" fo:padding="0in" fo:border="none" fo:keep-with-next="auto"/>
    </style:style>
    <style:style style:name="P78" style:family="paragraph" style:parent-style-name="Standard">
      <style:paragraph-properties fo:margin-left="0.002in" fo:margin-right="-0.0043in" fo:margin-top="0.1882in" fo:margin-bottom="0in" loext:contextual-spacing="false" fo:line-height="150%" fo:text-align="justify" style:justify-single-word="false" fo:keep-together="auto" fo:orphans="0" fo:widows="0" fo:text-indent="0.5035in" style:auto-text-indent="false" fo:break-before="auto" fo:break-after="auto" fo:padding="0in" fo:border="none" fo:keep-with-next="auto"/>
    </style:style>
    <style:style style:name="P79" style:family="paragraph" style:parent-style-name="Standard">
      <style:paragraph-properties fo:margin-left="0.0138in" fo:margin-right="0in" fo:margin-top="0.196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0" style:family="paragraph" style:parent-style-name="Standard">
      <style:paragraph-properties fo:margin-left="0.0138in" fo:margin-right="0in" fo:margin-top="0.197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1" style:family="paragraph" style:parent-style-name="Standard">
      <style:paragraph-properties fo:margin-left="0.0138in" fo:margin-right="0in" fo:margin-top="0.281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2" style:family="paragraph" style:parent-style-name="Standard">
      <style:paragraph-properties fo:margin-left="0.002in" fo:margin-right="-0.0028in" fo:margin-top="0.1083in" fo:margin-bottom="0in" loext:contextual-spacing="false" fo:line-height="149%" fo:text-align="justify" style:justify-single-word="false" fo:keep-together="auto" fo:orphans="0" fo:widows="0" fo:text-indent="0.0091in" style:auto-text-indent="false" fo:break-before="auto" fo:break-after="auto" fo:padding="0in" fo:border="none" fo:keep-with-next="auto"/>
    </style:style>
    <style:style style:name="P83" style:family="paragraph" style:parent-style-name="Standard">
      <style:paragraph-properties fo:margin-left="0.002in" fo:margin-right="-0.0035in" fo:margin-top="0.1984in" fo:margin-bottom="0in" loext:contextual-spacing="false" fo:line-height="149%" fo:text-align="justify" style:justify-single-word="false" fo:keep-together="auto" fo:orphans="0" fo:widows="0" fo:text-indent="0.0118in" style:auto-text-indent="false" fo:break-before="auto" fo:break-after="auto" fo:padding="0in" fo:border="none" fo:keep-with-next="auto"/>
    </style:style>
    <style:style style:name="P84" style:family="paragraph" style:parent-style-name="Standard">
      <style:paragraph-properties fo:margin-left="0.0055in" fo:margin-right="-0.0035in" fo:margin-top="0.1972in" fo:margin-bottom="0in" loext:contextual-spacing="false" fo:line-height="150%" fo:text-align="justify" style:justify-single-word="false" fo:keep-together="auto" fo:orphans="0" fo:widows="0" fo:text-indent="0.0075in" style:auto-text-indent="false" fo:break-before="auto" fo:break-after="auto" fo:padding="0in" fo:border="none" fo:keep-with-next="auto"/>
    </style:style>
    <style:style style:name="P85" style:family="paragraph" style:parent-style-name="Standard">
      <style:paragraph-properties fo:margin-left="0.0055in" fo:margin-right="-0.0035in" fo:margin-top="0.1965in" fo:margin-bottom="0in" loext:contextual-spacing="false" fo:line-height="150%" fo:text-align="justify" style:justify-single-word="false" fo:keep-together="auto" fo:orphans="0" fo:widows="0" fo:text-indent="0.0083in" style:auto-text-indent="false" fo:break-before="auto" fo:break-after="auto" fo:padding="0in" fo:border="none" fo:keep-with-next="auto"/>
    </style:style>
    <style:style style:name="P86" style:family="paragraph" style:parent-style-name="Standard">
      <style:paragraph-properties fo:margin-left="0.0063in" fo:margin-right="-0.0028in" fo:margin-top="0.198in" fo:margin-bottom="0in" loext:contextual-spacing="false" fo:line-height="149%" fo:text-align="justify" style:justify-single-word="false" fo:keep-together="auto" fo:orphans="0" fo:widows="0" fo:text-indent="0.0075in" style:auto-text-indent="false" fo:break-before="auto" fo:break-after="auto" fo:padding="0in" fo:border="none" fo:keep-with-next="auto"/>
    </style:style>
    <style:style style:name="P87" style:family="paragraph" style:parent-style-name="Standard">
      <style:paragraph-properties fo:margin-left="0.002in" fo:margin-right="-0.0035in" fo:margin-top="0.189in" fo:margin-bottom="0in" loext:contextual-spacing="false" fo:line-height="150%" fo:text-align="justify" style:justify-single-word="false" fo:keep-together="auto" fo:orphans="0" fo:widows="0" fo:text-indent="0.5035in" style:auto-text-indent="false" fo:break-before="auto" fo:break-after="auto" fo:padding="0in" fo:border="none" fo:keep-with-next="auto"/>
    </style:style>
    <style:style style:name="P88" style:family="paragraph" style:parent-style-name="Standard">
      <style:paragraph-properties fo:margin-left="0.002in" fo:margin-right="-0.0035in" fo:margin-top="0.1882in" fo:margin-bottom="0in" loext:contextual-spacing="false" fo:line-height="150%" fo:text-align="justify" style:justify-single-word="false" fo:keep-together="auto" fo:orphans="0" fo:widows="0" fo:text-indent="0.5035in" style:auto-text-indent="false" fo:break-before="auto" fo:break-after="auto" fo:padding="0in" fo:border="none" fo:keep-with-next="auto"/>
    </style:style>
    <style:style style:name="P89" style:family="paragraph" style:parent-style-name="Standard">
      <style:paragraph-properties fo:margin-left="0in" fo:margin-right="-0.0043in" fo:margin-top="0.1882in" fo:margin-bottom="0in" loext:contextual-spacing="false" fo:line-height="150%" fo:text-align="justify" style:justify-single-word="false" fo:keep-together="auto" fo:orphans="0" fo:widows="0" fo:text-indent="0.5063in" style:auto-text-indent="false" fo:break-before="auto" fo:break-after="auto" fo:padding="0in" fo:border="none" fo:keep-with-next="auto"/>
    </style:style>
    <style:style style:name="P90" style:family="paragraph" style:parent-style-name="Standard">
      <style:paragraph-properties fo:margin-left="0.0126in" fo:margin-right="-0.0028in" fo:margin-top="0.1882in" fo:margin-bottom="0in" loext:contextual-spacing="false" fo:line-height="150%" fo:text-align="start" style:justify-single-word="false" fo:keep-together="auto" fo:orphans="0" fo:widows="0" fo:text-indent="0.4909in" style:auto-text-indent="false" fo:break-before="auto" fo:break-after="auto" fo:padding="0in" fo:border="none" fo:keep-with-next="auto"/>
    </style:style>
    <style:style style:name="P91" style:family="paragraph" style:parent-style-name="Standard">
      <style:paragraph-properties fo:margin-left="0.0055in" fo:margin-right="-0.0028in" fo:margin-top="0.1083in" fo:margin-bottom="0in" loext:contextual-spacing="false" fo:line-height="149%" fo:text-align="start" style:justify-single-word="false" fo:keep-together="auto" fo:orphans="0" fo:widows="0" fo:text-indent="0.5in" style:auto-text-indent="false" fo:break-before="auto" fo:break-after="auto" fo:padding="0in" fo:border="none" fo:keep-with-next="auto"/>
    </style:style>
    <style:style style:name="P92" style:family="paragraph" style:parent-style-name="Standard">
      <style:paragraph-properties fo:margin-left="0in" fo:margin-right="-0.0028in" fo:margin-top="0.2717in" fo:margin-bottom="0in" loext:contextual-spacing="false" fo:line-height="150%" fo:text-align="justify" style:justify-single-word="false" fo:keep-together="auto" fo:orphans="0" fo:widows="0" fo:text-indent="0.5118in" style:auto-text-indent="false" fo:break-before="auto" fo:break-after="auto" fo:padding="0in" fo:border="none" fo:keep-with-next="auto"/>
    </style:style>
    <style:style style:name="P93" style:family="paragraph" style:parent-style-name="Standard">
      <style:paragraph-properties fo:margin-left="0.0055in" fo:margin-right="-0.0035in" fo:margin-top="0.1882in" fo:margin-bottom="0in" loext:contextual-spacing="false" fo:line-height="150%" fo:text-align="justify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94" style:family="paragraph" style:parent-style-name="Standard">
      <style:paragraph-properties fo:margin-left="0.0055in" fo:margin-right="-0.0035in" fo:margin-top="0.2717in" fo:margin-bottom="0in" loext:contextual-spacing="false" fo:line-height="150%" fo:text-align="justify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95" style:family="paragraph" style:parent-style-name="Standard">
      <style:paragraph-properties fo:margin-left="0.0102in" fo:margin-right="-0.0028in" fo:margin-top="0.1898in" fo:margin-bottom="0in" loext:contextual-spacing="false" fo:line-height="149%" fo:text-align="start" style:justify-single-word="false" fo:keep-together="auto" fo:orphans="0" fo:widows="0" fo:text-indent="0.4929in" style:auto-text-indent="false" fo:break-before="auto" fo:break-after="auto" fo:padding="0in" fo:border="none" fo:keep-with-next="auto"/>
    </style:style>
    <style:style style:name="P96" style:family="paragraph" style:parent-style-name="Standard">
      <style:paragraph-properties fo:margin-left="0.5071in" fo:margin-right="0in" fo:margin-top="0.18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7" style:family="paragraph" style:parent-style-name="Standard">
      <style:paragraph-properties fo:margin-left="0.0055in" fo:margin-right="-0.002in" fo:margin-top="0.1898in" fo:margin-bottom="0in" loext:contextual-spacing="false" fo:line-height="149%" fo:text-align="start" style:justify-single-word="false" fo:keep-together="auto" fo:orphans="0" fo:widows="0" fo:text-indent="0.5008in" style:auto-text-indent="false" fo:break-before="auto" fo:break-after="auto" fo:padding="0in" fo:border="none" fo:keep-with-next="auto"/>
    </style:style>
    <style:style style:name="P98" style:family="paragraph" style:parent-style-name="Standard">
      <style:paragraph-properties fo:margin-left="0.0055in" fo:margin-right="-0.0035in" fo:margin-top="0.1083in" fo:margin-bottom="0in" loext:contextual-spacing="false" fo:line-height="150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9" style:family="paragraph" style:parent-style-name="Standard">
      <style:paragraph-properties fo:margin-left="0.002in" fo:margin-right="-0.0028in" fo:margin-top="0.1882in" fo:margin-bottom="0in" loext:contextual-spacing="false" fo:line-height="150%" fo:text-align="justify" style:justify-single-word="false" fo:keep-together="auto" fo:orphans="0" fo:widows="0" fo:text-indent="0.5043in" style:auto-text-indent="false" fo:break-before="auto" fo:break-after="auto" fo:padding="0in" fo:border="none" fo:keep-with-next="auto"/>
    </style:style>
    <style:style style:name="P100" style:family="paragraph" style:parent-style-name="Standard">
      <style:paragraph-properties fo:margin-left="0.002in" fo:margin-right="-0.0028in" fo:margin-top="0.1882in" fo:margin-bottom="0in" loext:contextual-spacing="false" fo:line-height="150%" fo:text-align="justify" style:justify-single-word="false" fo:keep-together="auto" fo:orphans="0" fo:widows="0" fo:text-indent="0.5016in" style:auto-text-indent="false" fo:break-before="auto" fo:break-after="auto" fo:padding="0in" fo:border="none" fo:keep-with-next="auto"/>
    </style:style>
    <style:style style:name="P101" style:family="paragraph" style:parent-style-name="Standard">
      <style:paragraph-properties fo:margin-left="0.5055in" fo:margin-right="0in" fo:margin-top="0.188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2" style:family="paragraph" style:parent-style-name="Standard">
      <style:paragraph-properties fo:margin-left="0.0098in" fo:margin-right="-0.0028in" fo:margin-top="0.2717in" fo:margin-bottom="0in" loext:contextual-spacing="false" fo:line-height="150%" fo:text-align="justify" style:justify-single-word="false" fo:keep-together="auto" fo:orphans="0" fo:widows="0" fo:text-indent="0.4953in" style:auto-text-indent="false" fo:break-before="auto" fo:break-after="auto" fo:padding="0in" fo:border="none" fo:keep-with-next="auto"/>
    </style:style>
    <style:style style:name="P103" style:family="paragraph" style:parent-style-name="Standard">
      <style:paragraph-properties fo:margin-left="0.011in" fo:margin-right="-0.0035in" fo:margin-top="0.1882in" fo:margin-bottom="0in" loext:contextual-spacing="false" fo:line-height="150%" fo:text-align="start" style:justify-single-word="false" fo:keep-together="auto" fo:orphans="0" fo:widows="0" fo:text-indent="0.4945in" style:auto-text-indent="false" fo:break-before="auto" fo:break-after="auto" fo:padding="0in" fo:border="none" fo:keep-with-next="auto"/>
    </style:style>
    <style:style style:name="P104" style:family="paragraph" style:parent-style-name="Standard">
      <style:paragraph-properties fo:margin-left="0.0055in" fo:margin-right="-0.0035in" fo:margin-top="0.1984in" fo:margin-bottom="0in" loext:contextual-spacing="false" fo:line-height="150%" fo:text-align="justify" style:justify-single-word="false" fo:keep-together="auto" fo:orphans="0" fo:widows="0" fo:text-indent="0.0028in" style:auto-text-indent="false" fo:break-before="auto" fo:break-after="auto" fo:padding="0in" fo:border="none" fo:keep-with-next="auto"/>
    </style:style>
    <style:style style:name="P105" style:family="paragraph" style:parent-style-name="Standard">
      <style:paragraph-properties fo:margin-left="0.0098in" fo:margin-right="-0.0035in" fo:margin-top="0.198in" fo:margin-bottom="0in" loext:contextual-spacing="false" fo:line-height="150%" fo:text-align="justify" style:justify-single-word="false" fo:keep-together="auto" fo:orphans="0" fo:widows="0" fo:text-indent="-0.0016in" style:auto-text-indent="false" fo:break-before="auto" fo:break-after="auto" fo:padding="0in" fo:border="none" fo:keep-with-next="auto"/>
    </style:style>
    <style:style style:name="P106" style:family="paragraph" style:parent-style-name="Standard">
      <style:paragraph-properties fo:margin-left="0.0063in" fo:margin-right="-0.0028in" fo:margin-top="0.1882in" fo:margin-bottom="0in" loext:contextual-spacing="false" fo:line-height="149%" fo:text-align="start" style:justify-single-word="false" fo:keep-together="auto" fo:orphans="0" fo:widows="0" fo:text-indent="0.0055in" style:auto-text-indent="false" fo:break-before="auto" fo:break-after="auto" fo:padding="0in" fo:border="none" fo:keep-with-next="auto"/>
    </style:style>
    <style:style style:name="P107" style:family="paragraph" style:parent-style-name="Standard">
      <style:paragraph-properties fo:margin-left="0.0071in" fo:margin-right="-0.0028in" fo:margin-top="0.1083in" fo:margin-bottom="0in" loext:contextual-spacing="false" fo:line-height="149%" fo:text-align="start" style:justify-single-word="false" fo:keep-together="auto" fo:orphans="0" fo:widows="0" fo:text-indent="0.0047in" style:auto-text-indent="false" fo:break-before="auto" fo:break-after="auto" fo:padding="0in" fo:border="none" fo:keep-with-next="auto"/>
    </style:style>
    <style:style style:name="P108" style:family="paragraph" style:parent-style-name="Standard">
      <style:paragraph-properties fo:margin-left="0.002in" fo:margin-right="-0.0028in" fo:margin-top="0.189in" fo:margin-bottom="0in" loext:contextual-spacing="false" fo:line-height="150%" fo:text-align="justify" style:justify-single-word="false" fo:keep-together="auto" fo:orphans="0" fo:widows="0" fo:text-indent="0.5102in" style:auto-text-indent="false" fo:break-before="auto" fo:break-after="auto" fo:padding="0in" fo:border="none" fo:keep-with-next="auto"/>
    </style:style>
    <style:style style:name="P109" style:family="paragraph" style:parent-style-name="Standard">
      <style:paragraph-properties fo:margin-left="0.0043in" fo:margin-right="-0.0035in" fo:margin-top="0.1882in" fo:margin-bottom="0in" loext:contextual-spacing="false" fo:line-height="150%" fo:text-align="justify" style:justify-single-word="false" fo:keep-together="auto" fo:orphans="0" fo:widows="0" fo:text-indent="0.5083in" style:auto-text-indent="false" fo:break-before="auto" fo:break-after="auto" fo:padding="0in" fo:border="none" fo:keep-with-next="auto"/>
    </style:style>
    <style:style style:name="P110" style:family="paragraph" style:parent-style-name="Standard">
      <style:paragraph-properties fo:margin-left="0.0063in" fo:margin-right="-0.002in" fo:margin-top="0.1882in" fo:margin-bottom="0in" loext:contextual-spacing="false" fo:line-height="150%" fo:text-align="start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111" style:family="paragraph" style:parent-style-name="Standard">
      <style:paragraph-properties fo:margin-left="0.0063in" fo:margin-right="-0.002in" fo:margin-top="0.1902in" fo:margin-bottom="0in" loext:contextual-spacing="false" fo:line-height="149%" fo:text-align="start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112" style:family="paragraph" style:parent-style-name="Standard">
      <style:paragraph-properties fo:margin-left="0.0063in" fo:margin-right="-0.0028in" fo:margin-top="0.1083in" fo:margin-bottom="0in" loext:contextual-spacing="false" fo:line-height="149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3" style:family="paragraph" style:parent-style-name="Standard">
      <style:paragraph-properties fo:margin-left="0.0028in" fo:margin-right="-0.0043in" fo:margin-top="0.1902in" fo:margin-bottom="0in" loext:contextual-spacing="false" fo:line-height="150%" fo:text-align="justify" style:justify-single-word="false" fo:keep-together="auto" fo:orphans="0" fo:widows="0" fo:text-indent="0.5028in" style:auto-text-indent="false" fo:break-before="auto" fo:break-after="auto" fo:padding="0in" fo:border="none" fo:keep-with-next="auto"/>
    </style:style>
    <style:style style:name="P114" style:family="paragraph" style:parent-style-name="Standard">
      <style:paragraph-properties fo:margin-left="0.0028in" fo:margin-right="-0.0035in" fo:margin-top="0.189in" fo:margin-bottom="0in" loext:contextual-spacing="false" fo:line-height="150%" fo:text-align="justify" style:justify-single-word="false" fo:keep-together="auto" fo:orphans="0" fo:widows="0" fo:text-indent="0.5008in" style:auto-text-indent="false" fo:break-before="auto" fo:break-after="auto" fo:padding="0in" fo:border="none" fo:keep-with-next="auto"/>
    </style:style>
    <style:style style:name="P115" style:family="paragraph" style:parent-style-name="Standard">
      <style:paragraph-properties fo:margin-left="0.0055in" fo:margin-right="-0.0028in" fo:margin-top="0.1882in" fo:margin-bottom="0in" loext:contextual-spacing="false" fo:line-height="149%" fo:text-align="justify" style:justify-single-word="false" fo:keep-together="auto" fo:orphans="0" fo:widows="0" fo:text-indent="0.498in" style:auto-text-indent="false" fo:break-before="auto" fo:break-after="auto" fo:padding="0in" fo:border="none" fo:keep-with-next="auto"/>
    </style:style>
    <style:style style:name="P116" style:family="paragraph" style:parent-style-name="Standard">
      <style:paragraph-properties fo:margin-left="0.0055in" fo:margin-right="-0.0035in" fo:margin-top="0.1902in" fo:margin-bottom="0in" loext:contextual-spacing="false" fo:line-height="150%" fo:text-align="justify" style:justify-single-word="false" fo:keep-together="auto" fo:orphans="0" fo:widows="0" fo:text-indent="0.4992in" style:auto-text-indent="false" fo:break-before="auto" fo:break-after="auto" fo:padding="0in" fo:border="none" fo:keep-with-next="auto"/>
    </style:style>
    <style:style style:name="P117" style:family="paragraph" style:parent-style-name="Standard">
      <style:paragraph-properties fo:margin-left="0.0055in" fo:margin-right="0in" fo:margin-top="0.108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8" style:family="paragraph" style:parent-style-name="Standard">
      <style:paragraph-properties fo:margin-left="0.0063in" fo:margin-right="-0.0035in" fo:margin-top="0.1882in" fo:margin-bottom="0in" loext:contextual-spacing="false" fo:line-height="149%" fo:text-align="start" style:justify-single-word="false" fo:keep-together="auto" fo:orphans="0" fo:widows="0" fo:text-indent="0.4972in" style:auto-text-indent="false" fo:break-before="auto" fo:break-after="auto" fo:padding="0in" fo:border="none" fo:keep-with-next="auto"/>
    </style:style>
    <style:style style:name="P119" style:family="paragraph" style:parent-style-name="Standard">
      <style:paragraph-properties fo:margin-left="0in" fo:margin-right="0.7654in" fo:margin-top="0.9272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0" style:family="paragraph" style:parent-style-name="Standard">
      <style:paragraph-properties fo:margin-left="0.0252in" fo:margin-right="0.7953in" fo:margin-top="1.052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1" style:family="paragraph" style:parent-style-name="Standard">
      <style:paragraph-properties fo:margin-left="0in" fo:margin-right="0.4409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2" style:family="paragraph" style:parent-style-name="Standard">
      <style:paragraph-properties fo:margin-left="0in" fo:margin-right="0.0165in" fo:margin-top="0.0071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3" style:family="paragraph" style:parent-style-name="Standard">
      <style:paragraph-properties fo:margin-left="0in" fo:margin-right="0.4075in" fo:margin-top="1.0654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4" style:family="paragraph" style:parent-style-name="Standard">
      <style:paragraph-properties fo:margin-left="0.4409in" fo:margin-right="0.1445in" fo:margin-top="0.0071in" fo:margin-bottom="0in" loext:contextual-spacing="false" fo:line-height="99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 fo:background-color="#000000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Arial" fo:font-size="9pt" fo:font-style="normal" style:text-underline-style="none" fo:font-weight="normal" style:font-name-asian="Arial1" style:font-size-asian="9pt" style:font-style-asian="normal" style:font-weight-asian="normal" style:font-name-complex="Arial1" style:font-size-complex="9pt" style:font-style-complex="normal" style:font-weight-complex="normal"/>
    </style:style>
    <style:style style:name="T5" style:family="text">
      <style:text-properties fo:font-variant="normal" fo:text-transform="none" fo:color="#999999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2">
          <style:column style:rel-width="32770*" fo:start-indent="0in" fo:end-indent="0in"/>
          <style:column style:rel-width="32765*" fo:start-indent="0in" fo:end-indent="0in"/>
        </style:columns>
      </style:section-properties>
    </style:style>
    <style:style style:name="Sect2" style:family="section">
      <style:section-properties style:editable="false">
        <style:columns fo:column-count="1" fo:column-gap="0in"/>
      </style:section-properties>
    </style:style>
    <style:style style:name="Sect3" style:family="section">
      <style:section-properties style:editable="false">
        <style:columns fo:column-count="2">
          <style:column style:rel-width="32769*" fo:start-indent="0in" fo:end-indent="0in"/>
          <style:column style:rel-width="32766*" fo:start-indent="0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draw:frame draw:style-name="fr1" draw:name="image7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<text:p text:style-name="P17"><text:span text:style-name="T2">EMPRESA MATO- GROSSENSE DE TECNOLOGIA DA INFORMAÇÃO - MTI <text:s/>RELATORIO SINTETICO - 2025 <text:s/></text:span></text:p>
      <text:p text:style-name="P18"><text:span text:style-name="T2">A Empresa Mato-grossense de Tecnologia da Informação do Estado de Mato Grosso - <text:s/>MTI é uma empresa pública, criada inicialmente com a denominação de Centro de <text:s/>Processamento de Dados do Estado de Mato Grosso - CEPROMAT. Em sua fundação foi criada <text:s/>como um departamento da então Secretaria de Planejamento e Coordenação Geral do <text:s/>Estado de Mato Grosso por meio da Lei nº 3.359, de 18 de junho de 1973 tendo a finalidade <text:s/>de implantação e execução de serviços de processamento eletrônico de dados para <text:s/>entidades federais, estaduais, municipais e empresas públicas ou privadas. Posteriormente, o <text:s/>Art. 39 da Lei nº 3.681, de 28 de novembro de 1975 autorizou a transformação do <text:s/>departamento “Centro de Processamento de Dados de Mato Grosso – CEPROMAT” em <text:s/>empresa pública com as mesmas finalidades iniciais. O Decreto Estadual nº 1.664, de 26 de <text:s/>dezembro de 1978 promoveu a transformação em empresa pública - com a efetiva instalação <text:s/>a partir de 01/01/1979. Por força do disposto na Lei Complementar 566, de 20 de maio de <text:s/>2015, que dispôs sobre a nova organização administrativa do Estado, o CEPROMAT <text:s/>(denominação à época) deixou de possuir vinculação direta com a Vice Governadoria do <text:s/>Estado passando a responder diretamente para à Secretaria de Estado de Planejamento <text:s/>(SEPLAN). Tal medida, disposta na referida Lei Complementar contribuiu para que a MTI <text:s/>também buscasse uma melhor forma de prestação dos seus serviços dentro do Estado, <text:s/>visando propiciar uma atuação mais ágil, eficiente e apta a atender às expectativas sociais e <text:s/>de Governo. A Lei Complementar nº 574, de 04 de fevereiro de 2016, alterou a denominação <text:s/>do Centro de Processamento de Dados do Estado de Mato Grosso, que passou a ser <text:s/>denominado de Empresa Mato-grossense de Tecnologia da Informação. <text:s/></text:span></text:p>
      <text:p text:style-name="P19"><text:span text:style-name="T2">O Governo do Estado publicou o Decreto 1208/2021 em substituição ao Decreto <text:s/>1257/2017, ambos, tratam da questão do Sistema Estadual de Tecnologia da Informação do <text:s/>Estado de Mato Grosso; neste, está delegado à MTI, as seguintes atribuições: Art. 9º Compete <text:s/>à MTI, além das atribuições deliberadas pelo COTEC - Conselho Superior do Sistema Estadual <text:s/>de Tecnologia da Informação: </text:span></text:p>
      <text:p text:style-name="P23"><text:span text:style-name="T5">EMPRESA MATO-GROSSENSE DE TECNOLOGIA DA INFORMAÇÃO <text:s/>Palácio Paiaguás - Rua Des. Carlos Avalone, s/n - Centro Político Administrativo <text:s/>CEP 78049-903 | Cuiabá - MT <text:s/></text:span></text:p>
      <text:p text:style-name="P6"><text:span text:style-name="T5">(65) 3613-3003 </text:span></text:p>
      <text:p text:style-name="P1"><draw:frame draw:style-name="fr1" draw:name="image5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<text:p text:style-name="P35"><text:span text:style-name="T2">I - A operacionalização da infraestrutura corporativa, da arquitetura de interoperabilidade, <text:s/>da central de serviços e da rede de comunicação do Poder Executivo do Estado de Mato <text:s/>Grosso; <text:s/></text:span></text:p>
      <text:p text:style-name="P36"><text:span text:style-name="T2">II - A hospedagem dos sistemas corporativos e estratégicos do Estado; <text:s/>III - A prestação dos serviços de TI; <text:s/></text:span></text:p>
      <text:p text:style-name="P37"><text:span text:style-name="T2">IV - O desenvolvimento e a manutenção de sistemas automatizados de informação; <text:s/>V - A segurança de dados e da informação sob sua gestão; <text:s/></text:span></text:p>
      <text:p text:style-name="P38"><text:span text:style-name="T2">VI - E mitir pareceres, elaborar estudos e prestar informações técnicas sobre soluções de <text:s/>TI quando solicitadas pelo Órgão Central de TI. <text:s/></text:span></text:p>
      <text:p text:style-name="P39"><text:span text:style-name="T2">Dentro das prioridades do governo, também foi publicado o Decreto 951/2021 que <text:s/>“Institui o Sistema de Governança Digital dos Eixos Simplifica MT e Eficiência Pública no <text:s/>âmbito do Programa "Mais MT" - Programa de Investimentos em Obras e Ações do Governo <text:s/>do Estado de Mato Grosso, e dá diretrizes gerais.”. Neste contexto, a MTI faz parte do <text:s/>Comitê Executivo de Governo Digital, além de operacionalizar a implementação dos serviços <text:s/>digitais do governo. <text:s/></text:span></text:p>
      <text:p text:style-name="P44"><text:span text:style-name="T2">O orçamento inicial da MTI em 2025 foi de R$ 259.837.411,00 (duzentos e cinquenta e <text:s/>nove milhões, oitocentos e trinta e sete mil, quatrocentos e onze reais). Durante a execução <text:s/>orçamentária, houve suplementação no valor de R$ 44.665.462,80 (quarenta e quatro <text:s/>milhões, seiscentos e sessenta e cinco mil, quatrocentos e sessenta e dois reais e oitenta <text:s/>centavos) e contingenciamento no valor de R$ 44.979.600,54 (quarenta e quatro milhões, <text:s/>novecentos e setenta e nove mil, seiscentos reais e cinquenta e quatro centavos), totalizando <text:s/>o orçamento final de R$ 304.502.873,80 (trezentos e quatro milhões, quinhentos e dois mil, <text:s/>oitocentos e setenta e três reais e oitenta centavos). <text:s/></text:span></text:p>
      <text:p text:style-name="P45"><text:span text:style-name="T2">Do orçamento final de R$ 304.502.873,80 (trezentos e quatro milhões, quinhentos e <text:s/>dois mil, oitocentos e setenta e três reais e oitenta centavos), subtraindo o valor <text:s/>contingenciado de R$ 44.979.600,54 (quarenta e quatro milhões, novecentos e setenta e nove </text:span></text:p>
      <text:p text:style-name="P24"><text:span text:style-name="T5">EMPRESA MATO-GROSSENSE DE TECNOLOGIA DA INFORMAÇÃO <text:s/>Palácio Paiaguás - Rua Des. Carlos Avalone, s/n - Centro Político Administrativo <text:s/>CEP 78049-903 | Cuiabá - MT <text:s/></text:span></text:p>
      <text:p text:style-name="P6"><text:span text:style-name="T5">(65) 3613-3003 </text:span></text:p>
      <text:p text:style-name="P1"><draw:frame draw:style-name="fr1" draw:name="image6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<text:p text:style-name="P48"><text:span text:style-name="T2">mil, seiscentos reais e cinquenta e quatro centavos), obteve-se o valor disponibilizado para <text:s/>uso, do qual foi utilizado o valor de R$ 258.074.166,11 (duzentos e cinquenta e oito milhões, <text:s/>setenta e quatro mil, cento e sessenta e seis reais e onze centavos), o que equivale a execução <text:s/>de 99,44% do orçamento efetivamente disponibilizado. <text:s/></text:span></text:p>
      <text:p text:style-name="P49"><text:span text:style-name="T2">Economia de R$ 387.226,00 (Trezentos e oitenta e sete mil, duzentos e vinte e seis <text:s/>reais) com a adesão ao Plano de Demissão Voluntária – PDV e o acumulado de R$ <text:s/>77.010.402,58 (setenta e sete milhões, dez mil, quatrocentos e dois reais e cinquenta e oito <text:s/>centavos), desde o início, do atual PDV. Com a Imunidade Tributária do Imposto Sobre <text:s/>Serviços de Qualquer Natureza – ISSQN, houve uma economia de R$ 3.807.928,77 (Três <text:s/>milhões, oitocentos e sete mil, novecentos e vinte e oito reais e setenta e sete centavos). <text:s/></text:span></text:p>
      <text:p text:style-name="P50"><text:span text:style-name="T2">A força de trabalho da MTI em 2025 foi composta por 435 (quatrocentos e trinta e <text:s/>cinco) colaboradores, sendo: <text:s/></text:span></text:p>
      <text:p text:style-name="P51"><text:span text:style-name="T2">COLABORADORES Ano 2025 </text:span></text:p>
      <text:p text:style-name="P52"><text:span text:style-name="T2">Empregados públicos efetivos da MTI 244 (1)+(2)+(3)+(4)+(5) = 244 </text:span></text:p>
      <text:section text:style-name="Sect1" text:name="TextSection">
        <text:p text:style-name="P7"><text:span text:style-name="T2">(01) Número de empregados efetivos cedidos para <text:s/>outros órgãos <text:s/></text:span></text:p>
        <text:p text:style-name="P8"><text:span text:style-name="T2">88 </text:span></text:p>
      </text:section>
      <text:section text:style-name="Sect2" text:name="Section1">
        <text:p text:style-name="P53"><text:span text:style-name="T2">(02) Número de empregados efetivos na sede 147 </text:span></text:p>
      </text:section>
      <text:section text:style-name="Sect1" text:name="Section2">
        <text:p text:style-name="P11"><text:soft-page-break/><text:span text:style-name="T2">(03) Empregados com contratos suspensos <text:s/>aposentadoria invalidez) <text:s/></text:span></text:p>
        <text:p text:style-name="P12"><text:span text:style-name="T2">(04) Empregados com contratos suspensos <text:s/>afastamentos temporários) <text:s/></text:span></text:p>
        <text:p text:style-name="P10"><text:span text:style-name="T2">06 02 </text:span></text:p>
      </text:section>
      <text:section text:style-name="Sect2" text:name="Section3">
        <text:p text:style-name="P54"><text:span text:style-name="T2">(05) Cedido para SINDPD 01 (06) Exclusivamente comissionados 35 (07) Cedidos de outros órgãos para MTI 17 </text:span><text:span text:style-name="T3">(08) Contratados por Tempo Determinado Ativo 68</text:span><text:span text:style-name="T2"> </text:span></text:p>
      </text:section>
      <text:section text:style-name="Sect1" text:name="Section4">
        <text:p text:style-name="P13"><text:span text:style-name="T2">(09) Contratados por Tempo Determinado Licença <text:s/>Maternidade <text:s/></text:span></text:p>
        <text:p text:style-name="P8"><text:span text:style-name="T2">01 </text:span></text:p>
      </text:section>
      <text:section text:style-name="Sect2" text:name="Section5">
        <text:p text:style-name="P55"><text:span text:style-name="T2">(10) Estagiários 26 </text:span></text:p>
        <text:p text:style-name="P56"><text:span text:style-name="T2">(11) Residente Técnico 11 </text:span></text:p>
        <text:p text:style-name="P57"><text:span text:style-name="T2">(12) Jovens Aprendizes 06 </text:span></text:p>
        <text:p text:style-name="P58"><text:span text:style-name="T2">(13) Auxiliar Administrativos (terceiros) 27</text:span></text:p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office:value-type="string">
              <text:p text:style-name="P4"><text:span text:style-name="T2">Número de colaboradores </text:span></text:p>
            </table:table-cell>
            <table:table-cell table:style-name="Table1.A1" office:value-type="string">
              <text:p text:style-name="P4"><text:span text:style-name="T2">435 = (1) + (2) + (3) + (4) + (5) + (6) +</text:span></text:p>
            </table:table-cell>
          </table:table-row>
        </table:table>
        <text:p text:style-name="P2"/>
        <text:p text:style-name="P2"/>
        <text:p text:style-name="P1"><text:span text:style-name="T5">EMPRESA MATO-GROSSENSE DE TECNOLOGIA DA INFORMAÇÃO <text:s/></text:span></text:p>
        <text:p text:style-name="P25"><text:span text:style-name="T5">Palácio Paiaguás - Rua Des. Carlos Avalone, s/n - Centro Político Administrativo <text:s/>CEP 78049-903 | Cuiabá - MT <text:s/></text:span></text:p>
        <text:p text:style-name="P9"><text:span text:style-name="T5">(65) 3613-3003 </text:span></text:p>
        <text:p text:style-name="P1"><draw:frame draw:style-name="fr1" draw:name="image8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  <table:table table:name="Table2" table:style-name="Table2">
          <table:table-column table:style-name="Table2.A"/>
          <table:table-column table:style-name="Table2.B"/>
          <table:table-row table:style-name="Table2.1">
            <table:table-cell table:style-name="Table2.A1" office:value-type="string">
              <text:p text:style-name="P5"/>
            </table:table-cell>
            <table:table-cell table:style-name="Table2.A1" office:value-type="string">
              <text:p text:style-name="P59"><text:span text:style-name="T2">(7) +(8) + (9) + (10) + (11) + (12) + (13) </text:span></text:p>
            </table:table-cell>
          </table:table-row>
        </table:table>
        <text:p text:style-name="P2"/>
        <text:p text:style-name="P2"/>
        <text:p text:style-name="P60"><text:span text:style-name="T2">Internamente a Diretoria vem mantendo práticas de gestão como de indicadores, <text:s/>gestão de processos, gestão de riscos, monitoramento gerencial e disseminação interna, a <text:s/>fim de fortalecer as práticas gerenciais com vistas a melhoria da performance gerencial e dos <text:s/>resultados da organização. Ações de inovação, monitoramento de projetos tem sido <text:s/>sistematizadas com vistas a munir a Diretoria e equipe gerencial com mais e melhores <text:s/>informações. <text:s/></text:span></text:p>
        <text:p text:style-name="P63"><text:span text:style-name="T2">A empresa adota o processo de auto avaliação da gestão, utilizando os seguintes <text:s/>instrumentos de avaliação: iESGo - Índice de Avaliação de Governança Organizacional, do <text:s/>Tribunal de Contas da União – TCU e, IMGG - Índice de Maturidade de Governança e Gestão, <text:s/>do Ministério da Gestão e Inovação, através da realização de diagnóstico e planos de ação <text:s/>para as oportunidades de melhoria da gestão. <text:s/></text:span></text:p>
        <text:p text:style-name="P20"><text:span text:style-name="T2">Com relação aos serviços disponibilizados pela MTI, destacam-se os números: + de <text:s/>16.500 atendimentos na Central de Serviços, 50 Portais de Governo sustentados (48 sites e 02 <text:s/>intranets), 104 entregas de serviços digitais, 343 Soluções Digitais disponibilizadas e <text:s/>sustentadas e aproximadamente 3 PB petabytes de Backup retidos. A equipe técnica de <text:s/>infraestrutura mantém em funcionamento: mais de 2,07 petabyte de armazenamento de <text:s/>informações, 188 ambientes de Banco de Dados, 546 Gerenciamento de domínios, 343 <text:s/>Hospedagem de Aplicações, 343 Hospedagem de equipamentos, 2.223 Servidores Virtuais, <text:s/>além dos demais ativos do parque computacional, 44 serviços de BI sustentados, 09 Serviços <text:s/>de BI e Geotecnologias entregues. Em 2025 foram atendidas 3.418 demandas de software nos <text:s/>sistemas que estão em sustentação, entre Bugs e melhorias. <text:s/></text:span></text:p>
        <text:p text:style-name="P64"><text:span text:style-name="T2">Algumas soluções digitais serão destacadas a seguir: <text:s/></text:span></text:p>
        <text:p text:style-name="P40"><text:span text:style-name="T2">Em 2025, foi lançada a Carteira Digital do Doador de Sangue, que permite a emissão <text:s/>do documento pelo Portal de Serviços ou pelo aplicativo MT Cidadão. A ferramenta <text:s/>desenvolvida pelo MTI Simplifica, possibilita o acompanhamento do histórico de doações de </text:span></text:p>
        <text:p text:style-name="P26"><text:span text:style-name="T5">EMPRESA MATO-GROSSENSE DE TECNOLOGIA DA INFORMAÇÃO <text:s/>Palácio Paiaguás - Rua Des. Carlos Avalone, s/n - Centro Político Administrativo <text:s/>CEP 78049-903 | Cuiabá - MT <text:s/></text:span></text:p>
        <text:p text:style-name="P6"><text:soft-page-break/><text:span text:style-name="T5">(65) 3613-3003 </text:span></text:p>
        <text:p text:style-name="P1"><draw:frame draw:style-name="fr1" draw:name="image9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  <text:p text:style-name="P65"><text:span text:style-name="T2">forma rápida e prática, trazendo mais comodidade ao cidadão e fortalecendo a digitalização <text:s/>dos serviços de saúde no Estado. <text:s/></text:span></text:p>
        <text:p text:style-name="P21"><text:span text:style-name="T2">O Atestado de Frequência Escolar de forma online, por meio do Portal de Serviços ou <text:s/>do aplicativo MT Cidadão, com uma solução criada pelo MTI Simplifica. A iniciativa elimina a <text:s/>necessidade de deslocamentos e atendimentos presenciais, trazendo mais comodidade, <text:s/>agilidade e acessibilidade à população. <text:s/></text:span></text:p>
        <text:p text:style-name="P66"><text:span text:style-name="T2">Sistema Integrado de Reintegração Social - SIRS - A Fundação Nova Chance passou a <text:s/>contar com o Sistema Integrado de Reintegração Social (SIRS), desenvolvido pelo MTI Lab, <text:s/>que promove a digitalização e a integração dos seus principais processos. Atividades que <text:s/>antes eram realizadas de forma manual agora ocorrem de maneira automatizada, garantindo <text:s/>mais agilidade, segurança e eficiência na gestão das informações. <text:s/></text:span></text:p>
        <text:p text:style-name="P67"><text:span text:style-name="T2">Modernização do Processo de Defesa de Trânsito Modernização do Processo de <text:s/>Defesa de Trânsito O cidadão pode apresentar a defesa prévia de autuação de infração de <text:s/>trânsito de forma online, por meio do site da SINFRA, do Portal de Serviços ou do aplicativo <text:s/>MT Cidadão, com uma solução desenvolvida pelo MTI Simplifica. <text:s/></text:span></text:p>
        <text:p text:style-name="P61"><text:span text:style-name="T2">Inscrição Online em Projetos Sociais Esportivos Inscrição Online em Projetos Sociais <text:s/>Esportivos A inscrição no Projeto Social Grêmio ROTAM, que oferece aulas de jiu-jitsu e <text:s/>futebol, passou a ser realizada de forma online, por meio do Portal de Serviços ou do <text:s/>aplicativo MT Cidadão, com uma solução desenvolvida pelo MTI Simplifica. <text:s/></text:span></text:p>
        <text:p text:style-name="P68"><text:span text:style-name="T2">O Tribunal de Justiça de Mato Grosso (TJMT) e o Ministério Público de Mato Grosso <text:s/>(MPMT) passaram a utilizar o MTI X-Via, solução tecnológica que fortalece a segurança, a <text:s/>confiabilidade e a agilidade na troca de dados entre sistemas. A tecnologia oferece <text:s/>integrações padronizadas, com criptografia e autenticação avançadas, garantindo maior <text:s/>proteção das informações, interoperabilidade entre plataformas e eficiência nos processos <text:s/>institucionais. <text:s/></text:span></text:p>
        <text:p text:style-name="P69"><text:span text:style-name="T2">O registro de sinistros de trânsito sem vítimas passou a ser feito de forma online, <text:s/>trazendo mais praticidade e agilidade aos condutores. A solução, desenvolvida pelo MTI Lab, </text:span></text:p>
        <text:p text:style-name="P27"><text:span text:style-name="T5">EMPRESA MATO-GROSSENSE DE TECNOLOGIA DA INFORMAÇÃO <text:s/>Palácio Paiaguás - Rua Des. Carlos Avalone, s/n - Centro Político Administrativo <text:s/>CEP 78049-903 | Cuiabá - MT <text:s/></text:span></text:p>
        <text:p text:style-name="P6"><text:span text:style-name="T5">(65) 3613-3003 </text:span></text:p>
        <text:p text:style-name="P1"><draw:frame draw:style-name="fr1" draw:name="image4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  <text:p text:style-name="P70"><text:span text:style-name="T2">está disponível no aplicativo MT Cidadão e no site do Detran-MT, elimina o atendimento <text:s/>presencial e fortalece a modernização dos serviços de trânsito, com mais eficiência e <text:s/>transparência. <text:s/></text:span></text:p>
        <text:p text:style-name="P71"><text:span text:style-name="T2">Sistema de Gestão Fundiária - SGINF Sistema de Gestão Fundiária - SGINF <text:s/>Desenvolvido para o INTERMAT por meio do MTI Lab, o Sistema de Gestão Fundiária (SGINF) <text:s/>foi criado para integrar informações, otimizar análises e facilitar o acompanhamento dos <text:s/>processos fundiários. A plataforma centraliza dados e documentos em um único ambiente, <text:s/>trazendo mais organização, controle e segurança para a gestão. <text:s/></text:span></text:p>
        <text:p text:style-name="P61"><text:span text:style-name="T2">Painel SINFRA Log - O acompanhamento das obras públicas em Mato Grosso passou a <text:s/>ser mais simples, visual e acessível ao cidadão. Por meio de um painel digital, é possível <text:s/>acompanhar o andamento das obras de forma clara e intuitiva. Desenvolvido pelo MTI QI, o <text:s/>painel permite visualizar fotos atualizadas, etapas da obra e o percentual de conclusão, <text:s/>facilitando o entendimento de onde os recursos públicos estão sendo aplicados e como as <text:s/>obras estão avançando. <text:s/></text:span></text:p>
        <text:p text:style-name="P72"><text:span text:style-name="T2">Painel de Gestão de Recursos Hídricos Painel de Gestão de Recursos Hídricos Para <text:s/>tornar a gestão dos recursos hídricos mais eficiente, o MTI QI entregou à SEMA-MT, uma <text:s/>solução de inteligência de dados voltada à modernização dos processos de outorga de uso <text:s/>da água. A solução organiza e analisa informações, permitindo que a SEMA acompanhe <text:s/>prazos, identifique gargalos e agilize as análises. <text:s/></text:span></text:p>
        <text:p text:style-name="P47"><text:span text:style-name="T2">Painel de Gestão do CAR - Para modernizar a gestão do Cadastro Ambiental Rural <text:s/>(CAR) em Mato Grosso, foi entregue à SEMA-MT um painel de gestão desenvolvido pelo MTI <text:s/>QI. A ferramenta reúne, em um único ambiente digital, as informações do CAR e cruza dados <text:s/>administrativos com mapas do território do Estado. Isso torna a visualização mais clara e <text:s/>confiável, facilitando o acompanhamento da regularização ambiental. <text:s/></text:span></text:p>
        <text:p text:style-name="P41"><text:span text:style-name="T2">Painel de Gestão da Licença por Adesão e Compromisso (LAC) Painel de Gestão da <text:s/>Licença por Adesão e Compromisso (LAC) A gestão do licenciamento ambiental em Mato <text:s/>Grosso passou a contar com um novo painel de monitoramento da Licença por Adesão e <text:s/>Compromisso (LAC), voltada a atividades de baixo impacto ambiental. Desenvolvida pelo MTI </text:span></text:p>
        <text:p text:style-name="P28"><text:span text:style-name="T5">EMPRESA MATO-GROSSENSE DE TECNOLOGIA DA INFORMAÇÃO <text:s/>Palácio Paiaguás - Rua Des. Carlos Avalone, s/n - Centro Político Administrativo <text:s/>CEP 78049-903 | Cuiabá - MT <text:s/></text:span></text:p>
        <text:p text:style-name="P6"><text:span text:style-name="T5">(65) 3613-3003 </text:span></text:p>
        <text:p text:style-name="P1"><draw:frame draw:style-name="fr1" draw:name="image2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  <text:p text:style-name="P73"><text:span text:style-name="T2">QI, a ferramenta permite acompanhar o volume de licenças emitidas e o status das <text:s/>fiscalizações, garantindo agilidade com responsabilidade. <text:s/></text:span></text:p>
        <text:p text:style-name="P74"><text:span text:style-name="T2">Soluções de Gestão de Trânsito - DETRAN - compostas pelos seguintes módulos e <text:s/>aplicações: Habilitação, Prova teórica eletrônica do condutor, Laudo digital da prova prática <text:s/>do condutor, Coleta ao vivo de dados biométricos - MTI CAV, Veículos, Vistoria eletrônica, <text:s/>Arrecadação, Credenciamento, Fiscalização e MTI Válida. <text:s/></text:span></text:p>
        <text:p text:style-name="P75"><text:span text:style-name="T2">Além das atividades de sustentação e melhorias pontuais, foram desenvolvidos vários <text:s/>projetos nos Sistemas de Gestão de Trânsito: <text:s/></text:span></text:p>
        <text:p text:style-name="P21"><text:span text:style-name="T2">O MTI Valida está sendo utilizado nos serviços de Transferência Veicular Digital, Prova <text:s/>de Vida, Procuração Digital do MT Cidadão e pelo sistema Laudo Digital da Prova Prática do <text:s/>Condutor do DETRAN-MT. Em 2025 foram realizadas mais de 598.271 mil validações faciais. <text:s/></text:span></text:p>
        <text:p text:style-name="P77"><text:span text:style-name="T2">Além da sustentação e melhorias funcionais realizadas em 2025: Atualização das <text:s/>funcionalidade do APP MT Cidadão - CNH (Exame Toxicológico para categorias C, D e E; CNH <text:s/>em Trânsito e Confirmação da retirada da CNH), Implantar Laudo Digital da Prova Prática, <text:s/>Disponibilizar Transferência Digital de Veículos - 3ª - Aperfeiçoando MT ID e Fluxo do <text:s/>DetranNet, Desenvolver Módulo de Suspensão de CNH Processo Único, dentre outros. <text:s/></text:span></text:p>
        <text:p text:style-name="P42"><text:soft-page-break/><text:span text:style-name="T2">Licenciamento Veicular Digital Licenciamento Veicular Digital Os cidadãos de Mato <text:s/>Grosso agora podem emitir o licenciamento veicular de forma online, com mais praticidade e <text:s/>rapidez, pelo site do Detran-MT ou pelo aplicativo MT Cidadão. A solução foi desenvolvida <text:s/>pelo MTI X-Via para o Detran-MT e, em 2025, possibilitou a emissão do documento para mais <text:s/>de 1,7 milhão de veículos. <text:s/></text:span></text:p>
        <text:p text:style-name="P78"><text:span text:style-name="T2">O Sistema Integrado de Defesa Agropecuária do Estado de Mato Grosso – SINDESA <text:s/>visa ofertar um serviço de qualidade aos cidadãos no que se refere aos produtos do Instituto <text:s/>de Defesa Agropecuária de Mato Grosso (INDEA-MT). Destacamos abaixo os módulos e <text:s/>atualizações: <text:s/></text:span></text:p>
        <text:p text:style-name="P79"><text:span text:style-name="T2">● Módulo Animal - O módulo Animal foi finalizado em Dezembro/2025. A </text:span></text:p>
        <text:p text:style-name="P29"><text:span text:style-name="T5">EMPRESA MATO-GROSSENSE DE TECNOLOGIA DA INFORMAÇÃO <text:s/>Palácio Paiaguás - Rua Des. Carlos Avalone, s/n - Centro Político Administrativo <text:s/>CEP 78049-903 | Cuiabá - MT <text:s/></text:span></text:p>
        <text:p text:style-name="P6"><text:span text:style-name="T5">(65) 3613-3003 </text:span></text:p>
        <text:p text:style-name="P1"><draw:frame draw:style-name="fr1" draw:name="image14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  <text:p text:style-name="P82"><text:span text:style-name="T2">homologação da Gestão Funcional indicou melhorias que estão em andamento, tal como as <text:s/>funcionalidades relacionadas à saída (BI e relatórios), que serão atendidas após a entrega <text:s/>dos módulos externos, como os de Revenda, Veterinário e Produtor que estão em andamento; <text:s/></text:span></text:p>
        <text:p text:style-name="P83"><text:span text:style-name="T2">● Módulo Veterinário - após revisitação da inteligência funcional, está em fase final <text:s/>de homologação. Este módulo está sendo desenvolvido em colaboração com a parceira de <text:s/>fábrica de software MTILab; <text:s/></text:span></text:p>
        <text:p text:style-name="P84"><text:span text:style-name="T2">● Módulo Revenda - após revisitação da inteligência funcional, está em fase final <text:s/>de homologação da segunda release, após a entrega e validação de quatro releases anteriores <text:s/>pelo cliente. Este módulo está sendo desenvolvido em colaboração com a parceira de fábrica <text:s/>de software MTILab; <text:s/></text:span></text:p>
        <text:p text:style-name="P85"><text:span text:style-name="T2">● Módulo Produtor - após revisitação da inteligência funcional, juntamente com <text:s/>as integrações à Plataforma de Gestão Agropecuária (PGA) do Ministério da Agricultura, <text:s/>Pecuária e Abastecimento do Governo Federal, foi finalizado em dezembro de 2025 em <text:s/>colaboração com a parceira de fábrica de software MTILab; <text:s/></text:span></text:p>
        <text:p text:style-name="P86"><text:span text:style-name="T2">● Migração de dados - A migração dos dados do Sistema de Controle Animal (SCA) foi <text:s/>concluída. O novo ambiente passa pelos ajustes finais de configuração antes de ser liberado <text:s/>para a validação da Gestão Funcional. <text:s/></text:span></text:p>
        <text:p text:style-name="P87"><text:span text:style-name="T2">O SIGADOC conta hoje com mais de 54 mil usuários ativos. Em 2025 foram gerados <text:s/>mais de 8,99 milhões de documentos e mais de 56 milhões de movimentações realizadas e <text:s/>foram atendidas mais 310 demandas de software para o SIGADOC, entre Bugs e melhorias. <text:s/></text:span></text:p>
        <text:p text:style-name="P89"><text:span text:style-name="T2">Soluções de IA disponibilizados e sustentados - A MTI implementou o Assistente <text:s/>Virtual Inteligente (Chatbot), uma solução baseada em inteligência artificial que já opera em <text:s/>diversos órgãos, como SEPLAG, SEFAZ, MT PREV, SEMA e PGE. Essa tecnologia permitiu <text:s/>modernizar o atendimento ao cidadão, oferecendo suporte via Web e WhatsApp. <text:s/></text:span></text:p>
        <text:p text:style-name="P90"><text:span text:style-name="T2">A MTI consolidou sua estratégia de inovação com a entrega de 09 projetos de <text:s/>Inteligência Artificial, para os órgãos: SEPLAG, MP-MT, TJ-ES, e MP-RO. </text:span></text:p>
        <text:p text:style-name="P30"><text:span text:style-name="T5">EMPRESA MATO-GROSSENSE DE TECNOLOGIA DA INFORMAÇÃO <text:s/>Palácio Paiaguás - Rua Des. Carlos Avalone, s/n - Centro Político Administrativo <text:s/>CEP 78049-903 | Cuiabá - MT <text:s/></text:span></text:p>
        <text:p text:style-name="P6"><text:span text:style-name="T5">(65) 3613-3003 </text:span></text:p>
        <text:p text:style-name="P1"><draw:frame draw:style-name="fr1" draw:name="image11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  <text:p text:style-name="P91"><text:span text:style-name="T2">O projeto da SECOM MT visa oferecer ao cidadão uma comunicação mais clara e <text:s/>acessível. Dentre as entregas realizadas, destacam-se: <text:s/></text:span></text:p>
        <text:p text:style-name="P80"><text:span text:style-name="T2">● Agenda do Governador; <text:s/></text:span></text:p>
        <text:p text:style-name="P81"><text:span text:style-name="T2">● Rádio Online. <text:s/></text:span></text:p>
        <text:p text:style-name="P92"><text:span text:style-name="T2">Na MTPREV, houve a evolução da oferta de serviços para além do agendamento, <text:s/>implementando fluxos digitais completos para solicitações críticas, tais como: Solicitar <text:s/>Certidão de Tempo de Contribuição, Solicitar Certidão de Tempo de Contribuição para <text:s/>Aposentados, Comunicar óbito de inativos/pensionistas, Solicitar Atualização Cadastral <text:s/>Voluntária, etc. <text:s/></text:span></text:p>
        <text:p text:style-name="P93"><text:span text:style-name="T2">Assistente Virtual Inteligente (Chatbot) e CRM (Citizen Relationship Management - <text:s/>Gestão do Relacionamento do Cidadão) - Assistente Virtual Inteligente (Chatbot) - Para <text:s/>modernização e ampliação dos canais de atendimento da Plataforma de Governo Digital de <text:s/>Mato Grosso. No exercício de 2025, a implantação de Chatbot contemplou os seguintes <text:s/>órgãos: <text:s/></text:span></text:p>
        <text:p text:style-name="P95"><text:span text:style-name="T2">AGER (Agência Estadual de Regulação), Corpo de Bombeiros Militar (CBM); CGE <text:s/>(Controladoria Geral do Estado), INTERMAT (Instituto de Terras de Mato Grosso) e <text:s/></text:span></text:p>
        <text:p text:style-name="P96"><text:span text:style-name="T2">SEPLAG - Setorial (homologado, mas não foi disponibilizado em produção). <text:s/></text:span></text:p>
        <text:p text:style-name="P40"><text:span text:style-name="T2">Implantado o Módulo de Campanhas nos seguintes órgãos: AGER - Agência Estadual <text:s/>de Regulação, SEPLAG - Secretaria de Planejamento e Gestão e MTPrev - Mato Grosso <text:s/>Previdência, totalizando mais de 300 mil mensagens enviadas com alta efetividade. <text:s/></text:span></text:p>
        <text:p text:style-name="P62"><text:span text:style-name="T2">No contexto de BI, Analytics e Geotecnologia tivemos em 2025 um total de 44 BI’s que <text:s/>foram sustentados (carga de dados, disponibilização de infraestrutura, atualização de painéis) <text:s/>pela MTI. Foram entregues 09 projetos relacionados à BI (Business Intelligence) e à <text:s/>Geotecnologias. <text:s/></text:span></text:p>
        <text:p text:style-name="P97"><text:soft-page-break/><text:span text:style-name="T2">Segurança de EndPoint - A MTI gerencia um portfólio de 20.000 licenças do EDR <text:s/>Optimum, assegurando a proteção dos endpoints da empresa e de seus clientes. A </text:span></text:p>
        <text:p text:style-name="P31"><text:span text:style-name="T5">EMPRESA MATO-GROSSENSE DE TECNOLOGIA DA INFORMAÇÃO <text:s/>Palácio Paiaguás - Rua Des. Carlos Avalone, s/n - Centro Político Administrativo <text:s/>CEP 78049-903 | Cuiabá - MT <text:s/></text:span></text:p>
        <text:p text:style-name="P6"><text:span text:style-name="T5">(65) 3613-3003 </text:span></text:p>
        <text:p text:style-name="P1"><draw:frame draw:style-name="fr1" draw:name="image12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  <text:p text:style-name="P98"><text:span text:style-name="T2">atualização da solução foi concluído com êxito em 20 clientes: MTI, CGE, Prefeitura de <text:s/>Cuiabá, SES, AGER, Câmara Municipal de Cuiabá, Desenvolve MT, FAPEMAT, INDEA, <text:s/>METAMAT, MT Gás, MT PAR, MTPREV, MT Saúde, Casa Civil, SECEL, SECITECI, SEDTUR, SETASC <text:s/>e SINFRA. <text:s/></text:span></text:p>
        <text:p text:style-name="P99"><text:span text:style-name="T2">Segurança de perímetro - Em 2025, a estratégia de defesa cibernética foi fortalecida <text:s/>com a criação de um novo ambiente de firewall, que recebeu a customização de <text:s/>funcionalidades avançadas como IPS, Anti-bot, Antivírus e Network feed. Essa modernização <text:s/>viabilizou a migração segura de ambientes críticos, como o Liferay e o SIGCON, resultando no <text:s/>bloqueio diário de mais de 30 mil conexões maliciosas. <text:s/></text:span></text:p>
        <text:p text:style-name="P100"><text:span text:style-name="T2">A Análise de Vulnerabilidade de Infraestrutura analisa mensalmente 173 Aplicações <text:s/>Web e 500 hosts por meio de varreduras (scans) automatizadas. O escopo de proteção <text:s/>abrange sistemas críticos para a estratégia digital do Estado, incluindo: MT Cidadão, MT ID, <text:s/>MT Login, Portal de Serviços, Portal Liferay, SigaDoc e Infovia MT. Em 2025, a gestão de <text:s/>segurança foi fortalecida com a implementação de 22 Dashboards que detalham as <text:s/>vulnerabilidades do ambiente. Deste total, 14 painéis são dedicados ao monitoramento <text:s/>individualizado por sistema. <text:s/></text:span></text:p>
        <text:p text:style-name="P42"><text:span text:style-name="T2">Implantação de Base de Dados de Malwares, uma plataforma de código aberto para <text:s/>compartilhar, armazenar e correlacionar informações sobre ameaças cibernéticas, <text:s/>colaborando com diversas organizações públicas e privadas, permitindo assim, que os dados <text:s/>sobre indicadores de comprometimento (IOCs), ataques cibernéticos, malwares, campanhas <text:s/>de phishing e outras ameaças sejam compartilhados. <text:s/></text:span></text:p>
        <text:p text:style-name="P101"><text:span text:style-name="T2">Outras ações referente a Segurança da Informação: <text:s/></text:span></text:p>
        <text:p text:style-name="P102"><text:span text:style-name="T2">O serviço de proteção de dados executado pela parceria MTI Data Security, está <text:s/>implementando um classificador de dados. Está sendo realizado também a criptografia em <text:s/>Banco de Dados, Sistemas e Servidor de arquivos no âmbito da SEDUC. <text:s/></text:span></text:p>
        <text:p text:style-name="P103"><text:span text:style-name="T2">Ocorreu a atualização do ambiente de acesso privilegiado (Cyberark) da versão 12.6 <text:s/>para 14.6, além do embarque de mais de 200 contas. </text:span></text:p>
        <text:p text:style-name="P27"><text:span text:style-name="T5">EMPRESA MATO-GROSSENSE DE TECNOLOGIA DA INFORMAÇÃO <text:s/>Palácio Paiaguás - Rua Des. Carlos Avalone, s/n - Centro Político Administrativo <text:s/>CEP 78049-903 | Cuiabá - MT <text:s/></text:span></text:p>
        <text:p text:style-name="P6"><text:span text:style-name="T5">(65) 3613-3003 </text:span></text:p>
        <text:p text:style-name="P1"><draw:frame draw:style-name="fr1" draw:name="image3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  <text:p text:style-name="P76"><text:span text:style-name="T2">A MTI acompanha os dois projetos com foco em Segurança da Informação a nível <text:s/>nacional: <text:s/></text:span></text:p>
        <text:p text:style-name="P104"><text:span text:style-name="T2"> A MTI possui uma instância do MISP e está integrado ao serviço Inteligência de <text:s/>ameaças MISP -ABEP-TIC (Sharing Group), que integra informações de compartilhamento <text:s/>de ameaças no ambiente nacional onde as instâncias trocam informações de IOCs afim de <text:s/>municiar ferramentas com informações relevantes para bloqueio de Malware e ataques <text:s/>direcionados a instituições que fazem parte do grupo; <text:s/></text:span></text:p>
        <text:p text:style-name="P105"><text:span text:style-name="T2"> A MTI possui uma HoneyNet que faz parte do projeto do Honeypots <text:s/>Distribuídos do CERT.br que integra redes do território nacional. Mensalmente a MTI recebe <text:s/>informações relevantes sobre ataques e conexões maliciosas realizadas contra o ambiente <text:s/>(Honeypot) a fim de ter informações de IPs e Portas o que permite que a MTI realize bloqueios <text:s/>preventivos. <text:s/></text:span></text:p>
        <text:p text:style-name="P106"><text:span text:style-name="T2">Ferramenta de colaboração, Solução GSuite da Google, hospedada em nuvem que abrange <text:s/>e-mail, agenda, mensageria, formulários, drive, dentre outras funcionalidades <text:s/></text:span></text:p>
        <text:p text:style-name="P43"><text:span text:style-name="T2">No tocante aos serviços de Infraestrutura, foram mantidos 546 Domínios registrados <text:s/>no MT.GOV.BR. Foram 81 Emissões de Certificados de Segurança SSL e 23 Emissões de <text:s/>Certificados de Segurança Wildcard. <text:s/></text:span></text:p>
        <text:p text:style-name="P22"><text:span text:style-name="T2">Com relação à Rede INFOVIA-MT, a MTI fornece pontos de conexão dos órgãos <text:s/>públicos com a Rede Infovia, e com isso melhora a comunicação desses órgãos e auxilia na <text:s/>redução de custos. Em 2025 esta rede foi modernizada e expandida para novos pontos de <text:s/>conexão - o que ainda continuará para 2026. Esses pontos estão conectados à nova rede <text:s/>subterrânea de cabos ópticos da INFOVIA-MT por meio de acessos redundantes, garantindo <text:s/>alta disponibilidade dos serviços e reduzindo a necessidade de manutenção física na rede do <text:s/>Centro Político Administrativo. Foram instalados aproximadamente 189 km de fibra óptica <text:s/>em Cuiabá e Várzea Grande. Essa iniciativa incluiu a implementação de dois novos pontos de <text:s/>presença (POPs), preparando a rede para atender às demandas de acesso naquela região. Em <text:s/>2025, a rede de comunicação do Governo foi ampliada, estando presente em todos os 142 <text:s/>municípios de Mato Grosso. Atende 25 órgãos e secretarias: AGER, DETRAN, EMPAER, INDEA, </text:span></text:p>
        <text:p text:style-name="P32"><text:span text:style-name="T5">EMPRESA MATO-GROSSENSE DE TECNOLOGIA DA INFORMAÇÃO <text:s/>Palácio Paiaguás - Rua Des. Carlos Avalone, s/n - Centro Político Administrativo <text:s/>CEP 78049-903 | Cuiabá - MT <text:s/></text:span></text:p>
        <text:p text:style-name="P6"><text:span text:style-name="T5">(65) 3613-3003 </text:span></text:p>
        <text:p text:style-name="P1"><draw:frame draw:style-name="fr1" draw:name="image10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  <text:p text:style-name="P107"><text:span text:style-name="T2">IPEM, MT GÁS, MT PAR, MTPREV, MT SAÚDE, MTI, SECITECI, SEDUC, SEFAZ, SEPLAG, SES, <text:s/>SETASC, SESP (CBM, FUNAC, GRAD, PJC, PM, POLITEC, SAAP, SAJU). <text:s/></text:span></text:p>
        <text:p text:style-name="P108"><text:span text:style-name="T2">Backup de Dados - A MTI proveu aos seus clientes, o serviço de backup de dados, <text:s/>executado conforme política estabelecida, protegendo o total de 697 hosts, que gerou um <text:s/>volume de retenção de aproximadamente 3 PB petabytes. <text:s/></text:span></text:p>
        <text:p text:style-name="P93"><text:span text:style-name="T2">Armazenamento de Informações - Em 2025 a MTI entregou a seus clientes, o serviço <text:s/>de armazenamento de dados para dados transacionais de aplicação, banco de dados, file <text:s/>server entre outros serviços de TIC, perfazendo um volume líquido armazenado em ambiente <text:s/>produtivo de 2,07 PB de dados. <text:s/></text:span></text:p>
        <text:p text:style-name="P41"><text:soft-page-break/><text:span text:style-name="T2">Disponibilização de servidor virtual, escalável, eficiente e seguro, baseado em <text:s/>plataformas Windows ou Linux, na configuração que atende a necessidade do cliente e nos <text:s/>moldes de IaaS (Infrastructure as a Service). A MTI atualmente tem 2.223 servidores virtuais e <text:s/>área de armazenamento de 50 Gigabytes para o SO e outras necessidades. <text:s/></text:span></text:p>
        <text:p text:style-name="P46"><text:span text:style-name="T2">Hospedagem de Aplicações - Em 2025 estão sob a administração da MTI: Ambientes <text:s/>de Produção: 259, Ambientes de Homologação: 83, Ambientes de Integração: 10, Ambientes <text:s/>de Desenvolvimento: 14, Ambientes de Treinamento: 4, Plataformas de Containers <text:s/>(Openshift): 1 (rodando aprox. 980 pods). <text:s/></text:span></text:p>
        <text:p text:style-name="P109"><text:span text:style-name="T2">Banco de Dados - Estão sob a administração da MTI, 188 ambientes de Banco de <text:s/>Dados, entre bases de dados de Desenvolvimento/Homologação, Integração e Produção: <text:s/>Ambientes PostgreSQL: 37, Ambientes MySQL: 22, Ambientes MongoDB: 14, Ambientes SQL <text:s/>Server: 39, Ambientes Oracle: 76. <text:s/></text:span></text:p>
        <text:p text:style-name="P68"><text:span text:style-name="T2">O MTI X-Via, tecnologia desenvolvida pela MTI, em parceria com a Secretaria de <text:s/>Planejamento e Gestão (SEPLAG), reforça a proteção de dados e impulsiona integração no <text:s/>Ministério Público de Mato Grosso. A Solução melhora a comunicação entre sistemas públicos <text:s/>e fortalece a segurança da informação. <text:s/></text:span></text:p>
        <text:p text:style-name="P110"><text:span text:style-name="T2">O aplicativo MT Cidadão e o Portal de Serviços do Estado receberam dois novos <text:s/>serviços digitais do Tribunal de Justiça de Mato Grosso -TJMT: Consulta de Processo Judicial </text:span></text:p>
        <text:p text:style-name="P33"><text:span text:style-name="T5">EMPRESA MATO-GROSSENSE DE TECNOLOGIA DA INFORMAÇÃO <text:s/>Palácio Paiaguás - Rua Des. Carlos Avalone, s/n - Centro Político Administrativo <text:s/>CEP 78049-903 | Cuiabá - MT <text:s/></text:span></text:p>
        <text:p text:style-name="P6"><text:span text:style-name="T5">(65) 3613-3003 </text:span></text:p>
        <text:p text:style-name="P1"><draw:frame draw:style-name="fr1" draw:name="image13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  <text:p text:style-name="P112"><text:span text:style-name="T2">e Fale com o Poder Judiciário de MT. Além disso, foi integrada a funcionalidade de <text:s/>notificações processuais, que permite ao usuário receber atualizações em tempo real sobre <text:s/>seus processos diretamente no celular. <text:s/></text:span></text:p>
        <text:p text:style-name="P113"><text:span text:style-name="T2">O lançamento do Centro de Excelência em Inteligência Artificial de Mato Grosso <text:s/>(ceIA.MT), sob a coordenação da Secretaria de Planejamento e Gestão (Seplag), em parceria <text:s/>com a Secretaria de Estado de Ciência, Tecnologia e Inovação (Seciteci) e a MTI. O centro atua <text:s/>em capacitação de servidores em diferentes níveis, apoio a órgãos e entidades no <text:s/>desenvolvimento de projetos em IA, criação de redes colaborativas com setor público, <text:s/>privado e academia, e disseminação de boas práticas, sempre alinhado a princípios de ética, <text:s/>transparência e foco no cidadão. <text:s/></text:span></text:p>
        <text:p text:style-name="P111"><text:span text:style-name="T2">Considerando os serviços prestados, a MTI registrou presença em eventos de relevo, <text:s/>em destaque alguns destes a saber: <text:s/></text:span></text:p>
        <text:p text:style-name="P114"><text:span text:style-name="T2">A MTI ficou em 1º lugar e recebeu o Selo Diamante por Excelência em Transparência e <text:s/>Ouvidoria, alcançando 99% na avaliação da CGE, consolidando seu compromisso com a <text:s/>transparência e o atendimento ao cidadão. A CGE avaliou 68 critérios, incluindo a qualidade <text:s/>dos canais de comunicação, a eficiência no tratamento de demandas e o acesso à informação, <text:s/>aspectos considerados essenciais para aprimorar a relação entre o governo e a população. <text:s/></text:span></text:p>
        <text:p text:style-name="P115"><text:span text:style-name="T2">A MTI obteve a Classificação “A” no Programa Receita Sintonia, iniciativa da Receita <text:s/>Federal do Brasil. Com uma pontuação de 98% no ciclo avaliativo de 2022 a 2025, a MTI <text:s/>demonstra um elevado nível de conformidade e responsabilidade tributária. <text:s/></text:span></text:p>
        <text:p text:style-name="P116"><text:span text:style-name="T2">O Portal Unificado de Serviços, tecnologia desenvolvida pela MTI, em parceria com a <text:s/>Secretaria de Planejamento e Gestão (SEPLAG), obteve a premiação do quinto melhor <text:s/>desempenho na classificação geral, em inovação na oferta de serviços públicos digitais, no <text:s/>Seminário Nacional de Tecnologia da Informação e Comunicação para Gestão Pública (Secop <text:s/>2025). A pontuação para essa classificação leva em conta, além da viabilidade de inovação na <text:s/>prestação de serviços, fatores como a capacidade digital, a presença de serviços públicos <text:s/>online, a existência de normas voltadas à modernização e o grau de inclusão na <text:s/>disponibilização desses serviços. A MTI recebeu a premiação de segundo melhor </text:span></text:p>
        <text:p text:style-name="P28"><text:span text:style-name="T5">EMPRESA MATO-GROSSENSE DE TECNOLOGIA DA INFORMAÇÃO <text:s/>Palácio Paiaguás - Rua Des. Carlos Avalone, s/n - Centro Político Administrativo <text:s/>CEP 78049-903 | Cuiabá - MT <text:s/></text:span></text:p>
        <text:p text:style-name="P6"><text:span text:style-name="T5">(65) 3613-3003 </text:span></text:p>
        <text:p text:style-name="P1"><draw:frame draw:style-name="fr1" draw:name="image1.png" text:anchor-type="as-char" svg:width="3.1929in" svg:height="0.6465in" draw:z-index="0"><draw:image xlink:href="Pictures/10000201000000E60000002F947D8E6583ADC0CE.png" xlink:type="simple" xlink:show="embed" xlink:actuate="onLoad" loext:mime-type="image/png"/></draw:frame></text:p>
        <text:p text:style-name="P117"><text:span text:style-name="T2">desempenho em relação a inovação na oferta de serviços públicos digitais. <text:s/></text:span></text:p>
        <text:p text:style-name="P94"><text:span text:style-name="T2">A MTI foi premiada com a conquista do 3º lugar geral na edição 2025 do Acelera <text:s/>Gov.MT, programa de aceleração de startups públicas que incentiva os servidores a <text:s/>desenvolver soluções inovadoras para desafios reais. <text:s/></text:span></text:p>
        <text:p text:style-name="P88"><text:span text:style-name="T2">Qualidade de vida e responsabilidade social - a MTI promoveu uma ação solidária <text:s/>voltada às crianças com Transtorno do Espectro Autista (TEA) atendidas pela Associação <text:s/>Sonhar para Alcançar. A iniciativa consistiu na doação voluntária de chocolates, levando <text:s/>acolhimento, empatia e inclusão social a dezenas de crianças em situação de vulnerabilidade. <text:s/></text:span></text:p>
        <text:p text:style-name="P118"><text:span text:style-name="T2">As entregas somente foram possíveis mediante esforços da equipe MTI (sede e <text:s/>cedidos), juntamente com seus parceiros, clientes e governo. <text:s/></text:span></text:p>
        <text:p text:style-name="P14"><text:span text:style-name="T2">Cuiabá – MT, 25 de fevereiro de 2026 <text:s/></text:span></text:p>
        <text:p text:style-name="P15"><text:span text:style-name="T2">Cleberson Antônio Sávio Gomes <text:s/></text:span></text:p>
        <text:p text:style-name="P16"><text:span text:style-name="T4">Diretor Presidente <text:s/></text:span></text:p>
      </text:section>
      <text:section text:style-name="Sect3" text:name="Section6">
        <text:p text:style-name="P119"><text:span text:style-name="T2">Cesar Fernando Berriel Vidotto <text:s/></text:span><text:span text:style-name="T4">Diretor Administrativo <text:s/></text:span></text:p>
        <text:p text:style-name="P120"><text:span text:style-name="T2">Paulo Marcio Pinheiro Macedo </text:span><text:span text:style-name="T4">Diretor de Relacionamento com Cliente <text:s/></text:span></text:p>
        <text:p text:style-name="P121"><text:soft-page-break/><text:span text:style-name="T2">Sócrates Farias De Barros <text:s/></text:span></text:p>
        <text:p text:style-name="P122"><text:span text:style-name="T4">Diretor de Tecnologia da Informação e Comunicação <text:s/></text:span></text:p>
        <text:p text:style-name="P123"><text:span text:style-name="T2">Alcindo Fernando da Silva <text:s/></text:span></text:p>
        <text:p text:style-name="P124"><text:span text:style-name="T4">Gerente da Unidade De Gestão Contábil e Fiscal <text:s/>Contador – CRC/MT 014402/O-1 </text:span></text:p>
      </text:section>
      <text:section text:style-name="Sect2" text:name="Section7">
        <text:p text:style-name="P34"><text:span text:style-name="T5">EMPRESA MATO-GROSSENSE DE TECNOLOGIA DA INFORMAÇÃO <text:s/>Palácio Paiaguás - Rua Des. Carlos Avalone, s/n - Centro Político Administrativo <text:s/>CEP 78049-903 | Cuiabá - MT <text:s/></text:span></text:p>
        <text:p text:style-name="P6"><text:span text:style-name="T5">(65) 3613-3003 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807in" style:num-format="1" style:print-orientation="portrait" fo:margin-top="0.4764in" fo:margin-bottom="0.2445in" fo:margin-left="0.9846in" fo:margin-right="0.8492in" style:writing-mode="lr-tb" style:layout-grid-color="#c0c0c0" style:layout-grid-lines="2783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14" meta:object-count="0" meta:page-count="7" meta:paragraph-count="158" meta:word-count="4600" meta:character-count="30382" meta:non-whitespace-character-count="25385"/>
    <meta:generator>LibreOfficeDev/6.0.5.2$Linux_X86_64 LibreOffice_project/</meta:generator>
  </office:meta>
</office:document-meta>
</file>